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Times" svg:font-family="Times"/>
  </office:font-face-decls>
  <office:automatic-styles>
    <style:style style:name="Table1" style:family="table">
      <style:table-properties style:width="7.0in" table:align="margins"/>
    </style:style>
    <style:style style:name="P1" style:family="paragraph" style:parent-style-name="Standard">
      <style:text-properties style:font-name="Times" fo:font-size="12.0pt"/>
    </style:style>
    <style:style style:name="P2" style:family="paragraph" style:parent-style-name="Standard">
      <style:text-properties style:font-name="Times" fo:font-size="9.0pt"/>
    </style:style>
    <style:style style:name="TableColumn1" style:family="table-column">
      <style:table-column-properties style:column-width="3.4625in" style:rel-column-width="32767*"/>
    </style:style>
    <style:style style:name="TableCell1" style:family="table-cell">
      <style:table-cell-properties fo:padding="0.0382in"/>
    </style:style>
  </office:automatic-styles>
  <office:body>
    <office:text>
      <text:p text:style-name="P1">Sample Business Document</text:p>
      <text:p text:style-name="P1">Published by Pine &amp; Birch · pine-and-birch.com/sample-files</text:p>
      <text:p text:style-name="P1">1. Section 1</text:p>
      <text:p text:style-name="P1">This is a sample document published by Pine &amp; Birch, a technology consulting firm in Toronto. It exists so that developers, QA testers, and product teams have a realistic file to use when testing uploads, previews, conversions, and integrations. Everything in it is fictional and free to use for any purpose.</text:p>
      <text:p text:style-name="P1">A good test document mixes the structures real users produce: headings at several levels, ordinary paragraphs, bulleted and numbered lists, a data table, an embedded image, and page breaks. Parsers and previewers that handle this file cleanly will handle most documents your customers upload.</text:p>
      <text:p text:style-name="P1">Key points</text:p>
      <text:p text:style-name="P1">Realistic structure: headings, lists, tables, and images</text:p>
      <text:p text:style-name="P1">Deterministic content — identical on every download</text:p>
      <text:p text:style-name="P1">Unicode, smart quotes, and currency symbols included</text:p>
      <text:p text:style-name="P1">No macros, no scripts, no tracking of any kind</text:p>
      <text:p text:style-name="P1">Free for any use, no attribution required</text:p>
      <text:p text:style-name="P1">How to use this file</text:p>
      <text:p text:style-name="P1">Download the file size that matches your test case.</text:p>
      <text:p text:style-name="P1">Upload it to the system under test, or pass its path to your parser.</text:p>
      <text:p text:style-name="P1">Compare the extracted text, page count, and metadata with the values shown on the download page.</text:p>
      <text:p text:style-name="P1">Keep the file in your repository as a fixture; it will not change.</text:p>
      <text:p text:style-name="P1">The table below shows fictional quarterly figures for a small distribution company. Values are deterministic, so the same file downloaded twice is byte-for-byte identical, which makes it safe to use as a fixture in automated tests and checksums.</text:p>
      <text:p text:style-name="P1">When testing a document-processing pipeline, check the details that break silently: non-ASCII characters such as café, naïve, and Zürich; smart quotes like “this” and ‘that’; currency symbols (€, £, ¥); and long words that force line wrapping in narrow columns.</text:p>
      <text:p text:style-name="P1">Accessibility matters even in test data. This document uses real heading styles rather than bold text, so screen readers and converters can build a proper outline from it. The image includes alternative text, and the table has a header row.</text:p>
      <text:p text:style-name="P1">Nothing here should be treated as a template for legal, financial, or medical documents. It is a fixture — a stable, known input that lets you verify that the rest of your system behaves correctly.</text:p>
      <table:table table:name="Table1" table:style-name="Table1">
        <table:table-column table:style-name="TableColumn1"/>
        <table:table-column table:style-name="TableColumn1"/>
        <table:table-column table:style-name="TableColumn1"/>
        <table:table-column table:style-name="TableColumn1"/>
        <table:table-column table:style-name="TableColumn1"/>
        <table:table-column table:style-name="TableColumn1"/>
        <table:table-row>
          <table:table-cell table:style-name="TableCell1">
            <text:p text:style-name="P2">Order ID</text:p>
          </table:table-cell>
          <table:table-cell table:style-name="TableCell1">
            <text:p text:style-name="P2">Date</text:p>
          </table:table-cell>
          <table:table-cell table:style-name="TableCell1">
            <text:p text:style-name="P2">Customer</text:p>
          </table:table-cell>
          <table:table-cell table:style-name="TableCell1">
            <text:p text:style-name="P2">Product</text:p>
          </table:table-cell>
          <table:table-cell table:style-name="TableCell1">
            <text:p text:style-name="P2">Qty</text:p>
          </table:table-cell>
          <table:table-cell table:style-name="TableCell1">
            <text:p text:style-name="P2">Total</text:p>
          </table:table-cell>
        </table:table-row>
        <table:table-row>
          <table:table-cell table:style-name="TableCell1">
            <text:p text:style-name="P2">PB-100001</text:p>
          </table:table-cell>
          <table:table-cell table:style-name="TableCell1">
            <text:p text:style-name="P2">2025-07-03</text:p>
          </table:table-cell>
          <table:table-cell table:style-name="TableCell1">
            <text:p text:style-name="P2">Birchwood Interiors</text:p>
          </table:table-cell>
          <table:table-cell table:style-name="TableCell1">
            <text:p text:style-name="P2">Label Printer</text:p>
          </table:table-cell>
          <table:table-cell table:style-name="TableCell1">
            <text:p text:style-name="P2">12</text:p>
          </table:table-cell>
          <table:table-cell table:style-name="TableCell1">
            <text:p text:style-name="P2">$2,226.00</text:p>
          </table:table-cell>
        </table:table-row>
        <table:table-row>
          <table:table-cell table:style-name="TableCell1">
            <text:p text:style-name="P2">PB-100002</text:p>
          </table:table-cell>
          <table:table-cell table:style-name="TableCell1">
            <text:p text:style-name="P2">2025-01-27</text:p>
          </table:table-cell>
          <table:table-cell table:style-name="TableCell1">
            <text:p text:style-name="P2">Harbourfront Textiles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11</text:p>
          </table:table-cell>
          <table:table-cell table:style-name="TableCell1">
            <text:p text:style-name="P2">$3,520.00</text:p>
          </table:table-cell>
        </table:table-row>
        <table:table-row>
          <table:table-cell table:style-name="TableCell1">
            <text:p text:style-name="P2">PB-100003</text:p>
          </table:table-cell>
          <table:table-cell table:style-name="TableCell1">
            <text:p text:style-name="P2">2025-07-14</text:p>
          </table:table-cell>
          <table:table-cell table:style-name="TableCell1">
            <text:p text:style-name="P2">Silverline Freight</text:p>
          </table:table-cell>
          <table:table-cell table:style-name="TableCell1">
            <text:p text:style-name="P2">Data Migration</text:p>
          </table:table-cell>
          <table:table-cell table:style-name="TableCell1">
            <text:p text:style-name="P2">4</text:p>
          </table:table-cell>
          <table:table-cell table:style-name="TableCell1">
            <text:p text:style-name="P2">$9,600.00</text:p>
          </table:table-cell>
        </table:table-row>
        <table:table-row>
          <table:table-cell table:style-name="TableCell1">
            <text:p text:style-name="P2">PB-100004</text:p>
          </table:table-cell>
          <table:table-cell table:style-name="TableCell1">
            <text:p text:style-name="P2">2025-04-21</text:p>
          </table:table-cell>
          <table:table-cell table:style-name="TableCell1">
            <text:p text:style-name="P2">Lakeshore Medical Supply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1</text:p>
          </table:table-cell>
          <table:table-cell table:style-name="TableCell1">
            <text:p text:style-name="P2">$320.00</text:p>
          </table:table-cell>
        </table:table-row>
        <table:table-row>
          <table:table-cell table:style-name="TableCell1">
            <text:p text:style-name="P2">PB-100005</text:p>
          </table:table-cell>
          <table:table-cell table:style-name="TableCell1">
            <text:p text:style-name="P2">2025-02-06</text:p>
          </table:table-cell>
          <table:table-cell table:style-name="TableCell1">
            <text:p text:style-name="P2">Harbourfront Textiles</text:p>
          </table:table-cell>
          <table:table-cell table:style-name="TableCell1">
            <text:p text:style-name="P2">API Add-on</text:p>
          </table:table-cell>
          <table:table-cell table:style-name="TableCell1">
            <text:p text:style-name="P2">3</text:p>
          </table:table-cell>
          <table:table-cell table:style-name="TableCell1">
            <text:p text:style-name="P2">$297.00</text:p>
          </table:table-cell>
        </table:table-row>
        <table:table-row>
          <table:table-cell table:style-name="TableCell1">
            <text:p text:style-name="P2">PB-100006</text:p>
          </table:table-cell>
          <table:table-cell table:style-name="TableCell1">
            <text:p text:style-name="P2">2025-01-03</text:p>
          </table:table-cell>
          <table:table-cell table:style-name="TableCell1">
            <text:p text:style-name="P2">Cedar &amp; Co. Furniture</text:p>
          </table:table-cell>
          <table:table-cell table:style-name="TableCell1">
            <text:p text:style-name="P2">Support Plan (Monthly)</text:p>
          </table:table-cell>
          <table:table-cell table:style-name="TableCell1">
            <text:p text:style-name="P2">1</text:p>
          </table:table-cell>
          <table:table-cell table:style-name="TableCell1">
            <text:p text:style-name="P2">$450.00</text:p>
          </table:table-cell>
        </table:table-row>
        <table:table-row>
          <table:table-cell table:style-name="TableCell1">
            <text:p text:style-name="P2">PB-100007</text:p>
          </table:table-cell>
          <table:table-cell table:style-name="TableCell1">
            <text:p text:style-name="P2">2025-06-10</text:p>
          </table:table-cell>
          <table:table-cell table:style-name="TableCell1">
            <text:p text:style-name="P2">Cedar &amp; Co. Furniture</text:p>
          </table:table-cell>
          <table:table-cell table:style-name="TableCell1">
            <text:p text:style-name="P2">Support Plan (Monthly)</text:p>
          </table:table-cell>
          <table:table-cell table:style-name="TableCell1">
            <text:p text:style-name="P2">5</text:p>
          </table:table-cell>
          <table:table-cell table:style-name="TableCell1">
            <text:p text:style-name="P2">$2,250.00</text:p>
          </table:table-cell>
        </table:table-row>
        <table:table-row>
          <table:table-cell table:style-name="TableCell1">
            <text:p text:style-name="P2">PB-100008</text:p>
          </table:table-cell>
          <table:table-cell table:style-name="TableCell1">
            <text:p text:style-name="P2">2025-06-02</text:p>
          </table:table-cell>
          <table:table-cell table:style-name="TableCell1">
            <text:p text:style-name="P2">Northwind Logistics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7</text:p>
          </table:table-cell>
          <table:table-cell table:style-name="TableCell1">
            <text:p text:style-name="P2">$2,240.00</text:p>
          </table:table-cell>
        </table:table-row>
      </table:table>
      <text:p text:style-name="P1"/>
      <text:p text:style-name="P1">Figure: embedded sample image.</text:p>
      <text:p text:style-name="P1"/>
      <text:p text:style-name="P1">2. Section 2</text:p>
      <text:p text:style-name="P1">This is a sample document published by Pine &amp; Birch, a technology consulting firm in Toronto. It exists so that developers, QA testers, and product teams have a realistic file to use when testing uploads, previews, conversions, and integrations. Everything in it is fictional and free to use for any purpose.</text:p>
      <text:p text:style-name="P1">A good test document mixes the structures real users produce: headings at several levels, ordinary paragraphs, bulleted and numbered lists, a data table, an embedded image, and page breaks. Parsers and previewers that handle this file cleanly will handle most documents your customers upload.</text:p>
      <text:p text:style-name="P1">Key points</text:p>
      <text:p text:style-name="P1">Realistic structure: headings, lists, tables, and images</text:p>
      <text:p text:style-name="P1">Deterministic content — identical on every download</text:p>
      <text:p text:style-name="P1">Unicode, smart quotes, and currency symbols included</text:p>
      <text:p text:style-name="P1">No macros, no scripts, no tracking of any kind</text:p>
      <text:p text:style-name="P1">Free for any use, no attribution required</text:p>
      <text:p text:style-name="P1">How to use this file</text:p>
      <text:p text:style-name="P1">Download the file size that matches your test case.</text:p>
      <text:p text:style-name="P1">Upload it to the system under test, or pass its path to your parser.</text:p>
      <text:p text:style-name="P1">Compare the extracted text, page count, and metadata with the values shown on the download page.</text:p>
      <text:p text:style-name="P1">Keep the file in your repository as a fixture; it will not change.</text:p>
      <text:p text:style-name="P1">The table below shows fictional quarterly figures for a small distribution company. Values are deterministic, so the same file downloaded twice is byte-for-byte identical, which makes it safe to use as a fixture in automated tests and checksums.</text:p>
      <text:p text:style-name="P1">When testing a document-processing pipeline, check the details that break silently: non-ASCII characters such as café, naïve, and Zürich; smart quotes like “this” and ‘that’; currency symbols (€, £, ¥); and long words that force line wrapping in narrow columns.</text:p>
      <text:p text:style-name="P1">Accessibility matters even in test data. This document uses real heading styles rather than bold text, so screen readers and converters can build a proper outline from it. The image includes alternative text, and the table has a header row.</text:p>
      <text:p text:style-name="P1">Nothing here should be treated as a template for legal, financial, or medical documents. It is a fixture — a stable, known input that lets you verify that the rest of your system behaves correctly.</text:p>
      <text:p text:style-name="P1"/>
      <text:p text:style-name="P1">Figure: embedded sample image.</text:p>
      <text:p text:style-name="P1"/>
      <text:p text:style-name="P1">3. Section 3</text:p>
      <text:p text:style-name="P1">This is a sample document published by Pine &amp; Birch, a technology consulting firm in Toronto. It exists so that developers, QA testers, and product teams have a realistic file to use when testing uploads, previews, conversions, and integrations. Everything in it is fictional and free to use for any purpose.</text:p>
      <text:p text:style-name="P1">A good test document mixes the structures real users produce: headings at several levels, ordinary paragraphs, bulleted and numbered lists, a data table, an embedded image, and page breaks. Parsers and previewers that handle this file cleanly will handle most documents your customers upload.</text:p>
      <text:p text:style-name="P1">Key points</text:p>
      <text:p text:style-name="P1">Realistic structure: headings, lists, tables, and images</text:p>
      <text:p text:style-name="P1">Deterministic content — identical on every download</text:p>
      <text:p text:style-name="P1">Unicode, smart quotes, and currency symbols included</text:p>
      <text:p text:style-name="P1">No macros, no scripts, no tracking of any kind</text:p>
      <text:p text:style-name="P1">Free for any use, no attribution required</text:p>
      <text:p text:style-name="P1">How to use this file</text:p>
      <text:p text:style-name="P1">Download the file size that matches your test case.</text:p>
      <text:p text:style-name="P1">Upload it to the system under test, or pass its path to your parser.</text:p>
      <text:p text:style-name="P1">Compare the extracted text, page count, and metadata with the values shown on the download page.</text:p>
      <text:p text:style-name="P1">Keep the file in your repository as a fixture; it will not change.</text:p>
      <text:p text:style-name="P1">The table below shows fictional quarterly figures for a small distribution company. Values are deterministic, so the same file downloaded twice is byte-for-byte identical, which makes it safe to use as a fixture in automated tests and checksums.</text:p>
      <text:p text:style-name="P1">When testing a document-processing pipeline, check the details that break silently: non-ASCII characters such as café, naïve, and Zürich; smart quotes like “this” and ‘that’; currency symbols (€, £, ¥); and long words that force line wrapping in narrow columns.</text:p>
      <text:p text:style-name="P1">Accessibility matters even in test data. This document uses real heading styles rather than bold text, so screen readers and converters can build a proper outline from it. The image includes alternative text, and the table has a header row.</text:p>
      <text:p text:style-name="P1">Nothing here should be treated as a template for legal, financial, or medical documents. It is a fixture — a stable, known input that lets you verify that the rest of your system behaves correctly.</text:p>
      <text:p text:style-name="P1"/>
      <text:p text:style-name="P1">Figure: embedded sample imag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2685.7</meta:generator>
    <dc:title>Pine &amp; Birch — Sample Business Document</dc:title>
    <dc:description>pine-and-birch.com/sample-files</dc:description>
    <meta:initial-creator>Pine &amp; Birch</meta:initial-creator>
    <meta:creation-date>2013-12-23T23:15:00</meta:creation-date>
    <dc:date>2013-12-23T23:15:00</dc:date>
  </office:meta>
</office:document-meta>
</file>