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style="urn:oasis:names:tc:opendocument:xmlns:style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style="urn:oasis:names:tc:opendocument:xmlns:style:1.0" office:version="1.2">
  <office:automatic-styles/>
  <office:body>
    <office:spreadsheet>
      <table:table table:name="Orders">
        <table:table-row>
          <table:table-cell office:value-type="string">
            <text:p>Order ID</text:p>
          </table:table-cell>
          <table:table-cell office:value-type="string">
            <text:p>Date</text:p>
          </table:table-cell>
          <table:table-cell office:value-type="string">
            <text:p>Customer</text:p>
          </table:table-cell>
          <table:table-cell office:value-type="string">
            <text:p>Region</text:p>
          </table:table-cell>
          <table:table-cell office:value-type="string">
            <text:p>Product</text:p>
          </table:table-cell>
          <table:table-cell office:value-type="string">
            <text:p>Category</text:p>
          </table:table-cell>
          <table:table-cell office:value-type="string">
            <text:p>Quantity</text:p>
          </table:table-cell>
          <table:table-cell office:value-type="string">
            <text:p>Unit Price</text:p>
          </table:table-cell>
          <table:table-cell office:value-type="string">
            <text:p>Total</text:p>
          </table:table-cell>
          <table:table-cell office:value-type="string">
            <text:p>Status</text:p>
          </table:table-cell>
        </table:table-row>
        <table:table-row>
          <table:table-cell office:value-type="string">
            <text:p>PB-100001</text:p>
          </table:table-cell>
          <table:table-cell office:value-type="string">
            <text:p>2025-08-27</text:p>
          </table:table-cell>
          <table:table-cell office:value-type="string">
            <text:p>Prairie Wind Farms</text:p>
          </table:table-cell>
          <table:table-cell office:value-type="string">
            <text:p>Albert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9">
            <text:p>9</text:p>
          </table:table-cell>
          <table:table-cell office:value-type="float" office:value="2400.0">
            <text:p>2400.0</text:p>
          </table:table-cell>
          <table:table-cell office:value-type="float" office:value="21600.0">
            <text:p>21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02</text:p>
          </table:table-cell>
          <table:table-cell office:value-type="string">
            <text:p>2025-11-11</text:p>
          </table:table-cell>
          <table:table-cell office:value-type="string">
            <text:p>Harbourfront Textiles</text:p>
          </table:table-cell>
          <table:table-cell office:value-type="string">
            <text:p>Quebec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11">
            <text:p>11</text:p>
          </table:table-cell>
          <table:table-cell office:value-type="float" office:value="2400.0">
            <text:p>2400.0</text:p>
          </table:table-cell>
          <table:table-cell office:value-type="float" office:value="26400.0">
            <text:p>264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003</text:p>
          </table:table-cell>
          <table:table-cell office:value-type="string">
            <text:p>2025-02-16</text:p>
          </table:table-cell>
          <table:table-cell office:value-type="string">
            <text:p>Silverline Freight</text:p>
          </table:table-cell>
          <table:table-cell office:value-type="string">
            <text:p>Ontario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3">
            <text:p>3</text:p>
          </table:table-cell>
          <table:table-cell office:value-type="float" office:value="185.5">
            <text:p>185.5</text:p>
          </table:table-cell>
          <table:table-cell office:value-type="float" office:value="556.5">
            <text:p>556.5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004</text:p>
          </table:table-cell>
          <table:table-cell office:value-type="string">
            <text:p>2025-12-01</text:p>
          </table:table-cell>
          <table:table-cell office:value-type="string">
            <text:p>Birchwood Interiors</text:p>
          </table:table-cell>
          <table:table-cell office:value-type="string">
            <text:p>British Columbia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8">
            <text:p>8</text:p>
          </table:table-cell>
          <table:table-cell office:value-type="float" office:value="99.0">
            <text:p>99.0</text:p>
          </table:table-cell>
          <table:table-cell office:value-type="float" office:value="792.0">
            <text:p>792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005</text:p>
          </table:table-cell>
          <table:table-cell office:value-type="string">
            <text:p>2025-02-02</text:p>
          </table:table-cell>
          <table:table-cell office:value-type="string">
            <text:p>Northwind Logistics</text:p>
          </table:table-cell>
          <table:table-cell office:value-type="string">
            <text:p>Ontario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9">
            <text:p>9</text:p>
          </table:table-cell>
          <table:table-cell office:value-type="float" office:value="1200.0">
            <text:p>1200.0</text:p>
          </table:table-cell>
          <table:table-cell office:value-type="float" office:value="10800.0">
            <text:p>10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06</text:p>
          </table:table-cell>
          <table:table-cell office:value-type="string">
            <text:p>2025-01-16</text:p>
          </table:table-cell>
          <table:table-cell office:value-type="string">
            <text:p>Prairie Wind Farms</text:p>
          </table:table-cell>
          <table:table-cell office:value-type="string">
            <text:p>Illinois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0">
            <text:p>10</text:p>
          </table:table-cell>
          <table:table-cell office:value-type="float" office:value="320.0">
            <text:p>320.0</text:p>
          </table:table-cell>
          <table:table-cell office:value-type="float" office:value="3200.0">
            <text:p>32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007</text:p>
          </table:table-cell>
          <table:table-cell office:value-type="string">
            <text:p>2025-04-30</text:p>
          </table:table-cell>
          <table:table-cell office:value-type="string">
            <text:p>Kingston Print Works</text:p>
          </table:table-cell>
          <table:table-cell office:value-type="string">
            <text:p>New York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9">
            <text:p>9</text:p>
          </table:table-cell>
          <table:table-cell office:value-type="float" office:value="320.0">
            <text:p>320.0</text:p>
          </table:table-cell>
          <table:table-cell office:value-type="float" office:value="2880.0">
            <text:p>288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008</text:p>
          </table:table-cell>
          <table:table-cell office:value-type="string">
            <text:p>2025-02-13</text:p>
          </table:table-cell>
          <table:table-cell office:value-type="string">
            <text:p>Prairie Wind Farms</text:p>
          </table:table-cell>
          <table:table-cell office:value-type="string">
            <text:p>New York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11">
            <text:p>11</text:p>
          </table:table-cell>
          <table:table-cell office:value-type="float" office:value="1200.0">
            <text:p>1200.0</text:p>
          </table:table-cell>
          <table:table-cell office:value-type="float" office:value="13200.0">
            <text:p>132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009</text:p>
          </table:table-cell>
          <table:table-cell office:value-type="string">
            <text:p>2025-05-11</text:p>
          </table:table-cell>
          <table:table-cell office:value-type="string">
            <text:p>Granite Peak Tools</text:p>
          </table:table-cell>
          <table:table-cell office:value-type="string">
            <text:p>Albert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12">
            <text:p>12</text:p>
          </table:table-cell>
          <table:table-cell office:value-type="float" office:value="1800.0">
            <text:p>1800.0</text:p>
          </table:table-cell>
          <table:table-cell office:value-type="float" office:value="21600.0">
            <text:p>216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010</text:p>
          </table:table-cell>
          <table:table-cell office:value-type="string">
            <text:p>2025-02-05</text:p>
          </table:table-cell>
          <table:table-cell office:value-type="string">
            <text:p>Summit Auto Parts</text:p>
          </table:table-cell>
          <table:table-cell office:value-type="string">
            <text:p>Quebec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1">
            <text:p>1</text:p>
          </table:table-cell>
          <table:table-cell office:value-type="float" office:value="185.5">
            <text:p>185.5</text:p>
          </table:table-cell>
          <table:table-cell office:value-type="float" office:value="185.5">
            <text:p>185.5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011</text:p>
          </table:table-cell>
          <table:table-cell office:value-type="string">
            <text:p>2025-07-17</text:p>
          </table:table-cell>
          <table:table-cell office:value-type="string">
            <text:p>Maple Ridge Distribution</text:p>
          </table:table-cell>
          <table:table-cell office:value-type="string">
            <text:p>Ontario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1800.0">
            <text:p>1800.0</text:p>
          </table:table-cell>
          <table:table-cell office:value-type="float" office:value="9000.0">
            <text:p>90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12</text:p>
          </table:table-cell>
          <table:table-cell office:value-type="string">
            <text:p>2025-01-27</text:p>
          </table:table-cell>
          <table:table-cell office:value-type="string">
            <text:p>Prairie Wind Farms</text:p>
          </table:table-cell>
          <table:table-cell office:value-type="string">
            <text:p>Texas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4">
            <text:p>4</text:p>
          </table:table-cell>
          <table:table-cell office:value-type="float" office:value="320.0">
            <text:p>320.0</text:p>
          </table:table-cell>
          <table:table-cell office:value-type="float" office:value="1280.0">
            <text:p>128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013</text:p>
          </table:table-cell>
          <table:table-cell office:value-type="string">
            <text:p>2025-10-17</text:p>
          </table:table-cell>
          <table:table-cell office:value-type="string">
            <text:p>Kingston Print Works</text:p>
          </table:table-cell>
          <table:table-cell office:value-type="string">
            <text:p>Alberta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2">
            <text:p>2</text:p>
          </table:table-cell>
          <table:table-cell office:value-type="float" office:value="99.0">
            <text:p>99.0</text:p>
          </table:table-cell>
          <table:table-cell office:value-type="float" office:value="198.0">
            <text:p>198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14</text:p>
          </table:table-cell>
          <table:table-cell office:value-type="string">
            <text:p>2025-06-09</text:p>
          </table:table-cell>
          <table:table-cell office:value-type="string">
            <text:p>Granite Peak Tools</text:p>
          </table:table-cell>
          <table:table-cell office:value-type="string">
            <text:p>Ontario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2">
            <text:p>2</text:p>
          </table:table-cell>
          <table:table-cell office:value-type="float" office:value="275.0">
            <text:p>275.0</text:p>
          </table:table-cell>
          <table:table-cell office:value-type="float" office:value="550.0">
            <text:p>55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015</text:p>
          </table:table-cell>
          <table:table-cell office:value-type="string">
            <text:p>2025-05-07</text:p>
          </table:table-cell>
          <table:table-cell office:value-type="string">
            <text:p>Birchwood Interiors</text:p>
          </table:table-cell>
          <table:table-cell office:value-type="string">
            <text:p>Quebec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3">
            <text:p>3</text:p>
          </table:table-cell>
          <table:table-cell office:value-type="float" office:value="1800.0">
            <text:p>1800.0</text:p>
          </table:table-cell>
          <table:table-cell office:value-type="float" office:value="5400.0">
            <text:p>5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16</text:p>
          </table:table-cell>
          <table:table-cell office:value-type="string">
            <text:p>2025-09-07</text:p>
          </table:table-cell>
          <table:table-cell office:value-type="string">
            <text:p>Harbourfront Textiles</text:p>
          </table:table-cell>
          <table:table-cell office:value-type="string">
            <text:p>Albert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8">
            <text:p>8</text:p>
          </table:table-cell>
          <table:table-cell office:value-type="float" office:value="1200.0">
            <text:p>1200.0</text:p>
          </table:table-cell>
          <table:table-cell office:value-type="float" office:value="9600.0">
            <text:p>96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017</text:p>
          </table:table-cell>
          <table:table-cell office:value-type="string">
            <text:p>2025-03-09</text:p>
          </table:table-cell>
          <table:table-cell office:value-type="string">
            <text:p>Lakeshore Medical Supply</text:p>
          </table:table-cell>
          <table:table-cell office:value-type="string">
            <text:p>Texas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2">
            <text:p>12</text:p>
          </table:table-cell>
          <table:table-cell office:value-type="float" office:value="320.0">
            <text:p>320.0</text:p>
          </table:table-cell>
          <table:table-cell office:value-type="float" office:value="3840.0">
            <text:p>384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18</text:p>
          </table:table-cell>
          <table:table-cell office:value-type="string">
            <text:p>2025-04-19</text:p>
          </table:table-cell>
          <table:table-cell office:value-type="string">
            <text:p>Northwind Logistics</text:p>
          </table:table-cell>
          <table:table-cell office:value-type="string">
            <text:p>New York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7">
            <text:p>7</text:p>
          </table:table-cell>
          <table:table-cell office:value-type="float" office:value="99.0">
            <text:p>99.0</text:p>
          </table:table-cell>
          <table:table-cell office:value-type="float" office:value="693.0">
            <text:p>693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019</text:p>
          </table:table-cell>
          <table:table-cell office:value-type="string">
            <text:p>2025-04-18</text:p>
          </table:table-cell>
          <table:table-cell office:value-type="string">
            <text:p>Harbourfront Textiles</text:p>
          </table:table-cell>
          <table:table-cell office:value-type="string">
            <text:p>Texas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1">
            <text:p>1</text:p>
          </table:table-cell>
          <table:table-cell office:value-type="float" office:value="185.5">
            <text:p>185.5</text:p>
          </table:table-cell>
          <table:table-cell office:value-type="float" office:value="185.5">
            <text:p>185.5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020</text:p>
          </table:table-cell>
          <table:table-cell office:value-type="string">
            <text:p>2025-03-16</text:p>
          </table:table-cell>
          <table:table-cell office:value-type="string">
            <text:p>Cedar &amp; Co. Furniture</text:p>
          </table:table-cell>
          <table:table-cell office:value-type="string">
            <text:p>Manitob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1">
            <text:p>1</text:p>
          </table:table-cell>
          <table:table-cell office:value-type="float" office:value="1800.0">
            <text:p>1800.0</text:p>
          </table:table-cell>
          <table:table-cell office:value-type="float" office:value="1800.0">
            <text:p>1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21</text:p>
          </table:table-cell>
          <table:table-cell office:value-type="string">
            <text:p>2025-06-18</text:p>
          </table:table-cell>
          <table:table-cell office:value-type="string">
            <text:p>Blue Heron Foods</text:p>
          </table:table-cell>
          <table:table-cell office:value-type="string">
            <text:p>Texas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10">
            <text:p>10</text:p>
          </table:table-cell>
          <table:table-cell office:value-type="float" office:value="1200.0">
            <text:p>1200.0</text:p>
          </table:table-cell>
          <table:table-cell office:value-type="float" office:value="12000.0">
            <text:p>120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22</text:p>
          </table:table-cell>
          <table:table-cell office:value-type="string">
            <text:p>2025-04-17</text:p>
          </table:table-cell>
          <table:table-cell office:value-type="string">
            <text:p>Summit Auto Parts</text:p>
          </table:table-cell>
          <table:table-cell office:value-type="string">
            <text:p>Albert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2">
            <text:p>2</text:p>
          </table:table-cell>
          <table:table-cell office:value-type="float" office:value="1800.0">
            <text:p>1800.0</text:p>
          </table:table-cell>
          <table:table-cell office:value-type="float" office:value="3600.0">
            <text:p>3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23</text:p>
          </table:table-cell>
          <table:table-cell office:value-type="string">
            <text:p>2025-11-15</text:p>
          </table:table-cell>
          <table:table-cell office:value-type="string">
            <text:p>Prairie Wind Farms</text:p>
          </table:table-cell>
          <table:table-cell office:value-type="string">
            <text:p>British Columbi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6">
            <text:p>6</text:p>
          </table:table-cell>
          <table:table-cell office:value-type="float" office:value="275.0">
            <text:p>275.0</text:p>
          </table:table-cell>
          <table:table-cell office:value-type="float" office:value="1650.0">
            <text:p>165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024</text:p>
          </table:table-cell>
          <table:table-cell office:value-type="string">
            <text:p>2025-03-11</text:p>
          </table:table-cell>
          <table:table-cell office:value-type="string">
            <text:p>Lakeshore Medical Supply</text:p>
          </table:table-cell>
          <table:table-cell office:value-type="string">
            <text:p>British Columbi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10">
            <text:p>10</text:p>
          </table:table-cell>
          <table:table-cell office:value-type="float" office:value="2400.0">
            <text:p>2400.0</text:p>
          </table:table-cell>
          <table:table-cell office:value-type="float" office:value="24000.0">
            <text:p>240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25</text:p>
          </table:table-cell>
          <table:table-cell office:value-type="string">
            <text:p>2025-11-09</text:p>
          </table:table-cell>
          <table:table-cell office:value-type="string">
            <text:p>Cedar &amp; Co. Furniture</text:p>
          </table:table-cell>
          <table:table-cell office:value-type="string">
            <text:p>Alberta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4">
            <text:p>4</text:p>
          </table:table-cell>
          <table:table-cell office:value-type="float" office:value="185.5">
            <text:p>185.5</text:p>
          </table:table-cell>
          <table:table-cell office:value-type="float" office:value="742.0">
            <text:p>742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26</text:p>
          </table:table-cell>
          <table:table-cell office:value-type="string">
            <text:p>2025-07-18</text:p>
          </table:table-cell>
          <table:table-cell office:value-type="string">
            <text:p>Prairie Wind Farms</text:p>
          </table:table-cell>
          <table:table-cell office:value-type="string">
            <text:p>Quebec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1">
            <text:p>11</text:p>
          </table:table-cell>
          <table:table-cell office:value-type="float" office:value="320.0">
            <text:p>320.0</text:p>
          </table:table-cell>
          <table:table-cell office:value-type="float" office:value="3520.0">
            <text:p>352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027</text:p>
          </table:table-cell>
          <table:table-cell office:value-type="string">
            <text:p>2025-02-25</text:p>
          </table:table-cell>
          <table:table-cell office:value-type="string">
            <text:p>Northwind Logistics</text:p>
          </table:table-cell>
          <table:table-cell office:value-type="string">
            <text:p>New York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2">
            <text:p>2</text:p>
          </table:table-cell>
          <table:table-cell office:value-type="float" office:value="1200.0">
            <text:p>1200.0</text:p>
          </table:table-cell>
          <table:table-cell office:value-type="float" office:value="2400.0">
            <text:p>2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28</text:p>
          </table:table-cell>
          <table:table-cell office:value-type="string">
            <text:p>2025-08-04</text:p>
          </table:table-cell>
          <table:table-cell office:value-type="string">
            <text:p>Summit Auto Parts</text:p>
          </table:table-cell>
          <table:table-cell office:value-type="string">
            <text:p>Manitoba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5">
            <text:p>5</text:p>
          </table:table-cell>
          <table:table-cell office:value-type="float" office:value="99.0">
            <text:p>99.0</text:p>
          </table:table-cell>
          <table:table-cell office:value-type="float" office:value="495.0">
            <text:p>495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29</text:p>
          </table:table-cell>
          <table:table-cell office:value-type="string">
            <text:p>2025-02-05</text:p>
          </table:table-cell>
          <table:table-cell office:value-type="string">
            <text:p>Harbourfront Textiles</text:p>
          </table:table-cell>
          <table:table-cell office:value-type="string">
            <text:p>Albert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12">
            <text:p>12</text:p>
          </table:table-cell>
          <table:table-cell office:value-type="float" office:value="450.0">
            <text:p>450.0</text:p>
          </table:table-cell>
          <table:table-cell office:value-type="float" office:value="5400.0">
            <text:p>54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030</text:p>
          </table:table-cell>
          <table:table-cell office:value-type="string">
            <text:p>2025-04-19</text:p>
          </table:table-cell>
          <table:table-cell office:value-type="string">
            <text:p>Cedar &amp; Co. Furniture</text:p>
          </table:table-cell>
          <table:table-cell office:value-type="string">
            <text:p>Ontario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1800.0">
            <text:p>1800.0</text:p>
          </table:table-cell>
          <table:table-cell office:value-type="float" office:value="9000.0">
            <text:p>90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31</text:p>
          </table:table-cell>
          <table:table-cell office:value-type="string">
            <text:p>2025-08-17</text:p>
          </table:table-cell>
          <table:table-cell office:value-type="string">
            <text:p>Cedar &amp; Co. Furniture</text:p>
          </table:table-cell>
          <table:table-cell office:value-type="string">
            <text:p>Ontario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7">
            <text:p>7</text:p>
          </table:table-cell>
          <table:table-cell office:value-type="float" office:value="185.5">
            <text:p>185.5</text:p>
          </table:table-cell>
          <table:table-cell office:value-type="float" office:value="1298.5">
            <text:p>1298.5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32</text:p>
          </table:table-cell>
          <table:table-cell office:value-type="string">
            <text:p>2025-07-08</text:p>
          </table:table-cell>
          <table:table-cell office:value-type="string">
            <text:p>Silverline Freight</text:p>
          </table:table-cell>
          <table:table-cell office:value-type="string">
            <text:p>British Columbi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450.0">
            <text:p>450.0</text:p>
          </table:table-cell>
          <table:table-cell office:value-type="float" office:value="2250.0">
            <text:p>22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33</text:p>
          </table:table-cell>
          <table:table-cell office:value-type="string">
            <text:p>2025-08-19</text:p>
          </table:table-cell>
          <table:table-cell office:value-type="string">
            <text:p>Granite Peak Tools</text:p>
          </table:table-cell>
          <table:table-cell office:value-type="string">
            <text:p>British Columbi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3">
            <text:p>3</text:p>
          </table:table-cell>
          <table:table-cell office:value-type="float" office:value="275.0">
            <text:p>275.0</text:p>
          </table:table-cell>
          <table:table-cell office:value-type="float" office:value="825.0">
            <text:p>825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034</text:p>
          </table:table-cell>
          <table:table-cell office:value-type="string">
            <text:p>2025-09-01</text:p>
          </table:table-cell>
          <table:table-cell office:value-type="string">
            <text:p>Granite Peak Tools</text:p>
          </table:table-cell>
          <table:table-cell office:value-type="string">
            <text:p>New York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1">
            <text:p>1</text:p>
          </table:table-cell>
          <table:table-cell office:value-type="float" office:value="1200.0">
            <text:p>1200.0</text:p>
          </table:table-cell>
          <table:table-cell office:value-type="float" office:value="1200.0">
            <text:p>1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35</text:p>
          </table:table-cell>
          <table:table-cell office:value-type="string">
            <text:p>2025-11-22</text:p>
          </table:table-cell>
          <table:table-cell office:value-type="string">
            <text:p>Maple Ridge Distribution</text:p>
          </table:table-cell>
          <table:table-cell office:value-type="string">
            <text:p>Manitob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10">
            <text:p>10</text:p>
          </table:table-cell>
          <table:table-cell office:value-type="float" office:value="1200.0">
            <text:p>1200.0</text:p>
          </table:table-cell>
          <table:table-cell office:value-type="float" office:value="12000.0">
            <text:p>120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36</text:p>
          </table:table-cell>
          <table:table-cell office:value-type="string">
            <text:p>2025-03-11</text:p>
          </table:table-cell>
          <table:table-cell office:value-type="string">
            <text:p>Maple Ridge Distribution</text:p>
          </table:table-cell>
          <table:table-cell office:value-type="string">
            <text:p>Quebec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6">
            <text:p>6</text:p>
          </table:table-cell>
          <table:table-cell office:value-type="float" office:value="185.5">
            <text:p>185.5</text:p>
          </table:table-cell>
          <table:table-cell office:value-type="float" office:value="1113.0">
            <text:p>1113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037</text:p>
          </table:table-cell>
          <table:table-cell office:value-type="string">
            <text:p>2025-01-23</text:p>
          </table:table-cell>
          <table:table-cell office:value-type="string">
            <text:p>Birchwood Interiors</text:p>
          </table:table-cell>
          <table:table-cell office:value-type="string">
            <text:p>British Columbi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12">
            <text:p>12</text:p>
          </table:table-cell>
          <table:table-cell office:value-type="float" office:value="275.0">
            <text:p>275.0</text:p>
          </table:table-cell>
          <table:table-cell office:value-type="float" office:value="3300.0">
            <text:p>33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38</text:p>
          </table:table-cell>
          <table:table-cell office:value-type="string">
            <text:p>2025-12-17</text:p>
          </table:table-cell>
          <table:table-cell office:value-type="string">
            <text:p>Prairie Wind Farms</text:p>
          </table:table-cell>
          <table:table-cell office:value-type="string">
            <text:p>Quebec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2">
            <text:p>2</text:p>
          </table:table-cell>
          <table:table-cell office:value-type="float" office:value="275.0">
            <text:p>275.0</text:p>
          </table:table-cell>
          <table:table-cell office:value-type="float" office:value="550.0">
            <text:p>55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039</text:p>
          </table:table-cell>
          <table:table-cell office:value-type="string">
            <text:p>2025-10-21</text:p>
          </table:table-cell>
          <table:table-cell office:value-type="string">
            <text:p>Northwind Logistics</text:p>
          </table:table-cell>
          <table:table-cell office:value-type="string">
            <text:p>Texas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8">
            <text:p>8</text:p>
          </table:table-cell>
          <table:table-cell office:value-type="float" office:value="1200.0">
            <text:p>1200.0</text:p>
          </table:table-cell>
          <table:table-cell office:value-type="float" office:value="9600.0">
            <text:p>96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040</text:p>
          </table:table-cell>
          <table:table-cell office:value-type="string">
            <text:p>2025-02-06</text:p>
          </table:table-cell>
          <table:table-cell office:value-type="string">
            <text:p>Maple Ridge Distribution</text:p>
          </table:table-cell>
          <table:table-cell office:value-type="string">
            <text:p>Quebec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10">
            <text:p>10</text:p>
          </table:table-cell>
          <table:table-cell office:value-type="float" office:value="1200.0">
            <text:p>1200.0</text:p>
          </table:table-cell>
          <table:table-cell office:value-type="float" office:value="12000.0">
            <text:p>120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41</text:p>
          </table:table-cell>
          <table:table-cell office:value-type="string">
            <text:p>2025-06-19</text:p>
          </table:table-cell>
          <table:table-cell office:value-type="string">
            <text:p>Lakeshore Medical Supply</text:p>
          </table:table-cell>
          <table:table-cell office:value-type="string">
            <text:p>Manitoba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7">
            <text:p>7</text:p>
          </table:table-cell>
          <table:table-cell office:value-type="float" office:value="185.5">
            <text:p>185.5</text:p>
          </table:table-cell>
          <table:table-cell office:value-type="float" office:value="1298.5">
            <text:p>1298.5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042</text:p>
          </table:table-cell>
          <table:table-cell office:value-type="string">
            <text:p>2025-02-12</text:p>
          </table:table-cell>
          <table:table-cell office:value-type="string">
            <text:p>Silverline Freight</text:p>
          </table:table-cell>
          <table:table-cell office:value-type="string">
            <text:p>Ontario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9">
            <text:p>9</text:p>
          </table:table-cell>
          <table:table-cell office:value-type="float" office:value="2400.0">
            <text:p>2400.0</text:p>
          </table:table-cell>
          <table:table-cell office:value-type="float" office:value="21600.0">
            <text:p>21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43</text:p>
          </table:table-cell>
          <table:table-cell office:value-type="string">
            <text:p>2025-01-12</text:p>
          </table:table-cell>
          <table:table-cell office:value-type="string">
            <text:p>Cedar &amp; Co. Furniture</text:p>
          </table:table-cell>
          <table:table-cell office:value-type="string">
            <text:p>Quebec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8">
            <text:p>8</text:p>
          </table:table-cell>
          <table:table-cell office:value-type="float" office:value="1800.0">
            <text:p>1800.0</text:p>
          </table:table-cell>
          <table:table-cell office:value-type="float" office:value="14400.0">
            <text:p>144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044</text:p>
          </table:table-cell>
          <table:table-cell office:value-type="string">
            <text:p>2025-01-06</text:p>
          </table:table-cell>
          <table:table-cell office:value-type="string">
            <text:p>Granite Peak Tools</text:p>
          </table:table-cell>
          <table:table-cell office:value-type="string">
            <text:p>New York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2400.0">
            <text:p>2400.0</text:p>
          </table:table-cell>
          <table:table-cell office:value-type="float" office:value="12000.0">
            <text:p>120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45</text:p>
          </table:table-cell>
          <table:table-cell office:value-type="string">
            <text:p>2025-03-28</text:p>
          </table:table-cell>
          <table:table-cell office:value-type="string">
            <text:p>Granite Peak Tools</text:p>
          </table:table-cell>
          <table:table-cell office:value-type="string">
            <text:p>Manitob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9">
            <text:p>9</text:p>
          </table:table-cell>
          <table:table-cell office:value-type="float" office:value="320.0">
            <text:p>320.0</text:p>
          </table:table-cell>
          <table:table-cell office:value-type="float" office:value="2880.0">
            <text:p>288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046</text:p>
          </table:table-cell>
          <table:table-cell office:value-type="string">
            <text:p>2025-07-27</text:p>
          </table:table-cell>
          <table:table-cell office:value-type="string">
            <text:p>Kingston Print Works</text:p>
          </table:table-cell>
          <table:table-cell office:value-type="string">
            <text:p>New York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6">
            <text:p>6</text:p>
          </table:table-cell>
          <table:table-cell office:value-type="float" office:value="320.0">
            <text:p>320.0</text:p>
          </table:table-cell>
          <table:table-cell office:value-type="float" office:value="1920.0">
            <text:p>192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47</text:p>
          </table:table-cell>
          <table:table-cell office:value-type="string">
            <text:p>2025-04-20</text:p>
          </table:table-cell>
          <table:table-cell office:value-type="string">
            <text:p>Lakeshore Medical Supply</text:p>
          </table:table-cell>
          <table:table-cell office:value-type="string">
            <text:p>Alberta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4">
            <text:p>4</text:p>
          </table:table-cell>
          <table:table-cell office:value-type="float" office:value="99.0">
            <text:p>99.0</text:p>
          </table:table-cell>
          <table:table-cell office:value-type="float" office:value="396.0">
            <text:p>396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048</text:p>
          </table:table-cell>
          <table:table-cell office:value-type="string">
            <text:p>2025-03-11</text:p>
          </table:table-cell>
          <table:table-cell office:value-type="string">
            <text:p>Harbourfront Textiles</text:p>
          </table:table-cell>
          <table:table-cell office:value-type="string">
            <text:p>Manitob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4">
            <text:p>4</text:p>
          </table:table-cell>
          <table:table-cell office:value-type="float" office:value="275.0">
            <text:p>275.0</text:p>
          </table:table-cell>
          <table:table-cell office:value-type="float" office:value="1100.0">
            <text:p>11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49</text:p>
          </table:table-cell>
          <table:table-cell office:value-type="string">
            <text:p>2025-02-02</text:p>
          </table:table-cell>
          <table:table-cell office:value-type="string">
            <text:p>Blue Heron Foods</text:p>
          </table:table-cell>
          <table:table-cell office:value-type="string">
            <text:p>British Columbi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12">
            <text:p>12</text:p>
          </table:table-cell>
          <table:table-cell office:value-type="float" office:value="1200.0">
            <text:p>1200.0</text:p>
          </table:table-cell>
          <table:table-cell office:value-type="float" office:value="14400.0">
            <text:p>14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50</text:p>
          </table:table-cell>
          <table:table-cell office:value-type="string">
            <text:p>2025-05-21</text:p>
          </table:table-cell>
          <table:table-cell office:value-type="string">
            <text:p>Cedar &amp; Co. Furniture</text:p>
          </table:table-cell>
          <table:table-cell office:value-type="string">
            <text:p>Texas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8">
            <text:p>8</text:p>
          </table:table-cell>
          <table:table-cell office:value-type="float" office:value="2400.0">
            <text:p>2400.0</text:p>
          </table:table-cell>
          <table:table-cell office:value-type="float" office:value="19200.0">
            <text:p>192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051</text:p>
          </table:table-cell>
          <table:table-cell office:value-type="string">
            <text:p>2025-06-11</text:p>
          </table:table-cell>
          <table:table-cell office:value-type="string">
            <text:p>Birchwood Interiors</text:p>
          </table:table-cell>
          <table:table-cell office:value-type="string">
            <text:p>Manitob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11">
            <text:p>11</text:p>
          </table:table-cell>
          <table:table-cell office:value-type="float" office:value="2400.0">
            <text:p>2400.0</text:p>
          </table:table-cell>
          <table:table-cell office:value-type="float" office:value="26400.0">
            <text:p>26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52</text:p>
          </table:table-cell>
          <table:table-cell office:value-type="string">
            <text:p>2025-05-23</text:p>
          </table:table-cell>
          <table:table-cell office:value-type="string">
            <text:p>Summit Auto Parts</text:p>
          </table:table-cell>
          <table:table-cell office:value-type="string">
            <text:p>Ontario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1">
            <text:p>1</text:p>
          </table:table-cell>
          <table:table-cell office:value-type="float" office:value="1800.0">
            <text:p>1800.0</text:p>
          </table:table-cell>
          <table:table-cell office:value-type="float" office:value="1800.0">
            <text:p>1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53</text:p>
          </table:table-cell>
          <table:table-cell office:value-type="string">
            <text:p>2025-11-29</text:p>
          </table:table-cell>
          <table:table-cell office:value-type="string">
            <text:p>Summit Auto Parts</text:p>
          </table:table-cell>
          <table:table-cell office:value-type="string">
            <text:p>Ontario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275.0">
            <text:p>275.0</text:p>
          </table:table-cell>
          <table:table-cell office:value-type="float" office:value="1375.0">
            <text:p>1375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54</text:p>
          </table:table-cell>
          <table:table-cell office:value-type="string">
            <text:p>2025-04-08</text:p>
          </table:table-cell>
          <table:table-cell office:value-type="string">
            <text:p>Northwind Logistics</text:p>
          </table:table-cell>
          <table:table-cell office:value-type="string">
            <text:p>New York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8">
            <text:p>8</text:p>
          </table:table-cell>
          <table:table-cell office:value-type="float" office:value="99.0">
            <text:p>99.0</text:p>
          </table:table-cell>
          <table:table-cell office:value-type="float" office:value="792.0">
            <text:p>792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55</text:p>
          </table:table-cell>
          <table:table-cell office:value-type="string">
            <text:p>2025-11-19</text:p>
          </table:table-cell>
          <table:table-cell office:value-type="string">
            <text:p>Maple Ridge Distribution</text:p>
          </table:table-cell>
          <table:table-cell office:value-type="string">
            <text:p>Manitob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1">
            <text:p>1</text:p>
          </table:table-cell>
          <table:table-cell office:value-type="float" office:value="450.0">
            <text:p>450.0</text:p>
          </table:table-cell>
          <table:table-cell office:value-type="float" office:value="450.0">
            <text:p>4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56</text:p>
          </table:table-cell>
          <table:table-cell office:value-type="string">
            <text:p>2025-12-17</text:p>
          </table:table-cell>
          <table:table-cell office:value-type="string">
            <text:p>Cedar &amp; Co. Furniture</text:p>
          </table:table-cell>
          <table:table-cell office:value-type="string">
            <text:p>Albert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2">
            <text:p>2</text:p>
          </table:table-cell>
          <table:table-cell office:value-type="float" office:value="275.0">
            <text:p>275.0</text:p>
          </table:table-cell>
          <table:table-cell office:value-type="float" office:value="550.0">
            <text:p>55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057</text:p>
          </table:table-cell>
          <table:table-cell office:value-type="string">
            <text:p>2025-01-06</text:p>
          </table:table-cell>
          <table:table-cell office:value-type="string">
            <text:p>Prairie Wind Farms</text:p>
          </table:table-cell>
          <table:table-cell office:value-type="string">
            <text:p>Ontario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3">
            <text:p>3</text:p>
          </table:table-cell>
          <table:table-cell office:value-type="float" office:value="185.5">
            <text:p>185.5</text:p>
          </table:table-cell>
          <table:table-cell office:value-type="float" office:value="556.5">
            <text:p>556.5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58</text:p>
          </table:table-cell>
          <table:table-cell office:value-type="string">
            <text:p>2025-06-27</text:p>
          </table:table-cell>
          <table:table-cell office:value-type="string">
            <text:p>Silverline Freight</text:p>
          </table:table-cell>
          <table:table-cell office:value-type="string">
            <text:p>British Columbi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5">
            <text:p>5</text:p>
          </table:table-cell>
          <table:table-cell office:value-type="float" office:value="320.0">
            <text:p>320.0</text:p>
          </table:table-cell>
          <table:table-cell office:value-type="float" office:value="1600.0">
            <text:p>16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059</text:p>
          </table:table-cell>
          <table:table-cell office:value-type="string">
            <text:p>2025-07-30</text:p>
          </table:table-cell>
          <table:table-cell office:value-type="string">
            <text:p>Birchwood Interiors</text:p>
          </table:table-cell>
          <table:table-cell office:value-type="string">
            <text:p>Texas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2">
            <text:p>2</text:p>
          </table:table-cell>
          <table:table-cell office:value-type="float" office:value="320.0">
            <text:p>320.0</text:p>
          </table:table-cell>
          <table:table-cell office:value-type="float" office:value="640.0">
            <text:p>64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60</text:p>
          </table:table-cell>
          <table:table-cell office:value-type="string">
            <text:p>2025-04-11</text:p>
          </table:table-cell>
          <table:table-cell office:value-type="string">
            <text:p>Kingston Print Works</text:p>
          </table:table-cell>
          <table:table-cell office:value-type="string">
            <text:p>Ontario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8">
            <text:p>8</text:p>
          </table:table-cell>
          <table:table-cell office:value-type="float" office:value="2400.0">
            <text:p>2400.0</text:p>
          </table:table-cell>
          <table:table-cell office:value-type="float" office:value="19200.0">
            <text:p>192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061</text:p>
          </table:table-cell>
          <table:table-cell office:value-type="string">
            <text:p>2025-06-17</text:p>
          </table:table-cell>
          <table:table-cell office:value-type="string">
            <text:p>Kingston Print Works</text:p>
          </table:table-cell>
          <table:table-cell office:value-type="string">
            <text:p>Albert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8">
            <text:p>8</text:p>
          </table:table-cell>
          <table:table-cell office:value-type="float" office:value="275.0">
            <text:p>275.0</text:p>
          </table:table-cell>
          <table:table-cell office:value-type="float" office:value="2200.0">
            <text:p>2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62</text:p>
          </table:table-cell>
          <table:table-cell office:value-type="string">
            <text:p>2025-05-05</text:p>
          </table:table-cell>
          <table:table-cell office:value-type="string">
            <text:p>Lakeshore Medical Supply</text:p>
          </table:table-cell>
          <table:table-cell office:value-type="string">
            <text:p>Quebec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4">
            <text:p>4</text:p>
          </table:table-cell>
          <table:table-cell office:value-type="float" office:value="1800.0">
            <text:p>1800.0</text:p>
          </table:table-cell>
          <table:table-cell office:value-type="float" office:value="7200.0">
            <text:p>7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63</text:p>
          </table:table-cell>
          <table:table-cell office:value-type="string">
            <text:p>2025-01-09</text:p>
          </table:table-cell>
          <table:table-cell office:value-type="string">
            <text:p>Granite Peak Tools</text:p>
          </table:table-cell>
          <table:table-cell office:value-type="string">
            <text:p>Quebec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275.0">
            <text:p>275.0</text:p>
          </table:table-cell>
          <table:table-cell office:value-type="float" office:value="1375.0">
            <text:p>1375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64</text:p>
          </table:table-cell>
          <table:table-cell office:value-type="string">
            <text:p>2025-10-09</text:p>
          </table:table-cell>
          <table:table-cell office:value-type="string">
            <text:p>Lakeshore Medical Supply</text:p>
          </table:table-cell>
          <table:table-cell office:value-type="string">
            <text:p>New York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6">
            <text:p>6</text:p>
          </table:table-cell>
          <table:table-cell office:value-type="float" office:value="2400.0">
            <text:p>2400.0</text:p>
          </table:table-cell>
          <table:table-cell office:value-type="float" office:value="14400.0">
            <text:p>144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065</text:p>
          </table:table-cell>
          <table:table-cell office:value-type="string">
            <text:p>2025-02-02</text:p>
          </table:table-cell>
          <table:table-cell office:value-type="string">
            <text:p>Lakeshore Medical Supply</text:p>
          </table:table-cell>
          <table:table-cell office:value-type="string">
            <text:p>Ontario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4">
            <text:p>4</text:p>
          </table:table-cell>
          <table:table-cell office:value-type="float" office:value="1200.0">
            <text:p>1200.0</text:p>
          </table:table-cell>
          <table:table-cell office:value-type="float" office:value="4800.0">
            <text:p>4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66</text:p>
          </table:table-cell>
          <table:table-cell office:value-type="string">
            <text:p>2025-03-13</text:p>
          </table:table-cell>
          <table:table-cell office:value-type="string">
            <text:p>Prairie Wind Farms</text:p>
          </table:table-cell>
          <table:table-cell office:value-type="string">
            <text:p>British Columbi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11">
            <text:p>11</text:p>
          </table:table-cell>
          <table:table-cell office:value-type="float" office:value="275.0">
            <text:p>275.0</text:p>
          </table:table-cell>
          <table:table-cell office:value-type="float" office:value="3025.0">
            <text:p>3025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067</text:p>
          </table:table-cell>
          <table:table-cell office:value-type="string">
            <text:p>2025-10-24</text:p>
          </table:table-cell>
          <table:table-cell office:value-type="string">
            <text:p>Birchwood Interiors</text:p>
          </table:table-cell>
          <table:table-cell office:value-type="string">
            <text:p>Quebec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8">
            <text:p>8</text:p>
          </table:table-cell>
          <table:table-cell office:value-type="float" office:value="2400.0">
            <text:p>2400.0</text:p>
          </table:table-cell>
          <table:table-cell office:value-type="float" office:value="19200.0">
            <text:p>19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68</text:p>
          </table:table-cell>
          <table:table-cell office:value-type="string">
            <text:p>2025-10-14</text:p>
          </table:table-cell>
          <table:table-cell office:value-type="string">
            <text:p>Blue Heron Foods</text:p>
          </table:table-cell>
          <table:table-cell office:value-type="string">
            <text:p>British Columbi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9">
            <text:p>9</text:p>
          </table:table-cell>
          <table:table-cell office:value-type="float" office:value="2400.0">
            <text:p>2400.0</text:p>
          </table:table-cell>
          <table:table-cell office:value-type="float" office:value="21600.0">
            <text:p>216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069</text:p>
          </table:table-cell>
          <table:table-cell office:value-type="string">
            <text:p>2025-12-10</text:p>
          </table:table-cell>
          <table:table-cell office:value-type="string">
            <text:p>Lakeshore Medical Supply</text:p>
          </table:table-cell>
          <table:table-cell office:value-type="string">
            <text:p>Alberta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5">
            <text:p>5</text:p>
          </table:table-cell>
          <table:table-cell office:value-type="float" office:value="185.5">
            <text:p>185.5</text:p>
          </table:table-cell>
          <table:table-cell office:value-type="float" office:value="927.5">
            <text:p>927.5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70</text:p>
          </table:table-cell>
          <table:table-cell office:value-type="string">
            <text:p>2025-09-26</text:p>
          </table:table-cell>
          <table:table-cell office:value-type="string">
            <text:p>Blue Heron Foods</text:p>
          </table:table-cell>
          <table:table-cell office:value-type="string">
            <text:p>Manitob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9">
            <text:p>9</text:p>
          </table:table-cell>
          <table:table-cell office:value-type="float" office:value="450.0">
            <text:p>450.0</text:p>
          </table:table-cell>
          <table:table-cell office:value-type="float" office:value="4050.0">
            <text:p>40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71</text:p>
          </table:table-cell>
          <table:table-cell office:value-type="string">
            <text:p>2025-02-28</text:p>
          </table:table-cell>
          <table:table-cell office:value-type="string">
            <text:p>Silverline Freight</text:p>
          </table:table-cell>
          <table:table-cell office:value-type="string">
            <text:p>Ontario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9">
            <text:p>9</text:p>
          </table:table-cell>
          <table:table-cell office:value-type="float" office:value="99.0">
            <text:p>99.0</text:p>
          </table:table-cell>
          <table:table-cell office:value-type="float" office:value="891.0">
            <text:p>891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072</text:p>
          </table:table-cell>
          <table:table-cell office:value-type="string">
            <text:p>2025-10-03</text:p>
          </table:table-cell>
          <table:table-cell office:value-type="string">
            <text:p>Northwind Logistics</text:p>
          </table:table-cell>
          <table:table-cell office:value-type="string">
            <text:p>Texas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1">
            <text:p>1</text:p>
          </table:table-cell>
          <table:table-cell office:value-type="float" office:value="99.0">
            <text:p>99.0</text:p>
          </table:table-cell>
          <table:table-cell office:value-type="float" office:value="99.0">
            <text:p>99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073</text:p>
          </table:table-cell>
          <table:table-cell office:value-type="string">
            <text:p>2025-02-17</text:p>
          </table:table-cell>
          <table:table-cell office:value-type="string">
            <text:p>Birchwood Interiors</text:p>
          </table:table-cell>
          <table:table-cell office:value-type="string">
            <text:p>British Columbi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8">
            <text:p>8</text:p>
          </table:table-cell>
          <table:table-cell office:value-type="float" office:value="1800.0">
            <text:p>1800.0</text:p>
          </table:table-cell>
          <table:table-cell office:value-type="float" office:value="14400.0">
            <text:p>14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74</text:p>
          </table:table-cell>
          <table:table-cell office:value-type="string">
            <text:p>2025-07-26</text:p>
          </table:table-cell>
          <table:table-cell office:value-type="string">
            <text:p>Blue Heron Foods</text:p>
          </table:table-cell>
          <table:table-cell office:value-type="string">
            <text:p>Albert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7">
            <text:p>7</text:p>
          </table:table-cell>
          <table:table-cell office:value-type="float" office:value="2400.0">
            <text:p>2400.0</text:p>
          </table:table-cell>
          <table:table-cell office:value-type="float" office:value="16800.0">
            <text:p>168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075</text:p>
          </table:table-cell>
          <table:table-cell office:value-type="string">
            <text:p>2025-06-23</text:p>
          </table:table-cell>
          <table:table-cell office:value-type="string">
            <text:p>Lakeshore Medical Supply</text:p>
          </table:table-cell>
          <table:table-cell office:value-type="string">
            <text:p>Manitob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3">
            <text:p>3</text:p>
          </table:table-cell>
          <table:table-cell office:value-type="float" office:value="2400.0">
            <text:p>2400.0</text:p>
          </table:table-cell>
          <table:table-cell office:value-type="float" office:value="7200.0">
            <text:p>72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076</text:p>
          </table:table-cell>
          <table:table-cell office:value-type="string">
            <text:p>2025-04-09</text:p>
          </table:table-cell>
          <table:table-cell office:value-type="string">
            <text:p>Lakeshore Medical Supply</text:p>
          </table:table-cell>
          <table:table-cell office:value-type="string">
            <text:p>Ontario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2">
            <text:p>2</text:p>
          </table:table-cell>
          <table:table-cell office:value-type="float" office:value="275.0">
            <text:p>275.0</text:p>
          </table:table-cell>
          <table:table-cell office:value-type="float" office:value="550.0">
            <text:p>5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77</text:p>
          </table:table-cell>
          <table:table-cell office:value-type="string">
            <text:p>2025-01-12</text:p>
          </table:table-cell>
          <table:table-cell office:value-type="string">
            <text:p>Northwind Logistics</text:p>
          </table:table-cell>
          <table:table-cell office:value-type="string">
            <text:p>Albert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12">
            <text:p>12</text:p>
          </table:table-cell>
          <table:table-cell office:value-type="float" office:value="450.0">
            <text:p>450.0</text:p>
          </table:table-cell>
          <table:table-cell office:value-type="float" office:value="5400.0">
            <text:p>5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78</text:p>
          </table:table-cell>
          <table:table-cell office:value-type="string">
            <text:p>2025-12-18</text:p>
          </table:table-cell>
          <table:table-cell office:value-type="string">
            <text:p>Blue Heron Foods</text:p>
          </table:table-cell>
          <table:table-cell office:value-type="string">
            <text:p>Illinois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">
            <text:p>1</text:p>
          </table:table-cell>
          <table:table-cell office:value-type="float" office:value="320.0">
            <text:p>320.0</text:p>
          </table:table-cell>
          <table:table-cell office:value-type="float" office:value="320.0">
            <text:p>32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79</text:p>
          </table:table-cell>
          <table:table-cell office:value-type="string">
            <text:p>2025-09-13</text:p>
          </table:table-cell>
          <table:table-cell office:value-type="string">
            <text:p>Maple Ridge Distribution</text:p>
          </table:table-cell>
          <table:table-cell office:value-type="string">
            <text:p>Manitob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0">
            <text:p>10</text:p>
          </table:table-cell>
          <table:table-cell office:value-type="float" office:value="320.0">
            <text:p>320.0</text:p>
          </table:table-cell>
          <table:table-cell office:value-type="float" office:value="3200.0">
            <text:p>32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080</text:p>
          </table:table-cell>
          <table:table-cell office:value-type="string">
            <text:p>2025-11-16</text:p>
          </table:table-cell>
          <table:table-cell office:value-type="string">
            <text:p>Blue Heron Foods</text:p>
          </table:table-cell>
          <table:table-cell office:value-type="string">
            <text:p>Albert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9">
            <text:p>9</text:p>
          </table:table-cell>
          <table:table-cell office:value-type="float" office:value="1800.0">
            <text:p>1800.0</text:p>
          </table:table-cell>
          <table:table-cell office:value-type="float" office:value="16200.0">
            <text:p>162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081</text:p>
          </table:table-cell>
          <table:table-cell office:value-type="string">
            <text:p>2025-07-12</text:p>
          </table:table-cell>
          <table:table-cell office:value-type="string">
            <text:p>Kingston Print Works</text:p>
          </table:table-cell>
          <table:table-cell office:value-type="string">
            <text:p>Texas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1">
            <text:p>1</text:p>
          </table:table-cell>
          <table:table-cell office:value-type="float" office:value="99.0">
            <text:p>99.0</text:p>
          </table:table-cell>
          <table:table-cell office:value-type="float" office:value="99.0">
            <text:p>99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082</text:p>
          </table:table-cell>
          <table:table-cell office:value-type="string">
            <text:p>2025-04-15</text:p>
          </table:table-cell>
          <table:table-cell office:value-type="string">
            <text:p>Kingston Print Works</text:p>
          </table:table-cell>
          <table:table-cell office:value-type="string">
            <text:p>Albert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9">
            <text:p>9</text:p>
          </table:table-cell>
          <table:table-cell office:value-type="float" office:value="450.0">
            <text:p>450.0</text:p>
          </table:table-cell>
          <table:table-cell office:value-type="float" office:value="4050.0">
            <text:p>405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083</text:p>
          </table:table-cell>
          <table:table-cell office:value-type="string">
            <text:p>2025-11-10</text:p>
          </table:table-cell>
          <table:table-cell office:value-type="string">
            <text:p>Summit Auto Parts</text:p>
          </table:table-cell>
          <table:table-cell office:value-type="string">
            <text:p>British Columbi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9">
            <text:p>9</text:p>
          </table:table-cell>
          <table:table-cell office:value-type="float" office:value="320.0">
            <text:p>320.0</text:p>
          </table:table-cell>
          <table:table-cell office:value-type="float" office:value="2880.0">
            <text:p>288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84</text:p>
          </table:table-cell>
          <table:table-cell office:value-type="string">
            <text:p>2025-06-11</text:p>
          </table:table-cell>
          <table:table-cell office:value-type="string">
            <text:p>Summit Auto Parts</text:p>
          </table:table-cell>
          <table:table-cell office:value-type="string">
            <text:p>Illinois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3">
            <text:p>3</text:p>
          </table:table-cell>
          <table:table-cell office:value-type="float" office:value="275.0">
            <text:p>275.0</text:p>
          </table:table-cell>
          <table:table-cell office:value-type="float" office:value="825.0">
            <text:p>825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85</text:p>
          </table:table-cell>
          <table:table-cell office:value-type="string">
            <text:p>2025-02-19</text:p>
          </table:table-cell>
          <table:table-cell office:value-type="string">
            <text:p>Harbourfront Textiles</text:p>
          </table:table-cell>
          <table:table-cell office:value-type="string">
            <text:p>Albert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4">
            <text:p>4</text:p>
          </table:table-cell>
          <table:table-cell office:value-type="float" office:value="320.0">
            <text:p>320.0</text:p>
          </table:table-cell>
          <table:table-cell office:value-type="float" office:value="1280.0">
            <text:p>128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86</text:p>
          </table:table-cell>
          <table:table-cell office:value-type="string">
            <text:p>2025-07-18</text:p>
          </table:table-cell>
          <table:table-cell office:value-type="string">
            <text:p>Maple Ridge Distribution</text:p>
          </table:table-cell>
          <table:table-cell office:value-type="string">
            <text:p>Texas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1800.0">
            <text:p>1800.0</text:p>
          </table:table-cell>
          <table:table-cell office:value-type="float" office:value="9000.0">
            <text:p>90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087</text:p>
          </table:table-cell>
          <table:table-cell office:value-type="string">
            <text:p>2025-07-26</text:p>
          </table:table-cell>
          <table:table-cell office:value-type="string">
            <text:p>Kingston Print Works</text:p>
          </table:table-cell>
          <table:table-cell office:value-type="string">
            <text:p>Ontario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4">
            <text:p>4</text:p>
          </table:table-cell>
          <table:table-cell office:value-type="float" office:value="450.0">
            <text:p>450.0</text:p>
          </table:table-cell>
          <table:table-cell office:value-type="float" office:value="1800.0">
            <text:p>1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88</text:p>
          </table:table-cell>
          <table:table-cell office:value-type="string">
            <text:p>2025-12-16</text:p>
          </table:table-cell>
          <table:table-cell office:value-type="string">
            <text:p>Granite Peak Tools</text:p>
          </table:table-cell>
          <table:table-cell office:value-type="string">
            <text:p>Illinois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0">
            <text:p>10</text:p>
          </table:table-cell>
          <table:table-cell office:value-type="float" office:value="320.0">
            <text:p>320.0</text:p>
          </table:table-cell>
          <table:table-cell office:value-type="float" office:value="3200.0">
            <text:p>3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89</text:p>
          </table:table-cell>
          <table:table-cell office:value-type="string">
            <text:p>2025-12-18</text:p>
          </table:table-cell>
          <table:table-cell office:value-type="string">
            <text:p>Cedar &amp; Co. Furniture</text:p>
          </table:table-cell>
          <table:table-cell office:value-type="string">
            <text:p>Quebec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9">
            <text:p>9</text:p>
          </table:table-cell>
          <table:table-cell office:value-type="float" office:value="275.0">
            <text:p>275.0</text:p>
          </table:table-cell>
          <table:table-cell office:value-type="float" office:value="2475.0">
            <text:p>2475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090</text:p>
          </table:table-cell>
          <table:table-cell office:value-type="string">
            <text:p>2025-01-20</text:p>
          </table:table-cell>
          <table:table-cell office:value-type="string">
            <text:p>Silverline Freight</text:p>
          </table:table-cell>
          <table:table-cell office:value-type="string">
            <text:p>Manitob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1">
            <text:p>1</text:p>
          </table:table-cell>
          <table:table-cell office:value-type="float" office:value="1800.0">
            <text:p>1800.0</text:p>
          </table:table-cell>
          <table:table-cell office:value-type="float" office:value="1800.0">
            <text:p>1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91</text:p>
          </table:table-cell>
          <table:table-cell office:value-type="string">
            <text:p>2025-02-28</text:p>
          </table:table-cell>
          <table:table-cell office:value-type="string">
            <text:p>Cedar &amp; Co. Furniture</text:p>
          </table:table-cell>
          <table:table-cell office:value-type="string">
            <text:p>British Columbi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3">
            <text:p>3</text:p>
          </table:table-cell>
          <table:table-cell office:value-type="float" office:value="320.0">
            <text:p>320.0</text:p>
          </table:table-cell>
          <table:table-cell office:value-type="float" office:value="960.0">
            <text:p>96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92</text:p>
          </table:table-cell>
          <table:table-cell office:value-type="string">
            <text:p>2025-02-18</text:p>
          </table:table-cell>
          <table:table-cell office:value-type="string">
            <text:p>Summit Auto Parts</text:p>
          </table:table-cell>
          <table:table-cell office:value-type="string">
            <text:p>Ontario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11">
            <text:p>11</text:p>
          </table:table-cell>
          <table:table-cell office:value-type="float" office:value="185.5">
            <text:p>185.5</text:p>
          </table:table-cell>
          <table:table-cell office:value-type="float" office:value="2040.5">
            <text:p>2040.5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93</text:p>
          </table:table-cell>
          <table:table-cell office:value-type="string">
            <text:p>2025-02-19</text:p>
          </table:table-cell>
          <table:table-cell office:value-type="string">
            <text:p>Granite Peak Tools</text:p>
          </table:table-cell>
          <table:table-cell office:value-type="string">
            <text:p>Texas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2">
            <text:p>2</text:p>
          </table:table-cell>
          <table:table-cell office:value-type="float" office:value="2400.0">
            <text:p>2400.0</text:p>
          </table:table-cell>
          <table:table-cell office:value-type="float" office:value="4800.0">
            <text:p>48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094</text:p>
          </table:table-cell>
          <table:table-cell office:value-type="string">
            <text:p>2025-07-01</text:p>
          </table:table-cell>
          <table:table-cell office:value-type="string">
            <text:p>Lakeshore Medical Supply</text:p>
          </table:table-cell>
          <table:table-cell office:value-type="string">
            <text:p>Alberta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9">
            <text:p>9</text:p>
          </table:table-cell>
          <table:table-cell office:value-type="float" office:value="99.0">
            <text:p>99.0</text:p>
          </table:table-cell>
          <table:table-cell office:value-type="float" office:value="891.0">
            <text:p>891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095</text:p>
          </table:table-cell>
          <table:table-cell office:value-type="string">
            <text:p>2025-11-21</text:p>
          </table:table-cell>
          <table:table-cell office:value-type="string">
            <text:p>Birchwood Interiors</text:p>
          </table:table-cell>
          <table:table-cell office:value-type="string">
            <text:p>Ontario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1">
            <text:p>1</text:p>
          </table:table-cell>
          <table:table-cell office:value-type="float" office:value="275.0">
            <text:p>275.0</text:p>
          </table:table-cell>
          <table:table-cell office:value-type="float" office:value="275.0">
            <text:p>275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96</text:p>
          </table:table-cell>
          <table:table-cell office:value-type="string">
            <text:p>2025-08-21</text:p>
          </table:table-cell>
          <table:table-cell office:value-type="string">
            <text:p>Granite Peak Tools</text:p>
          </table:table-cell>
          <table:table-cell office:value-type="string">
            <text:p>Illinois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7">
            <text:p>7</text:p>
          </table:table-cell>
          <table:table-cell office:value-type="float" office:value="450.0">
            <text:p>450.0</text:p>
          </table:table-cell>
          <table:table-cell office:value-type="float" office:value="3150.0">
            <text:p>315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097</text:p>
          </table:table-cell>
          <table:table-cell office:value-type="string">
            <text:p>2025-03-26</text:p>
          </table:table-cell>
          <table:table-cell office:value-type="string">
            <text:p>Maple Ridge Distribution</text:p>
          </table:table-cell>
          <table:table-cell office:value-type="string">
            <text:p>Ontario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0">
            <text:p>10</text:p>
          </table:table-cell>
          <table:table-cell office:value-type="float" office:value="320.0">
            <text:p>320.0</text:p>
          </table:table-cell>
          <table:table-cell office:value-type="float" office:value="3200.0">
            <text:p>3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98</text:p>
          </table:table-cell>
          <table:table-cell office:value-type="string">
            <text:p>2025-11-19</text:p>
          </table:table-cell>
          <table:table-cell office:value-type="string">
            <text:p>Lakeshore Medical Supply</text:p>
          </table:table-cell>
          <table:table-cell office:value-type="string">
            <text:p>Albert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12">
            <text:p>12</text:p>
          </table:table-cell>
          <table:table-cell office:value-type="float" office:value="1800.0">
            <text:p>1800.0</text:p>
          </table:table-cell>
          <table:table-cell office:value-type="float" office:value="21600.0">
            <text:p>216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099</text:p>
          </table:table-cell>
          <table:table-cell office:value-type="string">
            <text:p>2025-05-24</text:p>
          </table:table-cell>
          <table:table-cell office:value-type="string">
            <text:p>Maple Ridge Distribution</text:p>
          </table:table-cell>
          <table:table-cell office:value-type="string">
            <text:p>British Columbi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275.0">
            <text:p>275.0</text:p>
          </table:table-cell>
          <table:table-cell office:value-type="float" office:value="1375.0">
            <text:p>1375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100</text:p>
          </table:table-cell>
          <table:table-cell office:value-type="string">
            <text:p>2025-10-03</text:p>
          </table:table-cell>
          <table:table-cell office:value-type="string">
            <text:p>Birchwood Interiors</text:p>
          </table:table-cell>
          <table:table-cell office:value-type="string">
            <text:p>Illinois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6">
            <text:p>6</text:p>
          </table:table-cell>
          <table:table-cell office:value-type="float" office:value="450.0">
            <text:p>450.0</text:p>
          </table:table-cell>
          <table:table-cell office:value-type="float" office:value="2700.0">
            <text:p>27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101</text:p>
          </table:table-cell>
          <table:table-cell office:value-type="string">
            <text:p>2025-04-16</text:p>
          </table:table-cell>
          <table:table-cell office:value-type="string">
            <text:p>Birchwood Interiors</text:p>
          </table:table-cell>
          <table:table-cell office:value-type="string">
            <text:p>British Columbi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7">
            <text:p>7</text:p>
          </table:table-cell>
          <table:table-cell office:value-type="float" office:value="450.0">
            <text:p>450.0</text:p>
          </table:table-cell>
          <table:table-cell office:value-type="float" office:value="3150.0">
            <text:p>31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02</text:p>
          </table:table-cell>
          <table:table-cell office:value-type="string">
            <text:p>2025-08-29</text:p>
          </table:table-cell>
          <table:table-cell office:value-type="string">
            <text:p>Maple Ridge Distribution</text:p>
          </table:table-cell>
          <table:table-cell office:value-type="string">
            <text:p>Ontario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275.0">
            <text:p>275.0</text:p>
          </table:table-cell>
          <table:table-cell office:value-type="float" office:value="1375.0">
            <text:p>1375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03</text:p>
          </table:table-cell>
          <table:table-cell office:value-type="string">
            <text:p>2025-05-20</text:p>
          </table:table-cell>
          <table:table-cell office:value-type="string">
            <text:p>Kingston Print Works</text:p>
          </table:table-cell>
          <table:table-cell office:value-type="string">
            <text:p>New York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4">
            <text:p>4</text:p>
          </table:table-cell>
          <table:table-cell office:value-type="float" office:value="1200.0">
            <text:p>1200.0</text:p>
          </table:table-cell>
          <table:table-cell office:value-type="float" office:value="4800.0">
            <text:p>4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04</text:p>
          </table:table-cell>
          <table:table-cell office:value-type="string">
            <text:p>2025-07-27</text:p>
          </table:table-cell>
          <table:table-cell office:value-type="string">
            <text:p>Summit Auto Parts</text:p>
          </table:table-cell>
          <table:table-cell office:value-type="string">
            <text:p>British Columbi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1">
            <text:p>11</text:p>
          </table:table-cell>
          <table:table-cell office:value-type="float" office:value="320.0">
            <text:p>320.0</text:p>
          </table:table-cell>
          <table:table-cell office:value-type="float" office:value="3520.0">
            <text:p>352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105</text:p>
          </table:table-cell>
          <table:table-cell office:value-type="string">
            <text:p>2025-09-21</text:p>
          </table:table-cell>
          <table:table-cell office:value-type="string">
            <text:p>Prairie Wind Farms</text:p>
          </table:table-cell>
          <table:table-cell office:value-type="string">
            <text:p>Albert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7">
            <text:p>7</text:p>
          </table:table-cell>
          <table:table-cell office:value-type="float" office:value="1800.0">
            <text:p>1800.0</text:p>
          </table:table-cell>
          <table:table-cell office:value-type="float" office:value="12600.0">
            <text:p>12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06</text:p>
          </table:table-cell>
          <table:table-cell office:value-type="string">
            <text:p>2025-01-12</text:p>
          </table:table-cell>
          <table:table-cell office:value-type="string">
            <text:p>Maple Ridge Distribution</text:p>
          </table:table-cell>
          <table:table-cell office:value-type="string">
            <text:p>Quebec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10">
            <text:p>10</text:p>
          </table:table-cell>
          <table:table-cell office:value-type="float" office:value="99.0">
            <text:p>99.0</text:p>
          </table:table-cell>
          <table:table-cell office:value-type="float" office:value="990.0">
            <text:p>99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07</text:p>
          </table:table-cell>
          <table:table-cell office:value-type="string">
            <text:p>2025-07-25</text:p>
          </table:table-cell>
          <table:table-cell office:value-type="string">
            <text:p>Silverline Freight</text:p>
          </table:table-cell>
          <table:table-cell office:value-type="string">
            <text:p>Ontario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8">
            <text:p>8</text:p>
          </table:table-cell>
          <table:table-cell office:value-type="float" office:value="185.5">
            <text:p>185.5</text:p>
          </table:table-cell>
          <table:table-cell office:value-type="float" office:value="1484.0">
            <text:p>1484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08</text:p>
          </table:table-cell>
          <table:table-cell office:value-type="string">
            <text:p>2025-02-20</text:p>
          </table:table-cell>
          <table:table-cell office:value-type="string">
            <text:p>Blue Heron Foods</text:p>
          </table:table-cell>
          <table:table-cell office:value-type="string">
            <text:p>New York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1">
            <text:p>1</text:p>
          </table:table-cell>
          <table:table-cell office:value-type="float" office:value="99.0">
            <text:p>99.0</text:p>
          </table:table-cell>
          <table:table-cell office:value-type="float" office:value="99.0">
            <text:p>99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09</text:p>
          </table:table-cell>
          <table:table-cell office:value-type="string">
            <text:p>2025-10-04</text:p>
          </table:table-cell>
          <table:table-cell office:value-type="string">
            <text:p>Silverline Freight</text:p>
          </table:table-cell>
          <table:table-cell office:value-type="string">
            <text:p>Texas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9">
            <text:p>9</text:p>
          </table:table-cell>
          <table:table-cell office:value-type="float" office:value="275.0">
            <text:p>275.0</text:p>
          </table:table-cell>
          <table:table-cell office:value-type="float" office:value="2475.0">
            <text:p>2475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110</text:p>
          </table:table-cell>
          <table:table-cell office:value-type="string">
            <text:p>2025-08-16</text:p>
          </table:table-cell>
          <table:table-cell office:value-type="string">
            <text:p>Kingston Print Works</text:p>
          </table:table-cell>
          <table:table-cell office:value-type="string">
            <text:p>Quebec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11">
            <text:p>11</text:p>
          </table:table-cell>
          <table:table-cell office:value-type="float" office:value="1800.0">
            <text:p>1800.0</text:p>
          </table:table-cell>
          <table:table-cell office:value-type="float" office:value="19800.0">
            <text:p>198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111</text:p>
          </table:table-cell>
          <table:table-cell office:value-type="string">
            <text:p>2025-03-23</text:p>
          </table:table-cell>
          <table:table-cell office:value-type="string">
            <text:p>Lakeshore Medical Supply</text:p>
          </table:table-cell>
          <table:table-cell office:value-type="string">
            <text:p>Manitob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7">
            <text:p>7</text:p>
          </table:table-cell>
          <table:table-cell office:value-type="float" office:value="1200.0">
            <text:p>1200.0</text:p>
          </table:table-cell>
          <table:table-cell office:value-type="float" office:value="8400.0">
            <text:p>8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12</text:p>
          </table:table-cell>
          <table:table-cell office:value-type="string">
            <text:p>2025-11-09</text:p>
          </table:table-cell>
          <table:table-cell office:value-type="string">
            <text:p>Summit Auto Parts</text:p>
          </table:table-cell>
          <table:table-cell office:value-type="string">
            <text:p>Ontario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9">
            <text:p>9</text:p>
          </table:table-cell>
          <table:table-cell office:value-type="float" office:value="2400.0">
            <text:p>2400.0</text:p>
          </table:table-cell>
          <table:table-cell office:value-type="float" office:value="21600.0">
            <text:p>216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113</text:p>
          </table:table-cell>
          <table:table-cell office:value-type="string">
            <text:p>2025-05-26</text:p>
          </table:table-cell>
          <table:table-cell office:value-type="string">
            <text:p>Silverline Freight</text:p>
          </table:table-cell>
          <table:table-cell office:value-type="string">
            <text:p>Texas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7">
            <text:p>7</text:p>
          </table:table-cell>
          <table:table-cell office:value-type="float" office:value="2400.0">
            <text:p>2400.0</text:p>
          </table:table-cell>
          <table:table-cell office:value-type="float" office:value="16800.0">
            <text:p>168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114</text:p>
          </table:table-cell>
          <table:table-cell office:value-type="string">
            <text:p>2025-09-29</text:p>
          </table:table-cell>
          <table:table-cell office:value-type="string">
            <text:p>Blue Heron Foods</text:p>
          </table:table-cell>
          <table:table-cell office:value-type="string">
            <text:p>Manitoba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6">
            <text:p>6</text:p>
          </table:table-cell>
          <table:table-cell office:value-type="float" office:value="185.5">
            <text:p>185.5</text:p>
          </table:table-cell>
          <table:table-cell office:value-type="float" office:value="1113.0">
            <text:p>1113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15</text:p>
          </table:table-cell>
          <table:table-cell office:value-type="string">
            <text:p>2025-06-01</text:p>
          </table:table-cell>
          <table:table-cell office:value-type="string">
            <text:p>Northwind Logistics</text:p>
          </table:table-cell>
          <table:table-cell office:value-type="string">
            <text:p>Ontario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11">
            <text:p>11</text:p>
          </table:table-cell>
          <table:table-cell office:value-type="float" office:value="185.5">
            <text:p>185.5</text:p>
          </table:table-cell>
          <table:table-cell office:value-type="float" office:value="2040.5">
            <text:p>2040.5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16</text:p>
          </table:table-cell>
          <table:table-cell office:value-type="string">
            <text:p>2025-03-22</text:p>
          </table:table-cell>
          <table:table-cell office:value-type="string">
            <text:p>Lakeshore Medical Supply</text:p>
          </table:table-cell>
          <table:table-cell office:value-type="string">
            <text:p>Texas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11">
            <text:p>11</text:p>
          </table:table-cell>
          <table:table-cell office:value-type="float" office:value="1200.0">
            <text:p>1200.0</text:p>
          </table:table-cell>
          <table:table-cell office:value-type="float" office:value="13200.0">
            <text:p>13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17</text:p>
          </table:table-cell>
          <table:table-cell office:value-type="string">
            <text:p>2025-07-23</text:p>
          </table:table-cell>
          <table:table-cell office:value-type="string">
            <text:p>Northwind Logistics</text:p>
          </table:table-cell>
          <table:table-cell office:value-type="string">
            <text:p>Illinois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12">
            <text:p>12</text:p>
          </table:table-cell>
          <table:table-cell office:value-type="float" office:value="275.0">
            <text:p>275.0</text:p>
          </table:table-cell>
          <table:table-cell office:value-type="float" office:value="3300.0">
            <text:p>33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18</text:p>
          </table:table-cell>
          <table:table-cell office:value-type="string">
            <text:p>2025-09-02</text:p>
          </table:table-cell>
          <table:table-cell office:value-type="string">
            <text:p>Blue Heron Foods</text:p>
          </table:table-cell>
          <table:table-cell office:value-type="string">
            <text:p>Albert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7">
            <text:p>7</text:p>
          </table:table-cell>
          <table:table-cell office:value-type="float" office:value="320.0">
            <text:p>320.0</text:p>
          </table:table-cell>
          <table:table-cell office:value-type="float" office:value="2240.0">
            <text:p>224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19</text:p>
          </table:table-cell>
          <table:table-cell office:value-type="string">
            <text:p>2025-08-28</text:p>
          </table:table-cell>
          <table:table-cell office:value-type="string">
            <text:p>Harbourfront Textiles</text:p>
          </table:table-cell>
          <table:table-cell office:value-type="string">
            <text:p>Albert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12">
            <text:p>12</text:p>
          </table:table-cell>
          <table:table-cell office:value-type="float" office:value="1800.0">
            <text:p>1800.0</text:p>
          </table:table-cell>
          <table:table-cell office:value-type="float" office:value="21600.0">
            <text:p>216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120</text:p>
          </table:table-cell>
          <table:table-cell office:value-type="string">
            <text:p>2025-11-16</text:p>
          </table:table-cell>
          <table:table-cell office:value-type="string">
            <text:p>Lakeshore Medical Supply</text:p>
          </table:table-cell>
          <table:table-cell office:value-type="string">
            <text:p>Manitob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1">
            <text:p>1</text:p>
          </table:table-cell>
          <table:table-cell office:value-type="float" office:value="1800.0">
            <text:p>1800.0</text:p>
          </table:table-cell>
          <table:table-cell office:value-type="float" office:value="1800.0">
            <text:p>1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21</text:p>
          </table:table-cell>
          <table:table-cell office:value-type="string">
            <text:p>2025-07-02</text:p>
          </table:table-cell>
          <table:table-cell office:value-type="string">
            <text:p>Silverline Freight</text:p>
          </table:table-cell>
          <table:table-cell office:value-type="string">
            <text:p>British Columbi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">
            <text:p>1</text:p>
          </table:table-cell>
          <table:table-cell office:value-type="float" office:value="320.0">
            <text:p>320.0</text:p>
          </table:table-cell>
          <table:table-cell office:value-type="float" office:value="320.0">
            <text:p>32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22</text:p>
          </table:table-cell>
          <table:table-cell office:value-type="string">
            <text:p>2025-03-13</text:p>
          </table:table-cell>
          <table:table-cell office:value-type="string">
            <text:p>Kingston Print Works</text:p>
          </table:table-cell>
          <table:table-cell office:value-type="string">
            <text:p>Texas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8">
            <text:p>8</text:p>
          </table:table-cell>
          <table:table-cell office:value-type="float" office:value="275.0">
            <text:p>275.0</text:p>
          </table:table-cell>
          <table:table-cell office:value-type="float" office:value="2200.0">
            <text:p>22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123</text:p>
          </table:table-cell>
          <table:table-cell office:value-type="string">
            <text:p>2025-10-26</text:p>
          </table:table-cell>
          <table:table-cell office:value-type="string">
            <text:p>Kingston Print Works</text:p>
          </table:table-cell>
          <table:table-cell office:value-type="string">
            <text:p>Texas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11">
            <text:p>11</text:p>
          </table:table-cell>
          <table:table-cell office:value-type="float" office:value="185.5">
            <text:p>185.5</text:p>
          </table:table-cell>
          <table:table-cell office:value-type="float" office:value="2040.5">
            <text:p>2040.5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24</text:p>
          </table:table-cell>
          <table:table-cell office:value-type="string">
            <text:p>2025-03-07</text:p>
          </table:table-cell>
          <table:table-cell office:value-type="string">
            <text:p>Cedar &amp; Co. Furniture</text:p>
          </table:table-cell>
          <table:table-cell office:value-type="string">
            <text:p>Manitob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450.0">
            <text:p>450.0</text:p>
          </table:table-cell>
          <table:table-cell office:value-type="float" office:value="2250.0">
            <text:p>22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25</text:p>
          </table:table-cell>
          <table:table-cell office:value-type="string">
            <text:p>2025-11-16</text:p>
          </table:table-cell>
          <table:table-cell office:value-type="string">
            <text:p>Granite Peak Tools</text:p>
          </table:table-cell>
          <table:table-cell office:value-type="string">
            <text:p>New York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9">
            <text:p>9</text:p>
          </table:table-cell>
          <table:table-cell office:value-type="float" office:value="185.5">
            <text:p>185.5</text:p>
          </table:table-cell>
          <table:table-cell office:value-type="float" office:value="1669.5">
            <text:p>1669.5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26</text:p>
          </table:table-cell>
          <table:table-cell office:value-type="string">
            <text:p>2025-05-23</text:p>
          </table:table-cell>
          <table:table-cell office:value-type="string">
            <text:p>Cedar &amp; Co. Furniture</text:p>
          </table:table-cell>
          <table:table-cell office:value-type="string">
            <text:p>Albert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1">
            <text:p>11</text:p>
          </table:table-cell>
          <table:table-cell office:value-type="float" office:value="320.0">
            <text:p>320.0</text:p>
          </table:table-cell>
          <table:table-cell office:value-type="float" office:value="3520.0">
            <text:p>352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27</text:p>
          </table:table-cell>
          <table:table-cell office:value-type="string">
            <text:p>2025-01-21</text:p>
          </table:table-cell>
          <table:table-cell office:value-type="string">
            <text:p>Kingston Print Works</text:p>
          </table:table-cell>
          <table:table-cell office:value-type="string">
            <text:p>Ontario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1">
            <text:p>11</text:p>
          </table:table-cell>
          <table:table-cell office:value-type="float" office:value="320.0">
            <text:p>320.0</text:p>
          </table:table-cell>
          <table:table-cell office:value-type="float" office:value="3520.0">
            <text:p>352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28</text:p>
          </table:table-cell>
          <table:table-cell office:value-type="string">
            <text:p>2025-08-06</text:p>
          </table:table-cell>
          <table:table-cell office:value-type="string">
            <text:p>Northwind Logistics</text:p>
          </table:table-cell>
          <table:table-cell office:value-type="string">
            <text:p>Ontario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5">
            <text:p>5</text:p>
          </table:table-cell>
          <table:table-cell office:value-type="float" office:value="185.5">
            <text:p>185.5</text:p>
          </table:table-cell>
          <table:table-cell office:value-type="float" office:value="927.5">
            <text:p>927.5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29</text:p>
          </table:table-cell>
          <table:table-cell office:value-type="string">
            <text:p>2025-05-23</text:p>
          </table:table-cell>
          <table:table-cell office:value-type="string">
            <text:p>Maple Ridge Distribution</text:p>
          </table:table-cell>
          <table:table-cell office:value-type="string">
            <text:p>Quebec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9">
            <text:p>9</text:p>
          </table:table-cell>
          <table:table-cell office:value-type="float" office:value="320.0">
            <text:p>320.0</text:p>
          </table:table-cell>
          <table:table-cell office:value-type="float" office:value="2880.0">
            <text:p>288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30</text:p>
          </table:table-cell>
          <table:table-cell office:value-type="string">
            <text:p>2025-07-11</text:p>
          </table:table-cell>
          <table:table-cell office:value-type="string">
            <text:p>Prairie Wind Farms</text:p>
          </table:table-cell>
          <table:table-cell office:value-type="string">
            <text:p>Manitob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1">
            <text:p>11</text:p>
          </table:table-cell>
          <table:table-cell office:value-type="float" office:value="320.0">
            <text:p>320.0</text:p>
          </table:table-cell>
          <table:table-cell office:value-type="float" office:value="3520.0">
            <text:p>352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31</text:p>
          </table:table-cell>
          <table:table-cell office:value-type="string">
            <text:p>2025-06-25</text:p>
          </table:table-cell>
          <table:table-cell office:value-type="string">
            <text:p>Prairie Wind Farms</text:p>
          </table:table-cell>
          <table:table-cell office:value-type="string">
            <text:p>British Columbi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6">
            <text:p>6</text:p>
          </table:table-cell>
          <table:table-cell office:value-type="float" office:value="320.0">
            <text:p>320.0</text:p>
          </table:table-cell>
          <table:table-cell office:value-type="float" office:value="1920.0">
            <text:p>192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32</text:p>
          </table:table-cell>
          <table:table-cell office:value-type="string">
            <text:p>2025-11-16</text:p>
          </table:table-cell>
          <table:table-cell office:value-type="string">
            <text:p>Cedar &amp; Co. Furniture</text:p>
          </table:table-cell>
          <table:table-cell office:value-type="string">
            <text:p>Manitob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8">
            <text:p>8</text:p>
          </table:table-cell>
          <table:table-cell office:value-type="float" office:value="1800.0">
            <text:p>1800.0</text:p>
          </table:table-cell>
          <table:table-cell office:value-type="float" office:value="14400.0">
            <text:p>144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133</text:p>
          </table:table-cell>
          <table:table-cell office:value-type="string">
            <text:p>2025-03-19</text:p>
          </table:table-cell>
          <table:table-cell office:value-type="string">
            <text:p>Granite Peak Tools</text:p>
          </table:table-cell>
          <table:table-cell office:value-type="string">
            <text:p>British Columbia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7">
            <text:p>7</text:p>
          </table:table-cell>
          <table:table-cell office:value-type="float" office:value="185.5">
            <text:p>185.5</text:p>
          </table:table-cell>
          <table:table-cell office:value-type="float" office:value="1298.5">
            <text:p>1298.5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134</text:p>
          </table:table-cell>
          <table:table-cell office:value-type="string">
            <text:p>2025-10-08</text:p>
          </table:table-cell>
          <table:table-cell office:value-type="string">
            <text:p>Birchwood Interiors</text:p>
          </table:table-cell>
          <table:table-cell office:value-type="string">
            <text:p>British Columbi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275.0">
            <text:p>275.0</text:p>
          </table:table-cell>
          <table:table-cell office:value-type="float" office:value="1375.0">
            <text:p>1375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135</text:p>
          </table:table-cell>
          <table:table-cell office:value-type="string">
            <text:p>2025-02-19</text:p>
          </table:table-cell>
          <table:table-cell office:value-type="string">
            <text:p>Prairie Wind Farms</text:p>
          </table:table-cell>
          <table:table-cell office:value-type="string">
            <text:p>Illinois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10">
            <text:p>10</text:p>
          </table:table-cell>
          <table:table-cell office:value-type="float" office:value="275.0">
            <text:p>275.0</text:p>
          </table:table-cell>
          <table:table-cell office:value-type="float" office:value="2750.0">
            <text:p>27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36</text:p>
          </table:table-cell>
          <table:table-cell office:value-type="string">
            <text:p>2025-10-16</text:p>
          </table:table-cell>
          <table:table-cell office:value-type="string">
            <text:p>Summit Auto Parts</text:p>
          </table:table-cell>
          <table:table-cell office:value-type="string">
            <text:p>Manitob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7">
            <text:p>7</text:p>
          </table:table-cell>
          <table:table-cell office:value-type="float" office:value="1800.0">
            <text:p>1800.0</text:p>
          </table:table-cell>
          <table:table-cell office:value-type="float" office:value="12600.0">
            <text:p>126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137</text:p>
          </table:table-cell>
          <table:table-cell office:value-type="string">
            <text:p>2025-02-08</text:p>
          </table:table-cell>
          <table:table-cell office:value-type="string">
            <text:p>Blue Heron Foods</text:p>
          </table:table-cell>
          <table:table-cell office:value-type="string">
            <text:p>Alberta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1">
            <text:p>1</text:p>
          </table:table-cell>
          <table:table-cell office:value-type="float" office:value="185.5">
            <text:p>185.5</text:p>
          </table:table-cell>
          <table:table-cell office:value-type="float" office:value="185.5">
            <text:p>185.5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138</text:p>
          </table:table-cell>
          <table:table-cell office:value-type="string">
            <text:p>2025-06-05</text:p>
          </table:table-cell>
          <table:table-cell office:value-type="string">
            <text:p>Prairie Wind Farms</text:p>
          </table:table-cell>
          <table:table-cell office:value-type="string">
            <text:p>Illinois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12">
            <text:p>12</text:p>
          </table:table-cell>
          <table:table-cell office:value-type="float" office:value="1800.0">
            <text:p>1800.0</text:p>
          </table:table-cell>
          <table:table-cell office:value-type="float" office:value="21600.0">
            <text:p>21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39</text:p>
          </table:table-cell>
          <table:table-cell office:value-type="string">
            <text:p>2025-07-03</text:p>
          </table:table-cell>
          <table:table-cell office:value-type="string">
            <text:p>Kingston Print Works</text:p>
          </table:table-cell>
          <table:table-cell office:value-type="string">
            <text:p>Illinois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4">
            <text:p>4</text:p>
          </table:table-cell>
          <table:table-cell office:value-type="float" office:value="450.0">
            <text:p>450.0</text:p>
          </table:table-cell>
          <table:table-cell office:value-type="float" office:value="1800.0">
            <text:p>1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40</text:p>
          </table:table-cell>
          <table:table-cell office:value-type="string">
            <text:p>2025-12-30</text:p>
          </table:table-cell>
          <table:table-cell office:value-type="string">
            <text:p>Prairie Wind Farms</text:p>
          </table:table-cell>
          <table:table-cell office:value-type="string">
            <text:p>New York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6">
            <text:p>6</text:p>
          </table:table-cell>
          <table:table-cell office:value-type="float" office:value="1800.0">
            <text:p>1800.0</text:p>
          </table:table-cell>
          <table:table-cell office:value-type="float" office:value="10800.0">
            <text:p>108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141</text:p>
          </table:table-cell>
          <table:table-cell office:value-type="string">
            <text:p>2025-06-12</text:p>
          </table:table-cell>
          <table:table-cell office:value-type="string">
            <text:p>Cedar &amp; Co. Furniture</text:p>
          </table:table-cell>
          <table:table-cell office:value-type="string">
            <text:p>Texas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8">
            <text:p>8</text:p>
          </table:table-cell>
          <table:table-cell office:value-type="float" office:value="185.5">
            <text:p>185.5</text:p>
          </table:table-cell>
          <table:table-cell office:value-type="float" office:value="1484.0">
            <text:p>1484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142</text:p>
          </table:table-cell>
          <table:table-cell office:value-type="string">
            <text:p>2025-07-05</text:p>
          </table:table-cell>
          <table:table-cell office:value-type="string">
            <text:p>Granite Peak Tools</text:p>
          </table:table-cell>
          <table:table-cell office:value-type="string">
            <text:p>Ontario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2">
            <text:p>2</text:p>
          </table:table-cell>
          <table:table-cell office:value-type="float" office:value="320.0">
            <text:p>320.0</text:p>
          </table:table-cell>
          <table:table-cell office:value-type="float" office:value="640.0">
            <text:p>64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43</text:p>
          </table:table-cell>
          <table:table-cell office:value-type="string">
            <text:p>2025-07-18</text:p>
          </table:table-cell>
          <table:table-cell office:value-type="string">
            <text:p>Cedar &amp; Co. Furniture</text:p>
          </table:table-cell>
          <table:table-cell office:value-type="string">
            <text:p>Illinois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10">
            <text:p>10</text:p>
          </table:table-cell>
          <table:table-cell office:value-type="float" office:value="99.0">
            <text:p>99.0</text:p>
          </table:table-cell>
          <table:table-cell office:value-type="float" office:value="990.0">
            <text:p>99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144</text:p>
          </table:table-cell>
          <table:table-cell office:value-type="string">
            <text:p>2025-10-16</text:p>
          </table:table-cell>
          <table:table-cell office:value-type="string">
            <text:p>Harbourfront Textiles</text:p>
          </table:table-cell>
          <table:table-cell office:value-type="string">
            <text:p>British Columbi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10">
            <text:p>10</text:p>
          </table:table-cell>
          <table:table-cell office:value-type="float" office:value="450.0">
            <text:p>450.0</text:p>
          </table:table-cell>
          <table:table-cell office:value-type="float" office:value="4500.0">
            <text:p>45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45</text:p>
          </table:table-cell>
          <table:table-cell office:value-type="string">
            <text:p>2025-01-12</text:p>
          </table:table-cell>
          <table:table-cell office:value-type="string">
            <text:p>Cedar &amp; Co. Furniture</text:p>
          </table:table-cell>
          <table:table-cell office:value-type="string">
            <text:p>Ontario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2400.0">
            <text:p>2400.0</text:p>
          </table:table-cell>
          <table:table-cell office:value-type="float" office:value="12000.0">
            <text:p>120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146</text:p>
          </table:table-cell>
          <table:table-cell office:value-type="string">
            <text:p>2025-06-01</text:p>
          </table:table-cell>
          <table:table-cell office:value-type="string">
            <text:p>Northwind Logistics</text:p>
          </table:table-cell>
          <table:table-cell office:value-type="string">
            <text:p>Texas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10">
            <text:p>10</text:p>
          </table:table-cell>
          <table:table-cell office:value-type="float" office:value="450.0">
            <text:p>450.0</text:p>
          </table:table-cell>
          <table:table-cell office:value-type="float" office:value="4500.0">
            <text:p>45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47</text:p>
          </table:table-cell>
          <table:table-cell office:value-type="string">
            <text:p>2025-02-13</text:p>
          </table:table-cell>
          <table:table-cell office:value-type="string">
            <text:p>Granite Peak Tools</text:p>
          </table:table-cell>
          <table:table-cell office:value-type="string">
            <text:p>Quebec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9">
            <text:p>9</text:p>
          </table:table-cell>
          <table:table-cell office:value-type="float" office:value="185.5">
            <text:p>185.5</text:p>
          </table:table-cell>
          <table:table-cell office:value-type="float" office:value="1669.5">
            <text:p>1669.5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48</text:p>
          </table:table-cell>
          <table:table-cell office:value-type="string">
            <text:p>2025-02-13</text:p>
          </table:table-cell>
          <table:table-cell office:value-type="string">
            <text:p>Northwind Logistics</text:p>
          </table:table-cell>
          <table:table-cell office:value-type="string">
            <text:p>British Columbi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6">
            <text:p>6</text:p>
          </table:table-cell>
          <table:table-cell office:value-type="float" office:value="1800.0">
            <text:p>1800.0</text:p>
          </table:table-cell>
          <table:table-cell office:value-type="float" office:value="10800.0">
            <text:p>10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49</text:p>
          </table:table-cell>
          <table:table-cell office:value-type="string">
            <text:p>2025-12-31</text:p>
          </table:table-cell>
          <table:table-cell office:value-type="string">
            <text:p>Cedar &amp; Co. Furniture</text:p>
          </table:table-cell>
          <table:table-cell office:value-type="string">
            <text:p>Manitoba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4">
            <text:p>4</text:p>
          </table:table-cell>
          <table:table-cell office:value-type="float" office:value="99.0">
            <text:p>99.0</text:p>
          </table:table-cell>
          <table:table-cell office:value-type="float" office:value="396.0">
            <text:p>396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150</text:p>
          </table:table-cell>
          <table:table-cell office:value-type="string">
            <text:p>2025-07-21</text:p>
          </table:table-cell>
          <table:table-cell office:value-type="string">
            <text:p>Granite Peak Tools</text:p>
          </table:table-cell>
          <table:table-cell office:value-type="string">
            <text:p>Illinois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8">
            <text:p>8</text:p>
          </table:table-cell>
          <table:table-cell office:value-type="float" office:value="275.0">
            <text:p>275.0</text:p>
          </table:table-cell>
          <table:table-cell office:value-type="float" office:value="2200.0">
            <text:p>2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51</text:p>
          </table:table-cell>
          <table:table-cell office:value-type="string">
            <text:p>2025-09-07</text:p>
          </table:table-cell>
          <table:table-cell office:value-type="string">
            <text:p>Silverline Freight</text:p>
          </table:table-cell>
          <table:table-cell office:value-type="string">
            <text:p>Quebec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8">
            <text:p>8</text:p>
          </table:table-cell>
          <table:table-cell office:value-type="float" office:value="450.0">
            <text:p>450.0</text:p>
          </table:table-cell>
          <table:table-cell office:value-type="float" office:value="3600.0">
            <text:p>36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152</text:p>
          </table:table-cell>
          <table:table-cell office:value-type="string">
            <text:p>2025-12-08</text:p>
          </table:table-cell>
          <table:table-cell office:value-type="string">
            <text:p>Granite Peak Tools</text:p>
          </table:table-cell>
          <table:table-cell office:value-type="string">
            <text:p>Ontario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7">
            <text:p>7</text:p>
          </table:table-cell>
          <table:table-cell office:value-type="float" office:value="1200.0">
            <text:p>1200.0</text:p>
          </table:table-cell>
          <table:table-cell office:value-type="float" office:value="8400.0">
            <text:p>84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153</text:p>
          </table:table-cell>
          <table:table-cell office:value-type="string">
            <text:p>2025-10-05</text:p>
          </table:table-cell>
          <table:table-cell office:value-type="string">
            <text:p>Kingston Print Works</text:p>
          </table:table-cell>
          <table:table-cell office:value-type="string">
            <text:p>Ontario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8">
            <text:p>8</text:p>
          </table:table-cell>
          <table:table-cell office:value-type="float" office:value="1800.0">
            <text:p>1800.0</text:p>
          </table:table-cell>
          <table:table-cell office:value-type="float" office:value="14400.0">
            <text:p>144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154</text:p>
          </table:table-cell>
          <table:table-cell office:value-type="string">
            <text:p>2025-01-06</text:p>
          </table:table-cell>
          <table:table-cell office:value-type="string">
            <text:p>Maple Ridge Distribution</text:p>
          </table:table-cell>
          <table:table-cell office:value-type="string">
            <text:p>Texas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12">
            <text:p>12</text:p>
          </table:table-cell>
          <table:table-cell office:value-type="float" office:value="275.0">
            <text:p>275.0</text:p>
          </table:table-cell>
          <table:table-cell office:value-type="float" office:value="3300.0">
            <text:p>33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155</text:p>
          </table:table-cell>
          <table:table-cell office:value-type="string">
            <text:p>2025-03-25</text:p>
          </table:table-cell>
          <table:table-cell office:value-type="string">
            <text:p>Kingston Print Works</text:p>
          </table:table-cell>
          <table:table-cell office:value-type="string">
            <text:p>Texas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4">
            <text:p>4</text:p>
          </table:table-cell>
          <table:table-cell office:value-type="float" office:value="450.0">
            <text:p>450.0</text:p>
          </table:table-cell>
          <table:table-cell office:value-type="float" office:value="1800.0">
            <text:p>1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56</text:p>
          </table:table-cell>
          <table:table-cell office:value-type="string">
            <text:p>2025-07-19</text:p>
          </table:table-cell>
          <table:table-cell office:value-type="string">
            <text:p>Lakeshore Medical Supply</text:p>
          </table:table-cell>
          <table:table-cell office:value-type="string">
            <text:p>New York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4">
            <text:p>4</text:p>
          </table:table-cell>
          <table:table-cell office:value-type="float" office:value="275.0">
            <text:p>275.0</text:p>
          </table:table-cell>
          <table:table-cell office:value-type="float" office:value="1100.0">
            <text:p>11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57</text:p>
          </table:table-cell>
          <table:table-cell office:value-type="string">
            <text:p>2025-06-07</text:p>
          </table:table-cell>
          <table:table-cell office:value-type="string">
            <text:p>Birchwood Interiors</text:p>
          </table:table-cell>
          <table:table-cell office:value-type="string">
            <text:p>Quebec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8">
            <text:p>8</text:p>
          </table:table-cell>
          <table:table-cell office:value-type="float" office:value="1200.0">
            <text:p>1200.0</text:p>
          </table:table-cell>
          <table:table-cell office:value-type="float" office:value="9600.0">
            <text:p>9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58</text:p>
          </table:table-cell>
          <table:table-cell office:value-type="string">
            <text:p>2025-02-01</text:p>
          </table:table-cell>
          <table:table-cell office:value-type="string">
            <text:p>Prairie Wind Farms</text:p>
          </table:table-cell>
          <table:table-cell office:value-type="string">
            <text:p>Ontario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3">
            <text:p>3</text:p>
          </table:table-cell>
          <table:table-cell office:value-type="float" office:value="450.0">
            <text:p>450.0</text:p>
          </table:table-cell>
          <table:table-cell office:value-type="float" office:value="1350.0">
            <text:p>135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159</text:p>
          </table:table-cell>
          <table:table-cell office:value-type="string">
            <text:p>2025-06-10</text:p>
          </table:table-cell>
          <table:table-cell office:value-type="string">
            <text:p>Maple Ridge Distribution</text:p>
          </table:table-cell>
          <table:table-cell office:value-type="string">
            <text:p>Albert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1">
            <text:p>1</text:p>
          </table:table-cell>
          <table:table-cell office:value-type="float" office:value="2400.0">
            <text:p>2400.0</text:p>
          </table:table-cell>
          <table:table-cell office:value-type="float" office:value="2400.0">
            <text:p>2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60</text:p>
          </table:table-cell>
          <table:table-cell office:value-type="string">
            <text:p>2025-10-29</text:p>
          </table:table-cell>
          <table:table-cell office:value-type="string">
            <text:p>Cedar &amp; Co. Furniture</text:p>
          </table:table-cell>
          <table:table-cell office:value-type="string">
            <text:p>Manitob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4">
            <text:p>4</text:p>
          </table:table-cell>
          <table:table-cell office:value-type="float" office:value="275.0">
            <text:p>275.0</text:p>
          </table:table-cell>
          <table:table-cell office:value-type="float" office:value="1100.0">
            <text:p>11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161</text:p>
          </table:table-cell>
          <table:table-cell office:value-type="string">
            <text:p>2025-04-05</text:p>
          </table:table-cell>
          <table:table-cell office:value-type="string">
            <text:p>Blue Heron Foods</text:p>
          </table:table-cell>
          <table:table-cell office:value-type="string">
            <text:p>Texas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8">
            <text:p>8</text:p>
          </table:table-cell>
          <table:table-cell office:value-type="float" office:value="320.0">
            <text:p>320.0</text:p>
          </table:table-cell>
          <table:table-cell office:value-type="float" office:value="2560.0">
            <text:p>256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62</text:p>
          </table:table-cell>
          <table:table-cell office:value-type="string">
            <text:p>2025-10-08</text:p>
          </table:table-cell>
          <table:table-cell office:value-type="string">
            <text:p>Silverline Freight</text:p>
          </table:table-cell>
          <table:table-cell office:value-type="string">
            <text:p>Manitoba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11">
            <text:p>11</text:p>
          </table:table-cell>
          <table:table-cell office:value-type="float" office:value="185.5">
            <text:p>185.5</text:p>
          </table:table-cell>
          <table:table-cell office:value-type="float" office:value="2040.5">
            <text:p>2040.5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63</text:p>
          </table:table-cell>
          <table:table-cell office:value-type="string">
            <text:p>2025-06-25</text:p>
          </table:table-cell>
          <table:table-cell office:value-type="string">
            <text:p>Kingston Print Works</text:p>
          </table:table-cell>
          <table:table-cell office:value-type="string">
            <text:p>Quebec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7">
            <text:p>7</text:p>
          </table:table-cell>
          <table:table-cell office:value-type="float" office:value="2400.0">
            <text:p>2400.0</text:p>
          </table:table-cell>
          <table:table-cell office:value-type="float" office:value="16800.0">
            <text:p>168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164</text:p>
          </table:table-cell>
          <table:table-cell office:value-type="string">
            <text:p>2025-01-26</text:p>
          </table:table-cell>
          <table:table-cell office:value-type="string">
            <text:p>Cedar &amp; Co. Furniture</text:p>
          </table:table-cell>
          <table:table-cell office:value-type="string">
            <text:p>British Columbi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7">
            <text:p>7</text:p>
          </table:table-cell>
          <table:table-cell office:value-type="float" office:value="320.0">
            <text:p>320.0</text:p>
          </table:table-cell>
          <table:table-cell office:value-type="float" office:value="2240.0">
            <text:p>224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165</text:p>
          </table:table-cell>
          <table:table-cell office:value-type="string">
            <text:p>2025-12-03</text:p>
          </table:table-cell>
          <table:table-cell office:value-type="string">
            <text:p>Cedar &amp; Co. Furniture</text:p>
          </table:table-cell>
          <table:table-cell office:value-type="string">
            <text:p>Ontario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1">
            <text:p>1</text:p>
          </table:table-cell>
          <table:table-cell office:value-type="float" office:value="185.5">
            <text:p>185.5</text:p>
          </table:table-cell>
          <table:table-cell office:value-type="float" office:value="185.5">
            <text:p>185.5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166</text:p>
          </table:table-cell>
          <table:table-cell office:value-type="string">
            <text:p>2025-05-07</text:p>
          </table:table-cell>
          <table:table-cell office:value-type="string">
            <text:p>Birchwood Interiors</text:p>
          </table:table-cell>
          <table:table-cell office:value-type="string">
            <text:p>Texas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8">
            <text:p>8</text:p>
          </table:table-cell>
          <table:table-cell office:value-type="float" office:value="275.0">
            <text:p>275.0</text:p>
          </table:table-cell>
          <table:table-cell office:value-type="float" office:value="2200.0">
            <text:p>22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167</text:p>
          </table:table-cell>
          <table:table-cell office:value-type="string">
            <text:p>2025-03-22</text:p>
          </table:table-cell>
          <table:table-cell office:value-type="string">
            <text:p>Granite Peak Tools</text:p>
          </table:table-cell>
          <table:table-cell office:value-type="string">
            <text:p>British Columbi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7">
            <text:p>7</text:p>
          </table:table-cell>
          <table:table-cell office:value-type="float" office:value="450.0">
            <text:p>450.0</text:p>
          </table:table-cell>
          <table:table-cell office:value-type="float" office:value="3150.0">
            <text:p>31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68</text:p>
          </table:table-cell>
          <table:table-cell office:value-type="string">
            <text:p>2025-11-14</text:p>
          </table:table-cell>
          <table:table-cell office:value-type="string">
            <text:p>Blue Heron Foods</text:p>
          </table:table-cell>
          <table:table-cell office:value-type="string">
            <text:p>Ontario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11">
            <text:p>11</text:p>
          </table:table-cell>
          <table:table-cell office:value-type="float" office:value="450.0">
            <text:p>450.0</text:p>
          </table:table-cell>
          <table:table-cell office:value-type="float" office:value="4950.0">
            <text:p>49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69</text:p>
          </table:table-cell>
          <table:table-cell office:value-type="string">
            <text:p>2025-04-15</text:p>
          </table:table-cell>
          <table:table-cell office:value-type="string">
            <text:p>Harbourfront Textiles</text:p>
          </table:table-cell>
          <table:table-cell office:value-type="string">
            <text:p>British Columbi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1">
            <text:p>1</text:p>
          </table:table-cell>
          <table:table-cell office:value-type="float" office:value="450.0">
            <text:p>450.0</text:p>
          </table:table-cell>
          <table:table-cell office:value-type="float" office:value="450.0">
            <text:p>4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70</text:p>
          </table:table-cell>
          <table:table-cell office:value-type="string">
            <text:p>2025-11-11</text:p>
          </table:table-cell>
          <table:table-cell office:value-type="string">
            <text:p>Birchwood Interiors</text:p>
          </table:table-cell>
          <table:table-cell office:value-type="string">
            <text:p>Quebec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275.0">
            <text:p>275.0</text:p>
          </table:table-cell>
          <table:table-cell office:value-type="float" office:value="1375.0">
            <text:p>1375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171</text:p>
          </table:table-cell>
          <table:table-cell office:value-type="string">
            <text:p>2025-10-28</text:p>
          </table:table-cell>
          <table:table-cell office:value-type="string">
            <text:p>Silverline Freight</text:p>
          </table:table-cell>
          <table:table-cell office:value-type="string">
            <text:p>New York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2">
            <text:p>2</text:p>
          </table:table-cell>
          <table:table-cell office:value-type="float" office:value="2400.0">
            <text:p>2400.0</text:p>
          </table:table-cell>
          <table:table-cell office:value-type="float" office:value="4800.0">
            <text:p>4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72</text:p>
          </table:table-cell>
          <table:table-cell office:value-type="string">
            <text:p>2025-04-09</text:p>
          </table:table-cell>
          <table:table-cell office:value-type="string">
            <text:p>Kingston Print Works</text:p>
          </table:table-cell>
          <table:table-cell office:value-type="string">
            <text:p>Quebec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7">
            <text:p>7</text:p>
          </table:table-cell>
          <table:table-cell office:value-type="float" office:value="320.0">
            <text:p>320.0</text:p>
          </table:table-cell>
          <table:table-cell office:value-type="float" office:value="2240.0">
            <text:p>224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173</text:p>
          </table:table-cell>
          <table:table-cell office:value-type="string">
            <text:p>2025-10-06</text:p>
          </table:table-cell>
          <table:table-cell office:value-type="string">
            <text:p>Lakeshore Medical Supply</text:p>
          </table:table-cell>
          <table:table-cell office:value-type="string">
            <text:p>Manitob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">
            <text:p>1</text:p>
          </table:table-cell>
          <table:table-cell office:value-type="float" office:value="320.0">
            <text:p>320.0</text:p>
          </table:table-cell>
          <table:table-cell office:value-type="float" office:value="320.0">
            <text:p>32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74</text:p>
          </table:table-cell>
          <table:table-cell office:value-type="string">
            <text:p>2025-06-09</text:p>
          </table:table-cell>
          <table:table-cell office:value-type="string">
            <text:p>Lakeshore Medical Supply</text:p>
          </table:table-cell>
          <table:table-cell office:value-type="string">
            <text:p>Quebec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6">
            <text:p>6</text:p>
          </table:table-cell>
          <table:table-cell office:value-type="float" office:value="185.5">
            <text:p>185.5</text:p>
          </table:table-cell>
          <table:table-cell office:value-type="float" office:value="1113.0">
            <text:p>1113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175</text:p>
          </table:table-cell>
          <table:table-cell office:value-type="string">
            <text:p>2025-12-08</text:p>
          </table:table-cell>
          <table:table-cell office:value-type="string">
            <text:p>Birchwood Interiors</text:p>
          </table:table-cell>
          <table:table-cell office:value-type="string">
            <text:p>Quebec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8">
            <text:p>8</text:p>
          </table:table-cell>
          <table:table-cell office:value-type="float" office:value="185.5">
            <text:p>185.5</text:p>
          </table:table-cell>
          <table:table-cell office:value-type="float" office:value="1484.0">
            <text:p>1484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76</text:p>
          </table:table-cell>
          <table:table-cell office:value-type="string">
            <text:p>2025-03-13</text:p>
          </table:table-cell>
          <table:table-cell office:value-type="string">
            <text:p>Maple Ridge Distribution</text:p>
          </table:table-cell>
          <table:table-cell office:value-type="string">
            <text:p>Texas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11">
            <text:p>11</text:p>
          </table:table-cell>
          <table:table-cell office:value-type="float" office:value="1800.0">
            <text:p>1800.0</text:p>
          </table:table-cell>
          <table:table-cell office:value-type="float" office:value="19800.0">
            <text:p>198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177</text:p>
          </table:table-cell>
          <table:table-cell office:value-type="string">
            <text:p>2025-08-16</text:p>
          </table:table-cell>
          <table:table-cell office:value-type="string">
            <text:p>Northwind Logistics</text:p>
          </table:table-cell>
          <table:table-cell office:value-type="string">
            <text:p>Texas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11">
            <text:p>11</text:p>
          </table:table-cell>
          <table:table-cell office:value-type="float" office:value="1800.0">
            <text:p>1800.0</text:p>
          </table:table-cell>
          <table:table-cell office:value-type="float" office:value="19800.0">
            <text:p>198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178</text:p>
          </table:table-cell>
          <table:table-cell office:value-type="string">
            <text:p>2025-10-16</text:p>
          </table:table-cell>
          <table:table-cell office:value-type="string">
            <text:p>Maple Ridge Distribution</text:p>
          </table:table-cell>
          <table:table-cell office:value-type="string">
            <text:p>Manitob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5">
            <text:p>5</text:p>
          </table:table-cell>
          <table:table-cell office:value-type="float" office:value="320.0">
            <text:p>320.0</text:p>
          </table:table-cell>
          <table:table-cell office:value-type="float" office:value="1600.0">
            <text:p>1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79</text:p>
          </table:table-cell>
          <table:table-cell office:value-type="string">
            <text:p>2025-03-19</text:p>
          </table:table-cell>
          <table:table-cell office:value-type="string">
            <text:p>Blue Heron Foods</text:p>
          </table:table-cell>
          <table:table-cell office:value-type="string">
            <text:p>Texas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0">
            <text:p>10</text:p>
          </table:table-cell>
          <table:table-cell office:value-type="float" office:value="320.0">
            <text:p>320.0</text:p>
          </table:table-cell>
          <table:table-cell office:value-type="float" office:value="3200.0">
            <text:p>32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180</text:p>
          </table:table-cell>
          <table:table-cell office:value-type="string">
            <text:p>2025-07-20</text:p>
          </table:table-cell>
          <table:table-cell office:value-type="string">
            <text:p>Silverline Freight</text:p>
          </table:table-cell>
          <table:table-cell office:value-type="string">
            <text:p>Quebec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6">
            <text:p>6</text:p>
          </table:table-cell>
          <table:table-cell office:value-type="float" office:value="185.5">
            <text:p>185.5</text:p>
          </table:table-cell>
          <table:table-cell office:value-type="float" office:value="1113.0">
            <text:p>1113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81</text:p>
          </table:table-cell>
          <table:table-cell office:value-type="string">
            <text:p>2025-07-12</text:p>
          </table:table-cell>
          <table:table-cell office:value-type="string">
            <text:p>Birchwood Interiors</text:p>
          </table:table-cell>
          <table:table-cell office:value-type="string">
            <text:p>Quebec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4">
            <text:p>4</text:p>
          </table:table-cell>
          <table:table-cell office:value-type="float" office:value="320.0">
            <text:p>320.0</text:p>
          </table:table-cell>
          <table:table-cell office:value-type="float" office:value="1280.0">
            <text:p>128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82</text:p>
          </table:table-cell>
          <table:table-cell office:value-type="string">
            <text:p>2025-10-16</text:p>
          </table:table-cell>
          <table:table-cell office:value-type="string">
            <text:p>Prairie Wind Farms</text:p>
          </table:table-cell>
          <table:table-cell office:value-type="string">
            <text:p>Illinois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5">
            <text:p>5</text:p>
          </table:table-cell>
          <table:table-cell office:value-type="float" office:value="185.5">
            <text:p>185.5</text:p>
          </table:table-cell>
          <table:table-cell office:value-type="float" office:value="927.5">
            <text:p>927.5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183</text:p>
          </table:table-cell>
          <table:table-cell office:value-type="string">
            <text:p>2025-02-22</text:p>
          </table:table-cell>
          <table:table-cell office:value-type="string">
            <text:p>Harbourfront Textiles</text:p>
          </table:table-cell>
          <table:table-cell office:value-type="string">
            <text:p>Quebec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2">
            <text:p>2</text:p>
          </table:table-cell>
          <table:table-cell office:value-type="float" office:value="99.0">
            <text:p>99.0</text:p>
          </table:table-cell>
          <table:table-cell office:value-type="float" office:value="198.0">
            <text:p>198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84</text:p>
          </table:table-cell>
          <table:table-cell office:value-type="string">
            <text:p>2025-04-09</text:p>
          </table:table-cell>
          <table:table-cell office:value-type="string">
            <text:p>Lakeshore Medical Supply</text:p>
          </table:table-cell>
          <table:table-cell office:value-type="string">
            <text:p>Ontario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3">
            <text:p>3</text:p>
          </table:table-cell>
          <table:table-cell office:value-type="float" office:value="450.0">
            <text:p>450.0</text:p>
          </table:table-cell>
          <table:table-cell office:value-type="float" office:value="1350.0">
            <text:p>135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185</text:p>
          </table:table-cell>
          <table:table-cell office:value-type="string">
            <text:p>2025-04-27</text:p>
          </table:table-cell>
          <table:table-cell office:value-type="string">
            <text:p>Northwind Logistics</text:p>
          </table:table-cell>
          <table:table-cell office:value-type="string">
            <text:p>British Columbi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2">
            <text:p>2</text:p>
          </table:table-cell>
          <table:table-cell office:value-type="float" office:value="1800.0">
            <text:p>1800.0</text:p>
          </table:table-cell>
          <table:table-cell office:value-type="float" office:value="3600.0">
            <text:p>3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86</text:p>
          </table:table-cell>
          <table:table-cell office:value-type="string">
            <text:p>2025-02-07</text:p>
          </table:table-cell>
          <table:table-cell office:value-type="string">
            <text:p>Granite Peak Tools</text:p>
          </table:table-cell>
          <table:table-cell office:value-type="string">
            <text:p>Texas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7">
            <text:p>7</text:p>
          </table:table-cell>
          <table:table-cell office:value-type="float" office:value="99.0">
            <text:p>99.0</text:p>
          </table:table-cell>
          <table:table-cell office:value-type="float" office:value="693.0">
            <text:p>693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187</text:p>
          </table:table-cell>
          <table:table-cell office:value-type="string">
            <text:p>2025-04-16</text:p>
          </table:table-cell>
          <table:table-cell office:value-type="string">
            <text:p>Harbourfront Textiles</text:p>
          </table:table-cell>
          <table:table-cell office:value-type="string">
            <text:p>Texas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11">
            <text:p>11</text:p>
          </table:table-cell>
          <table:table-cell office:value-type="float" office:value="450.0">
            <text:p>450.0</text:p>
          </table:table-cell>
          <table:table-cell office:value-type="float" office:value="4950.0">
            <text:p>495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188</text:p>
          </table:table-cell>
          <table:table-cell office:value-type="string">
            <text:p>2025-11-15</text:p>
          </table:table-cell>
          <table:table-cell office:value-type="string">
            <text:p>Northwind Logistics</text:p>
          </table:table-cell>
          <table:table-cell office:value-type="string">
            <text:p>Texas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7">
            <text:p>7</text:p>
          </table:table-cell>
          <table:table-cell office:value-type="float" office:value="275.0">
            <text:p>275.0</text:p>
          </table:table-cell>
          <table:table-cell office:value-type="float" office:value="1925.0">
            <text:p>1925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189</text:p>
          </table:table-cell>
          <table:table-cell office:value-type="string">
            <text:p>2025-12-05</text:p>
          </table:table-cell>
          <table:table-cell office:value-type="string">
            <text:p>Summit Auto Parts</text:p>
          </table:table-cell>
          <table:table-cell office:value-type="string">
            <text:p>Ontario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4">
            <text:p>4</text:p>
          </table:table-cell>
          <table:table-cell office:value-type="float" office:value="275.0">
            <text:p>275.0</text:p>
          </table:table-cell>
          <table:table-cell office:value-type="float" office:value="1100.0">
            <text:p>11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90</text:p>
          </table:table-cell>
          <table:table-cell office:value-type="string">
            <text:p>2025-06-25</text:p>
          </table:table-cell>
          <table:table-cell office:value-type="string">
            <text:p>Blue Heron Foods</text:p>
          </table:table-cell>
          <table:table-cell office:value-type="string">
            <text:p>Manitob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4">
            <text:p>4</text:p>
          </table:table-cell>
          <table:table-cell office:value-type="float" office:value="275.0">
            <text:p>275.0</text:p>
          </table:table-cell>
          <table:table-cell office:value-type="float" office:value="1100.0">
            <text:p>11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91</text:p>
          </table:table-cell>
          <table:table-cell office:value-type="string">
            <text:p>2025-09-18</text:p>
          </table:table-cell>
          <table:table-cell office:value-type="string">
            <text:p>Granite Peak Tools</text:p>
          </table:table-cell>
          <table:table-cell office:value-type="string">
            <text:p>New York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4">
            <text:p>4</text:p>
          </table:table-cell>
          <table:table-cell office:value-type="float" office:value="99.0">
            <text:p>99.0</text:p>
          </table:table-cell>
          <table:table-cell office:value-type="float" office:value="396.0">
            <text:p>396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92</text:p>
          </table:table-cell>
          <table:table-cell office:value-type="string">
            <text:p>2025-10-03</text:p>
          </table:table-cell>
          <table:table-cell office:value-type="string">
            <text:p>Blue Heron Foods</text:p>
          </table:table-cell>
          <table:table-cell office:value-type="string">
            <text:p>Albert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450.0">
            <text:p>450.0</text:p>
          </table:table-cell>
          <table:table-cell office:value-type="float" office:value="2250.0">
            <text:p>22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93</text:p>
          </table:table-cell>
          <table:table-cell office:value-type="string">
            <text:p>2025-04-12</text:p>
          </table:table-cell>
          <table:table-cell office:value-type="string">
            <text:p>Silverline Freight</text:p>
          </table:table-cell>
          <table:table-cell office:value-type="string">
            <text:p>Albert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10">
            <text:p>10</text:p>
          </table:table-cell>
          <table:table-cell office:value-type="float" office:value="450.0">
            <text:p>450.0</text:p>
          </table:table-cell>
          <table:table-cell office:value-type="float" office:value="4500.0">
            <text:p>45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194</text:p>
          </table:table-cell>
          <table:table-cell office:value-type="string">
            <text:p>2025-12-04</text:p>
          </table:table-cell>
          <table:table-cell office:value-type="string">
            <text:p>Cedar &amp; Co. Furniture</text:p>
          </table:table-cell>
          <table:table-cell office:value-type="string">
            <text:p>Quebec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11">
            <text:p>11</text:p>
          </table:table-cell>
          <table:table-cell office:value-type="float" office:value="1200.0">
            <text:p>1200.0</text:p>
          </table:table-cell>
          <table:table-cell office:value-type="float" office:value="13200.0">
            <text:p>13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95</text:p>
          </table:table-cell>
          <table:table-cell office:value-type="string">
            <text:p>2025-10-23</text:p>
          </table:table-cell>
          <table:table-cell office:value-type="string">
            <text:p>Lakeshore Medical Supply</text:p>
          </table:table-cell>
          <table:table-cell office:value-type="string">
            <text:p>Illinois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8">
            <text:p>8</text:p>
          </table:table-cell>
          <table:table-cell office:value-type="float" office:value="320.0">
            <text:p>320.0</text:p>
          </table:table-cell>
          <table:table-cell office:value-type="float" office:value="2560.0">
            <text:p>256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96</text:p>
          </table:table-cell>
          <table:table-cell office:value-type="string">
            <text:p>2025-05-17</text:p>
          </table:table-cell>
          <table:table-cell office:value-type="string">
            <text:p>Prairie Wind Farms</text:p>
          </table:table-cell>
          <table:table-cell office:value-type="string">
            <text:p>Quebec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6">
            <text:p>6</text:p>
          </table:table-cell>
          <table:table-cell office:value-type="float" office:value="1800.0">
            <text:p>1800.0</text:p>
          </table:table-cell>
          <table:table-cell office:value-type="float" office:value="10800.0">
            <text:p>108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197</text:p>
          </table:table-cell>
          <table:table-cell office:value-type="string">
            <text:p>2025-10-19</text:p>
          </table:table-cell>
          <table:table-cell office:value-type="string">
            <text:p>Silverline Freight</text:p>
          </table:table-cell>
          <table:table-cell office:value-type="string">
            <text:p>Quebec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4">
            <text:p>4</text:p>
          </table:table-cell>
          <table:table-cell office:value-type="float" office:value="450.0">
            <text:p>450.0</text:p>
          </table:table-cell>
          <table:table-cell office:value-type="float" office:value="1800.0">
            <text:p>18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198</text:p>
          </table:table-cell>
          <table:table-cell office:value-type="string">
            <text:p>2025-06-21</text:p>
          </table:table-cell>
          <table:table-cell office:value-type="string">
            <text:p>Summit Auto Parts</text:p>
          </table:table-cell>
          <table:table-cell office:value-type="string">
            <text:p>British Columbia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3">
            <text:p>3</text:p>
          </table:table-cell>
          <table:table-cell office:value-type="float" office:value="185.5">
            <text:p>185.5</text:p>
          </table:table-cell>
          <table:table-cell office:value-type="float" office:value="556.5">
            <text:p>556.5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199</text:p>
          </table:table-cell>
          <table:table-cell office:value-type="string">
            <text:p>2025-12-17</text:p>
          </table:table-cell>
          <table:table-cell office:value-type="string">
            <text:p>Granite Peak Tools</text:p>
          </table:table-cell>
          <table:table-cell office:value-type="string">
            <text:p>Albert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5">
            <text:p>5</text:p>
          </table:table-cell>
          <table:table-cell office:value-type="float" office:value="1200.0">
            <text:p>1200.0</text:p>
          </table:table-cell>
          <table:table-cell office:value-type="float" office:value="6000.0">
            <text:p>60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200</text:p>
          </table:table-cell>
          <table:table-cell office:value-type="string">
            <text:p>2025-04-06</text:p>
          </table:table-cell>
          <table:table-cell office:value-type="string">
            <text:p>Summit Auto Parts</text:p>
          </table:table-cell>
          <table:table-cell office:value-type="string">
            <text:p>Quebec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3">
            <text:p>3</text:p>
          </table:table-cell>
          <table:table-cell office:value-type="float" office:value="275.0">
            <text:p>275.0</text:p>
          </table:table-cell>
          <table:table-cell office:value-type="float" office:value="825.0">
            <text:p>825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201</text:p>
          </table:table-cell>
          <table:table-cell office:value-type="string">
            <text:p>2025-04-03</text:p>
          </table:table-cell>
          <table:table-cell office:value-type="string">
            <text:p>Kingston Print Works</text:p>
          </table:table-cell>
          <table:table-cell office:value-type="string">
            <text:p>British Columbi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7">
            <text:p>7</text:p>
          </table:table-cell>
          <table:table-cell office:value-type="float" office:value="1200.0">
            <text:p>1200.0</text:p>
          </table:table-cell>
          <table:table-cell office:value-type="float" office:value="8400.0">
            <text:p>8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02</text:p>
          </table:table-cell>
          <table:table-cell office:value-type="string">
            <text:p>2025-10-31</text:p>
          </table:table-cell>
          <table:table-cell office:value-type="string">
            <text:p>Kingston Print Works</text:p>
          </table:table-cell>
          <table:table-cell office:value-type="string">
            <text:p>Ontario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10">
            <text:p>10</text:p>
          </table:table-cell>
          <table:table-cell office:value-type="float" office:value="99.0">
            <text:p>99.0</text:p>
          </table:table-cell>
          <table:table-cell office:value-type="float" office:value="990.0">
            <text:p>99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03</text:p>
          </table:table-cell>
          <table:table-cell office:value-type="string">
            <text:p>2025-08-28</text:p>
          </table:table-cell>
          <table:table-cell office:value-type="string">
            <text:p>Northwind Logistics</text:p>
          </table:table-cell>
          <table:table-cell office:value-type="string">
            <text:p>British Columbi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7">
            <text:p>7</text:p>
          </table:table-cell>
          <table:table-cell office:value-type="float" office:value="320.0">
            <text:p>320.0</text:p>
          </table:table-cell>
          <table:table-cell office:value-type="float" office:value="2240.0">
            <text:p>224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204</text:p>
          </table:table-cell>
          <table:table-cell office:value-type="string">
            <text:p>2025-10-19</text:p>
          </table:table-cell>
          <table:table-cell office:value-type="string">
            <text:p>Lakeshore Medical Supply</text:p>
          </table:table-cell>
          <table:table-cell office:value-type="string">
            <text:p>British Columbia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2">
            <text:p>2</text:p>
          </table:table-cell>
          <table:table-cell office:value-type="float" office:value="99.0">
            <text:p>99.0</text:p>
          </table:table-cell>
          <table:table-cell office:value-type="float" office:value="198.0">
            <text:p>198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05</text:p>
          </table:table-cell>
          <table:table-cell office:value-type="string">
            <text:p>2025-05-05</text:p>
          </table:table-cell>
          <table:table-cell office:value-type="string">
            <text:p>Summit Auto Parts</text:p>
          </table:table-cell>
          <table:table-cell office:value-type="string">
            <text:p>Illinois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450.0">
            <text:p>450.0</text:p>
          </table:table-cell>
          <table:table-cell office:value-type="float" office:value="2250.0">
            <text:p>22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06</text:p>
          </table:table-cell>
          <table:table-cell office:value-type="string">
            <text:p>2025-12-10</text:p>
          </table:table-cell>
          <table:table-cell office:value-type="string">
            <text:p>Harbourfront Textiles</text:p>
          </table:table-cell>
          <table:table-cell office:value-type="string">
            <text:p>Texas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12">
            <text:p>12</text:p>
          </table:table-cell>
          <table:table-cell office:value-type="float" office:value="1200.0">
            <text:p>1200.0</text:p>
          </table:table-cell>
          <table:table-cell office:value-type="float" office:value="14400.0">
            <text:p>144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207</text:p>
          </table:table-cell>
          <table:table-cell office:value-type="string">
            <text:p>2025-06-26</text:p>
          </table:table-cell>
          <table:table-cell office:value-type="string">
            <text:p>Lakeshore Medical Supply</text:p>
          </table:table-cell>
          <table:table-cell office:value-type="string">
            <text:p>Texas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8">
            <text:p>8</text:p>
          </table:table-cell>
          <table:table-cell office:value-type="float" office:value="1800.0">
            <text:p>1800.0</text:p>
          </table:table-cell>
          <table:table-cell office:value-type="float" office:value="14400.0">
            <text:p>14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08</text:p>
          </table:table-cell>
          <table:table-cell office:value-type="string">
            <text:p>2025-12-20</text:p>
          </table:table-cell>
          <table:table-cell office:value-type="string">
            <text:p>Lakeshore Medical Supply</text:p>
          </table:table-cell>
          <table:table-cell office:value-type="string">
            <text:p>Texas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8">
            <text:p>8</text:p>
          </table:table-cell>
          <table:table-cell office:value-type="float" office:value="2400.0">
            <text:p>2400.0</text:p>
          </table:table-cell>
          <table:table-cell office:value-type="float" office:value="19200.0">
            <text:p>19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09</text:p>
          </table:table-cell>
          <table:table-cell office:value-type="string">
            <text:p>2025-06-19</text:p>
          </table:table-cell>
          <table:table-cell office:value-type="string">
            <text:p>Silverline Freight</text:p>
          </table:table-cell>
          <table:table-cell office:value-type="string">
            <text:p>Texas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9">
            <text:p>9</text:p>
          </table:table-cell>
          <table:table-cell office:value-type="float" office:value="1800.0">
            <text:p>1800.0</text:p>
          </table:table-cell>
          <table:table-cell office:value-type="float" office:value="16200.0">
            <text:p>162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210</text:p>
          </table:table-cell>
          <table:table-cell office:value-type="string">
            <text:p>2025-01-28</text:p>
          </table:table-cell>
          <table:table-cell office:value-type="string">
            <text:p>Blue Heron Foods</text:p>
          </table:table-cell>
          <table:table-cell office:value-type="string">
            <text:p>Texas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6">
            <text:p>6</text:p>
          </table:table-cell>
          <table:table-cell office:value-type="float" office:value="1200.0">
            <text:p>1200.0</text:p>
          </table:table-cell>
          <table:table-cell office:value-type="float" office:value="7200.0">
            <text:p>72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211</text:p>
          </table:table-cell>
          <table:table-cell office:value-type="string">
            <text:p>2025-10-31</text:p>
          </table:table-cell>
          <table:table-cell office:value-type="string">
            <text:p>Maple Ridge Distribution</text:p>
          </table:table-cell>
          <table:table-cell office:value-type="string">
            <text:p>Albert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275.0">
            <text:p>275.0</text:p>
          </table:table-cell>
          <table:table-cell office:value-type="float" office:value="1375.0">
            <text:p>1375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12</text:p>
          </table:table-cell>
          <table:table-cell office:value-type="string">
            <text:p>2025-09-15</text:p>
          </table:table-cell>
          <table:table-cell office:value-type="string">
            <text:p>Lakeshore Medical Supply</text:p>
          </table:table-cell>
          <table:table-cell office:value-type="string">
            <text:p>Ontario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4">
            <text:p>4</text:p>
          </table:table-cell>
          <table:table-cell office:value-type="float" office:value="2400.0">
            <text:p>2400.0</text:p>
          </table:table-cell>
          <table:table-cell office:value-type="float" office:value="9600.0">
            <text:p>96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213</text:p>
          </table:table-cell>
          <table:table-cell office:value-type="string">
            <text:p>2025-05-03</text:p>
          </table:table-cell>
          <table:table-cell office:value-type="string">
            <text:p>Silverline Freight</text:p>
          </table:table-cell>
          <table:table-cell office:value-type="string">
            <text:p>New York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9">
            <text:p>9</text:p>
          </table:table-cell>
          <table:table-cell office:value-type="float" office:value="1800.0">
            <text:p>1800.0</text:p>
          </table:table-cell>
          <table:table-cell office:value-type="float" office:value="16200.0">
            <text:p>162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214</text:p>
          </table:table-cell>
          <table:table-cell office:value-type="string">
            <text:p>2025-12-07</text:p>
          </table:table-cell>
          <table:table-cell office:value-type="string">
            <text:p>Granite Peak Tools</text:p>
          </table:table-cell>
          <table:table-cell office:value-type="string">
            <text:p>Texas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2">
            <text:p>2</text:p>
          </table:table-cell>
          <table:table-cell office:value-type="float" office:value="320.0">
            <text:p>320.0</text:p>
          </table:table-cell>
          <table:table-cell office:value-type="float" office:value="640.0">
            <text:p>64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215</text:p>
          </table:table-cell>
          <table:table-cell office:value-type="string">
            <text:p>2025-11-29</text:p>
          </table:table-cell>
          <table:table-cell office:value-type="string">
            <text:p>Birchwood Interiors</text:p>
          </table:table-cell>
          <table:table-cell office:value-type="string">
            <text:p>Texas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4">
            <text:p>4</text:p>
          </table:table-cell>
          <table:table-cell office:value-type="float" office:value="450.0">
            <text:p>450.0</text:p>
          </table:table-cell>
          <table:table-cell office:value-type="float" office:value="1800.0">
            <text:p>18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216</text:p>
          </table:table-cell>
          <table:table-cell office:value-type="string">
            <text:p>2025-02-20</text:p>
          </table:table-cell>
          <table:table-cell office:value-type="string">
            <text:p>Silverline Freight</text:p>
          </table:table-cell>
          <table:table-cell office:value-type="string">
            <text:p>British Columbi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2">
            <text:p>2</text:p>
          </table:table-cell>
          <table:table-cell office:value-type="float" office:value="1800.0">
            <text:p>1800.0</text:p>
          </table:table-cell>
          <table:table-cell office:value-type="float" office:value="3600.0">
            <text:p>3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17</text:p>
          </table:table-cell>
          <table:table-cell office:value-type="string">
            <text:p>2025-06-01</text:p>
          </table:table-cell>
          <table:table-cell office:value-type="string">
            <text:p>Cedar &amp; Co. Furniture</text:p>
          </table:table-cell>
          <table:table-cell office:value-type="string">
            <text:p>New York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1">
            <text:p>1</text:p>
          </table:table-cell>
          <table:table-cell office:value-type="float" office:value="2400.0">
            <text:p>2400.0</text:p>
          </table:table-cell>
          <table:table-cell office:value-type="float" office:value="2400.0">
            <text:p>2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18</text:p>
          </table:table-cell>
          <table:table-cell office:value-type="string">
            <text:p>2025-02-02</text:p>
          </table:table-cell>
          <table:table-cell office:value-type="string">
            <text:p>Prairie Wind Farms</text:p>
          </table:table-cell>
          <table:table-cell office:value-type="string">
            <text:p>Manitob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3">
            <text:p>3</text:p>
          </table:table-cell>
          <table:table-cell office:value-type="float" office:value="275.0">
            <text:p>275.0</text:p>
          </table:table-cell>
          <table:table-cell office:value-type="float" office:value="825.0">
            <text:p>825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219</text:p>
          </table:table-cell>
          <table:table-cell office:value-type="string">
            <text:p>2025-07-02</text:p>
          </table:table-cell>
          <table:table-cell office:value-type="string">
            <text:p>Birchwood Interiors</text:p>
          </table:table-cell>
          <table:table-cell office:value-type="string">
            <text:p>Alberta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3">
            <text:p>3</text:p>
          </table:table-cell>
          <table:table-cell office:value-type="float" office:value="99.0">
            <text:p>99.0</text:p>
          </table:table-cell>
          <table:table-cell office:value-type="float" office:value="297.0">
            <text:p>297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20</text:p>
          </table:table-cell>
          <table:table-cell office:value-type="string">
            <text:p>2025-08-21</text:p>
          </table:table-cell>
          <table:table-cell office:value-type="string">
            <text:p>Granite Peak Tools</text:p>
          </table:table-cell>
          <table:table-cell office:value-type="string">
            <text:p>New York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1">
            <text:p>1</text:p>
          </table:table-cell>
          <table:table-cell office:value-type="float" office:value="185.5">
            <text:p>185.5</text:p>
          </table:table-cell>
          <table:table-cell office:value-type="float" office:value="185.5">
            <text:p>185.5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21</text:p>
          </table:table-cell>
          <table:table-cell office:value-type="string">
            <text:p>2025-08-30</text:p>
          </table:table-cell>
          <table:table-cell office:value-type="string">
            <text:p>Cedar &amp; Co. Furniture</text:p>
          </table:table-cell>
          <table:table-cell office:value-type="string">
            <text:p>Albert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3">
            <text:p>3</text:p>
          </table:table-cell>
          <table:table-cell office:value-type="float" office:value="2400.0">
            <text:p>2400.0</text:p>
          </table:table-cell>
          <table:table-cell office:value-type="float" office:value="7200.0">
            <text:p>7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22</text:p>
          </table:table-cell>
          <table:table-cell office:value-type="string">
            <text:p>2025-06-11</text:p>
          </table:table-cell>
          <table:table-cell office:value-type="string">
            <text:p>Granite Peak Tools</text:p>
          </table:table-cell>
          <table:table-cell office:value-type="string">
            <text:p>Manitob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4">
            <text:p>4</text:p>
          </table:table-cell>
          <table:table-cell office:value-type="float" office:value="1200.0">
            <text:p>1200.0</text:p>
          </table:table-cell>
          <table:table-cell office:value-type="float" office:value="4800.0">
            <text:p>4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23</text:p>
          </table:table-cell>
          <table:table-cell office:value-type="string">
            <text:p>2025-12-24</text:p>
          </table:table-cell>
          <table:table-cell office:value-type="string">
            <text:p>Silverline Freight</text:p>
          </table:table-cell>
          <table:table-cell office:value-type="string">
            <text:p>Albert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11">
            <text:p>11</text:p>
          </table:table-cell>
          <table:table-cell office:value-type="float" office:value="450.0">
            <text:p>450.0</text:p>
          </table:table-cell>
          <table:table-cell office:value-type="float" office:value="4950.0">
            <text:p>495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224</text:p>
          </table:table-cell>
          <table:table-cell office:value-type="string">
            <text:p>2025-01-26</text:p>
          </table:table-cell>
          <table:table-cell office:value-type="string">
            <text:p>Kingston Print Works</text:p>
          </table:table-cell>
          <table:table-cell office:value-type="string">
            <text:p>Quebec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4">
            <text:p>4</text:p>
          </table:table-cell>
          <table:table-cell office:value-type="float" office:value="320.0">
            <text:p>320.0</text:p>
          </table:table-cell>
          <table:table-cell office:value-type="float" office:value="1280.0">
            <text:p>128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25</text:p>
          </table:table-cell>
          <table:table-cell office:value-type="string">
            <text:p>2025-08-04</text:p>
          </table:table-cell>
          <table:table-cell office:value-type="string">
            <text:p>Birchwood Interiors</text:p>
          </table:table-cell>
          <table:table-cell office:value-type="string">
            <text:p>British Columbi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275.0">
            <text:p>275.0</text:p>
          </table:table-cell>
          <table:table-cell office:value-type="float" office:value="1375.0">
            <text:p>1375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26</text:p>
          </table:table-cell>
          <table:table-cell office:value-type="string">
            <text:p>2025-02-10</text:p>
          </table:table-cell>
          <table:table-cell office:value-type="string">
            <text:p>Harbourfront Textiles</text:p>
          </table:table-cell>
          <table:table-cell office:value-type="string">
            <text:p>Albert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7">
            <text:p>7</text:p>
          </table:table-cell>
          <table:table-cell office:value-type="float" office:value="2400.0">
            <text:p>2400.0</text:p>
          </table:table-cell>
          <table:table-cell office:value-type="float" office:value="16800.0">
            <text:p>16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27</text:p>
          </table:table-cell>
          <table:table-cell office:value-type="string">
            <text:p>2025-12-20</text:p>
          </table:table-cell>
          <table:table-cell office:value-type="string">
            <text:p>Cedar &amp; Co. Furniture</text:p>
          </table:table-cell>
          <table:table-cell office:value-type="string">
            <text:p>New York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12">
            <text:p>12</text:p>
          </table:table-cell>
          <table:table-cell office:value-type="float" office:value="1800.0">
            <text:p>1800.0</text:p>
          </table:table-cell>
          <table:table-cell office:value-type="float" office:value="21600.0">
            <text:p>21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28</text:p>
          </table:table-cell>
          <table:table-cell office:value-type="string">
            <text:p>2025-12-07</text:p>
          </table:table-cell>
          <table:table-cell office:value-type="string">
            <text:p>Blue Heron Foods</text:p>
          </table:table-cell>
          <table:table-cell office:value-type="string">
            <text:p>New York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9">
            <text:p>9</text:p>
          </table:table-cell>
          <table:table-cell office:value-type="float" office:value="320.0">
            <text:p>320.0</text:p>
          </table:table-cell>
          <table:table-cell office:value-type="float" office:value="2880.0">
            <text:p>288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29</text:p>
          </table:table-cell>
          <table:table-cell office:value-type="string">
            <text:p>2025-09-22</text:p>
          </table:table-cell>
          <table:table-cell office:value-type="string">
            <text:p>Cedar &amp; Co. Furniture</text:p>
          </table:table-cell>
          <table:table-cell office:value-type="string">
            <text:p>New York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10">
            <text:p>10</text:p>
          </table:table-cell>
          <table:table-cell office:value-type="float" office:value="1800.0">
            <text:p>1800.0</text:p>
          </table:table-cell>
          <table:table-cell office:value-type="float" office:value="18000.0">
            <text:p>180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30</text:p>
          </table:table-cell>
          <table:table-cell office:value-type="string">
            <text:p>2025-03-09</text:p>
          </table:table-cell>
          <table:table-cell office:value-type="string">
            <text:p>Kingston Print Works</text:p>
          </table:table-cell>
          <table:table-cell office:value-type="string">
            <text:p>Quebec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5">
            <text:p>5</text:p>
          </table:table-cell>
          <table:table-cell office:value-type="float" office:value="320.0">
            <text:p>320.0</text:p>
          </table:table-cell>
          <table:table-cell office:value-type="float" office:value="1600.0">
            <text:p>16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231</text:p>
          </table:table-cell>
          <table:table-cell office:value-type="string">
            <text:p>2025-09-28</text:p>
          </table:table-cell>
          <table:table-cell office:value-type="string">
            <text:p>Maple Ridge Distribution</text:p>
          </table:table-cell>
          <table:table-cell office:value-type="string">
            <text:p>Ontario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8">
            <text:p>8</text:p>
          </table:table-cell>
          <table:table-cell office:value-type="float" office:value="1800.0">
            <text:p>1800.0</text:p>
          </table:table-cell>
          <table:table-cell office:value-type="float" office:value="14400.0">
            <text:p>14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32</text:p>
          </table:table-cell>
          <table:table-cell office:value-type="string">
            <text:p>2025-05-09</text:p>
          </table:table-cell>
          <table:table-cell office:value-type="string">
            <text:p>Lakeshore Medical Supply</text:p>
          </table:table-cell>
          <table:table-cell office:value-type="string">
            <text:p>Quebec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9">
            <text:p>9</text:p>
          </table:table-cell>
          <table:table-cell office:value-type="float" office:value="185.5">
            <text:p>185.5</text:p>
          </table:table-cell>
          <table:table-cell office:value-type="float" office:value="1669.5">
            <text:p>1669.5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33</text:p>
          </table:table-cell>
          <table:table-cell office:value-type="string">
            <text:p>2025-05-06</text:p>
          </table:table-cell>
          <table:table-cell office:value-type="string">
            <text:p>Harbourfront Textiles</text:p>
          </table:table-cell>
          <table:table-cell office:value-type="string">
            <text:p>New York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4">
            <text:p>4</text:p>
          </table:table-cell>
          <table:table-cell office:value-type="float" office:value="185.5">
            <text:p>185.5</text:p>
          </table:table-cell>
          <table:table-cell office:value-type="float" office:value="742.0">
            <text:p>742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234</text:p>
          </table:table-cell>
          <table:table-cell office:value-type="string">
            <text:p>2025-03-19</text:p>
          </table:table-cell>
          <table:table-cell office:value-type="string">
            <text:p>Northwind Logistics</text:p>
          </table:table-cell>
          <table:table-cell office:value-type="string">
            <text:p>Manitob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3">
            <text:p>3</text:p>
          </table:table-cell>
          <table:table-cell office:value-type="float" office:value="1200.0">
            <text:p>1200.0</text:p>
          </table:table-cell>
          <table:table-cell office:value-type="float" office:value="3600.0">
            <text:p>36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235</text:p>
          </table:table-cell>
          <table:table-cell office:value-type="string">
            <text:p>2025-09-13</text:p>
          </table:table-cell>
          <table:table-cell office:value-type="string">
            <text:p>Northwind Logistics</text:p>
          </table:table-cell>
          <table:table-cell office:value-type="string">
            <text:p>British Columbia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1">
            <text:p>1</text:p>
          </table:table-cell>
          <table:table-cell office:value-type="float" office:value="99.0">
            <text:p>99.0</text:p>
          </table:table-cell>
          <table:table-cell office:value-type="float" office:value="99.0">
            <text:p>99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36</text:p>
          </table:table-cell>
          <table:table-cell office:value-type="string">
            <text:p>2025-12-04</text:p>
          </table:table-cell>
          <table:table-cell office:value-type="string">
            <text:p>Prairie Wind Farms</text:p>
          </table:table-cell>
          <table:table-cell office:value-type="string">
            <text:p>Ontario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6">
            <text:p>6</text:p>
          </table:table-cell>
          <table:table-cell office:value-type="float" office:value="275.0">
            <text:p>275.0</text:p>
          </table:table-cell>
          <table:table-cell office:value-type="float" office:value="1650.0">
            <text:p>165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237</text:p>
          </table:table-cell>
          <table:table-cell office:value-type="string">
            <text:p>2025-11-21</text:p>
          </table:table-cell>
          <table:table-cell office:value-type="string">
            <text:p>Kingston Print Works</text:p>
          </table:table-cell>
          <table:table-cell office:value-type="string">
            <text:p>British Columbia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9">
            <text:p>9</text:p>
          </table:table-cell>
          <table:table-cell office:value-type="float" office:value="185.5">
            <text:p>185.5</text:p>
          </table:table-cell>
          <table:table-cell office:value-type="float" office:value="1669.5">
            <text:p>1669.5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238</text:p>
          </table:table-cell>
          <table:table-cell office:value-type="string">
            <text:p>2025-11-08</text:p>
          </table:table-cell>
          <table:table-cell office:value-type="string">
            <text:p>Lakeshore Medical Supply</text:p>
          </table:table-cell>
          <table:table-cell office:value-type="string">
            <text:p>Albert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2">
            <text:p>2</text:p>
          </table:table-cell>
          <table:table-cell office:value-type="float" office:value="450.0">
            <text:p>450.0</text:p>
          </table:table-cell>
          <table:table-cell office:value-type="float" office:value="900.0">
            <text:p>9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239</text:p>
          </table:table-cell>
          <table:table-cell office:value-type="string">
            <text:p>2025-05-01</text:p>
          </table:table-cell>
          <table:table-cell office:value-type="string">
            <text:p>Blue Heron Foods</text:p>
          </table:table-cell>
          <table:table-cell office:value-type="string">
            <text:p>Manitoba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12">
            <text:p>12</text:p>
          </table:table-cell>
          <table:table-cell office:value-type="float" office:value="185.5">
            <text:p>185.5</text:p>
          </table:table-cell>
          <table:table-cell office:value-type="float" office:value="2226.0">
            <text:p>2226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240</text:p>
          </table:table-cell>
          <table:table-cell office:value-type="string">
            <text:p>2025-11-05</text:p>
          </table:table-cell>
          <table:table-cell office:value-type="string">
            <text:p>Prairie Wind Farms</text:p>
          </table:table-cell>
          <table:table-cell office:value-type="string">
            <text:p>New York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0">
            <text:p>10</text:p>
          </table:table-cell>
          <table:table-cell office:value-type="float" office:value="320.0">
            <text:p>320.0</text:p>
          </table:table-cell>
          <table:table-cell office:value-type="float" office:value="3200.0">
            <text:p>3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41</text:p>
          </table:table-cell>
          <table:table-cell office:value-type="string">
            <text:p>2025-01-27</text:p>
          </table:table-cell>
          <table:table-cell office:value-type="string">
            <text:p>Summit Auto Parts</text:p>
          </table:table-cell>
          <table:table-cell office:value-type="string">
            <text:p>Manitob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0">
            <text:p>10</text:p>
          </table:table-cell>
          <table:table-cell office:value-type="float" office:value="320.0">
            <text:p>320.0</text:p>
          </table:table-cell>
          <table:table-cell office:value-type="float" office:value="3200.0">
            <text:p>3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42</text:p>
          </table:table-cell>
          <table:table-cell office:value-type="string">
            <text:p>2025-11-08</text:p>
          </table:table-cell>
          <table:table-cell office:value-type="string">
            <text:p>Northwind Logistics</text:p>
          </table:table-cell>
          <table:table-cell office:value-type="string">
            <text:p>Manitob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3">
            <text:p>3</text:p>
          </table:table-cell>
          <table:table-cell office:value-type="float" office:value="275.0">
            <text:p>275.0</text:p>
          </table:table-cell>
          <table:table-cell office:value-type="float" office:value="825.0">
            <text:p>825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243</text:p>
          </table:table-cell>
          <table:table-cell office:value-type="string">
            <text:p>2025-05-15</text:p>
          </table:table-cell>
          <table:table-cell office:value-type="string">
            <text:p>Northwind Logistics</text:p>
          </table:table-cell>
          <table:table-cell office:value-type="string">
            <text:p>Quebec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12">
            <text:p>12</text:p>
          </table:table-cell>
          <table:table-cell office:value-type="float" office:value="2400.0">
            <text:p>2400.0</text:p>
          </table:table-cell>
          <table:table-cell office:value-type="float" office:value="28800.0">
            <text:p>28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44</text:p>
          </table:table-cell>
          <table:table-cell office:value-type="string">
            <text:p>2025-11-24</text:p>
          </table:table-cell>
          <table:table-cell office:value-type="string">
            <text:p>Silverline Freight</text:p>
          </table:table-cell>
          <table:table-cell office:value-type="string">
            <text:p>Albert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10">
            <text:p>10</text:p>
          </table:table-cell>
          <table:table-cell office:value-type="float" office:value="450.0">
            <text:p>450.0</text:p>
          </table:table-cell>
          <table:table-cell office:value-type="float" office:value="4500.0">
            <text:p>45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245</text:p>
          </table:table-cell>
          <table:table-cell office:value-type="string">
            <text:p>2025-06-09</text:p>
          </table:table-cell>
          <table:table-cell office:value-type="string">
            <text:p>Lakeshore Medical Supply</text:p>
          </table:table-cell>
          <table:table-cell office:value-type="string">
            <text:p>Ontario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1">
            <text:p>1</text:p>
          </table:table-cell>
          <table:table-cell office:value-type="float" office:value="450.0">
            <text:p>450.0</text:p>
          </table:table-cell>
          <table:table-cell office:value-type="float" office:value="450.0">
            <text:p>4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46</text:p>
          </table:table-cell>
          <table:table-cell office:value-type="string">
            <text:p>2025-09-13</text:p>
          </table:table-cell>
          <table:table-cell office:value-type="string">
            <text:p>Maple Ridge Distribution</text:p>
          </table:table-cell>
          <table:table-cell office:value-type="string">
            <text:p>British Columbia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10">
            <text:p>10</text:p>
          </table:table-cell>
          <table:table-cell office:value-type="float" office:value="185.5">
            <text:p>185.5</text:p>
          </table:table-cell>
          <table:table-cell office:value-type="float" office:value="1855.0">
            <text:p>1855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247</text:p>
          </table:table-cell>
          <table:table-cell office:value-type="string">
            <text:p>2025-03-23</text:p>
          </table:table-cell>
          <table:table-cell office:value-type="string">
            <text:p>Prairie Wind Farms</text:p>
          </table:table-cell>
          <table:table-cell office:value-type="string">
            <text:p>Manitoba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4">
            <text:p>4</text:p>
          </table:table-cell>
          <table:table-cell office:value-type="float" office:value="185.5">
            <text:p>185.5</text:p>
          </table:table-cell>
          <table:table-cell office:value-type="float" office:value="742.0">
            <text:p>742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48</text:p>
          </table:table-cell>
          <table:table-cell office:value-type="string">
            <text:p>2025-08-28</text:p>
          </table:table-cell>
          <table:table-cell office:value-type="string">
            <text:p>Granite Peak Tools</text:p>
          </table:table-cell>
          <table:table-cell office:value-type="string">
            <text:p>Albert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7">
            <text:p>7</text:p>
          </table:table-cell>
          <table:table-cell office:value-type="float" office:value="275.0">
            <text:p>275.0</text:p>
          </table:table-cell>
          <table:table-cell office:value-type="float" office:value="1925.0">
            <text:p>1925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49</text:p>
          </table:table-cell>
          <table:table-cell office:value-type="string">
            <text:p>2025-11-04</text:p>
          </table:table-cell>
          <table:table-cell office:value-type="string">
            <text:p>Harbourfront Textiles</text:p>
          </table:table-cell>
          <table:table-cell office:value-type="string">
            <text:p>British Columbi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8">
            <text:p>8</text:p>
          </table:table-cell>
          <table:table-cell office:value-type="float" office:value="450.0">
            <text:p>450.0</text:p>
          </table:table-cell>
          <table:table-cell office:value-type="float" office:value="3600.0">
            <text:p>36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250</text:p>
          </table:table-cell>
          <table:table-cell office:value-type="string">
            <text:p>2025-05-04</text:p>
          </table:table-cell>
          <table:table-cell office:value-type="string">
            <text:p>Lakeshore Medical Supply</text:p>
          </table:table-cell>
          <table:table-cell office:value-type="string">
            <text:p>British Columbi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1">
            <text:p>1</text:p>
          </table:table-cell>
          <table:table-cell office:value-type="float" office:value="1200.0">
            <text:p>1200.0</text:p>
          </table:table-cell>
          <table:table-cell office:value-type="float" office:value="1200.0">
            <text:p>1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51</text:p>
          </table:table-cell>
          <table:table-cell office:value-type="string">
            <text:p>2025-06-02</text:p>
          </table:table-cell>
          <table:table-cell office:value-type="string">
            <text:p>Prairie Wind Farms</text:p>
          </table:table-cell>
          <table:table-cell office:value-type="string">
            <text:p>Texas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9">
            <text:p>9</text:p>
          </table:table-cell>
          <table:table-cell office:value-type="float" office:value="99.0">
            <text:p>99.0</text:p>
          </table:table-cell>
          <table:table-cell office:value-type="float" office:value="891.0">
            <text:p>891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52</text:p>
          </table:table-cell>
          <table:table-cell office:value-type="string">
            <text:p>2025-11-10</text:p>
          </table:table-cell>
          <table:table-cell office:value-type="string">
            <text:p>Cedar &amp; Co. Furniture</text:p>
          </table:table-cell>
          <table:table-cell office:value-type="string">
            <text:p>New York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11">
            <text:p>11</text:p>
          </table:table-cell>
          <table:table-cell office:value-type="float" office:value="1200.0">
            <text:p>1200.0</text:p>
          </table:table-cell>
          <table:table-cell office:value-type="float" office:value="13200.0">
            <text:p>13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53</text:p>
          </table:table-cell>
          <table:table-cell office:value-type="string">
            <text:p>2025-05-04</text:p>
          </table:table-cell>
          <table:table-cell office:value-type="string">
            <text:p>Lakeshore Medical Supply</text:p>
          </table:table-cell>
          <table:table-cell office:value-type="string">
            <text:p>Manitob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9">
            <text:p>9</text:p>
          </table:table-cell>
          <table:table-cell office:value-type="float" office:value="1800.0">
            <text:p>1800.0</text:p>
          </table:table-cell>
          <table:table-cell office:value-type="float" office:value="16200.0">
            <text:p>16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54</text:p>
          </table:table-cell>
          <table:table-cell office:value-type="string">
            <text:p>2025-06-08</text:p>
          </table:table-cell>
          <table:table-cell office:value-type="string">
            <text:p>Granite Peak Tools</text:p>
          </table:table-cell>
          <table:table-cell office:value-type="string">
            <text:p>Albert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6">
            <text:p>6</text:p>
          </table:table-cell>
          <table:table-cell office:value-type="float" office:value="320.0">
            <text:p>320.0</text:p>
          </table:table-cell>
          <table:table-cell office:value-type="float" office:value="1920.0">
            <text:p>192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55</text:p>
          </table:table-cell>
          <table:table-cell office:value-type="string">
            <text:p>2025-10-27</text:p>
          </table:table-cell>
          <table:table-cell office:value-type="string">
            <text:p>Kingston Print Works</text:p>
          </table:table-cell>
          <table:table-cell office:value-type="string">
            <text:p>Ontario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7">
            <text:p>7</text:p>
          </table:table-cell>
          <table:table-cell office:value-type="float" office:value="450.0">
            <text:p>450.0</text:p>
          </table:table-cell>
          <table:table-cell office:value-type="float" office:value="3150.0">
            <text:p>31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56</text:p>
          </table:table-cell>
          <table:table-cell office:value-type="string">
            <text:p>2025-07-21</text:p>
          </table:table-cell>
          <table:table-cell office:value-type="string">
            <text:p>Cedar &amp; Co. Furniture</text:p>
          </table:table-cell>
          <table:table-cell office:value-type="string">
            <text:p>Texas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8">
            <text:p>8</text:p>
          </table:table-cell>
          <table:table-cell office:value-type="float" office:value="450.0">
            <text:p>450.0</text:p>
          </table:table-cell>
          <table:table-cell office:value-type="float" office:value="3600.0">
            <text:p>36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257</text:p>
          </table:table-cell>
          <table:table-cell office:value-type="string">
            <text:p>2025-08-03</text:p>
          </table:table-cell>
          <table:table-cell office:value-type="string">
            <text:p>Granite Peak Tools</text:p>
          </table:table-cell>
          <table:table-cell office:value-type="string">
            <text:p>Albert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4">
            <text:p>4</text:p>
          </table:table-cell>
          <table:table-cell office:value-type="float" office:value="1200.0">
            <text:p>1200.0</text:p>
          </table:table-cell>
          <table:table-cell office:value-type="float" office:value="4800.0">
            <text:p>4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58</text:p>
          </table:table-cell>
          <table:table-cell office:value-type="string">
            <text:p>2025-04-15</text:p>
          </table:table-cell>
          <table:table-cell office:value-type="string">
            <text:p>Lakeshore Medical Supply</text:p>
          </table:table-cell>
          <table:table-cell office:value-type="string">
            <text:p>Albert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8">
            <text:p>8</text:p>
          </table:table-cell>
          <table:table-cell office:value-type="float" office:value="450.0">
            <text:p>450.0</text:p>
          </table:table-cell>
          <table:table-cell office:value-type="float" office:value="3600.0">
            <text:p>36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259</text:p>
          </table:table-cell>
          <table:table-cell office:value-type="string">
            <text:p>2025-08-30</text:p>
          </table:table-cell>
          <table:table-cell office:value-type="string">
            <text:p>Prairie Wind Farms</text:p>
          </table:table-cell>
          <table:table-cell office:value-type="string">
            <text:p>Manitob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2400.0">
            <text:p>2400.0</text:p>
          </table:table-cell>
          <table:table-cell office:value-type="float" office:value="12000.0">
            <text:p>120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60</text:p>
          </table:table-cell>
          <table:table-cell office:value-type="string">
            <text:p>2025-10-04</text:p>
          </table:table-cell>
          <table:table-cell office:value-type="string">
            <text:p>Lakeshore Medical Supply</text:p>
          </table:table-cell>
          <table:table-cell office:value-type="string">
            <text:p>Texas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4">
            <text:p>4</text:p>
          </table:table-cell>
          <table:table-cell office:value-type="float" office:value="2400.0">
            <text:p>2400.0</text:p>
          </table:table-cell>
          <table:table-cell office:value-type="float" office:value="9600.0">
            <text:p>9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61</text:p>
          </table:table-cell>
          <table:table-cell office:value-type="string">
            <text:p>2025-05-22</text:p>
          </table:table-cell>
          <table:table-cell office:value-type="string">
            <text:p>Granite Peak Tools</text:p>
          </table:table-cell>
          <table:table-cell office:value-type="string">
            <text:p>New York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12">
            <text:p>12</text:p>
          </table:table-cell>
          <table:table-cell office:value-type="float" office:value="1200.0">
            <text:p>1200.0</text:p>
          </table:table-cell>
          <table:table-cell office:value-type="float" office:value="14400.0">
            <text:p>144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262</text:p>
          </table:table-cell>
          <table:table-cell office:value-type="string">
            <text:p>2025-04-04</text:p>
          </table:table-cell>
          <table:table-cell office:value-type="string">
            <text:p>Birchwood Interiors</text:p>
          </table:table-cell>
          <table:table-cell office:value-type="string">
            <text:p>New York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9">
            <text:p>9</text:p>
          </table:table-cell>
          <table:table-cell office:value-type="float" office:value="1200.0">
            <text:p>1200.0</text:p>
          </table:table-cell>
          <table:table-cell office:value-type="float" office:value="10800.0">
            <text:p>108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263</text:p>
          </table:table-cell>
          <table:table-cell office:value-type="string">
            <text:p>2025-11-29</text:p>
          </table:table-cell>
          <table:table-cell office:value-type="string">
            <text:p>Birchwood Interiors</text:p>
          </table:table-cell>
          <table:table-cell office:value-type="string">
            <text:p>Alberta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10">
            <text:p>10</text:p>
          </table:table-cell>
          <table:table-cell office:value-type="float" office:value="99.0">
            <text:p>99.0</text:p>
          </table:table-cell>
          <table:table-cell office:value-type="float" office:value="990.0">
            <text:p>99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64</text:p>
          </table:table-cell>
          <table:table-cell office:value-type="string">
            <text:p>2025-01-30</text:p>
          </table:table-cell>
          <table:table-cell office:value-type="string">
            <text:p>Harbourfront Textiles</text:p>
          </table:table-cell>
          <table:table-cell office:value-type="string">
            <text:p>Illinois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6">
            <text:p>6</text:p>
          </table:table-cell>
          <table:table-cell office:value-type="float" office:value="1800.0">
            <text:p>1800.0</text:p>
          </table:table-cell>
          <table:table-cell office:value-type="float" office:value="10800.0">
            <text:p>10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65</text:p>
          </table:table-cell>
          <table:table-cell office:value-type="string">
            <text:p>2025-03-03</text:p>
          </table:table-cell>
          <table:table-cell office:value-type="string">
            <text:p>Northwind Logistics</text:p>
          </table:table-cell>
          <table:table-cell office:value-type="string">
            <text:p>Illinois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2">
            <text:p>12</text:p>
          </table:table-cell>
          <table:table-cell office:value-type="float" office:value="320.0">
            <text:p>320.0</text:p>
          </table:table-cell>
          <table:table-cell office:value-type="float" office:value="3840.0">
            <text:p>384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266</text:p>
          </table:table-cell>
          <table:table-cell office:value-type="string">
            <text:p>2025-07-15</text:p>
          </table:table-cell>
          <table:table-cell office:value-type="string">
            <text:p>Granite Peak Tools</text:p>
          </table:table-cell>
          <table:table-cell office:value-type="string">
            <text:p>New York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2">
            <text:p>2</text:p>
          </table:table-cell>
          <table:table-cell office:value-type="float" office:value="2400.0">
            <text:p>2400.0</text:p>
          </table:table-cell>
          <table:table-cell office:value-type="float" office:value="4800.0">
            <text:p>48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267</text:p>
          </table:table-cell>
          <table:table-cell office:value-type="string">
            <text:p>2025-07-21</text:p>
          </table:table-cell>
          <table:table-cell office:value-type="string">
            <text:p>Summit Auto Parts</text:p>
          </table:table-cell>
          <table:table-cell office:value-type="string">
            <text:p>Albert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5">
            <text:p>5</text:p>
          </table:table-cell>
          <table:table-cell office:value-type="float" office:value="1200.0">
            <text:p>1200.0</text:p>
          </table:table-cell>
          <table:table-cell office:value-type="float" office:value="6000.0">
            <text:p>60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268</text:p>
          </table:table-cell>
          <table:table-cell office:value-type="string">
            <text:p>2025-03-19</text:p>
          </table:table-cell>
          <table:table-cell office:value-type="string">
            <text:p>Silverline Freight</text:p>
          </table:table-cell>
          <table:table-cell office:value-type="string">
            <text:p>British Columbi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4">
            <text:p>4</text:p>
          </table:table-cell>
          <table:table-cell office:value-type="float" office:value="1200.0">
            <text:p>1200.0</text:p>
          </table:table-cell>
          <table:table-cell office:value-type="float" office:value="4800.0">
            <text:p>4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69</text:p>
          </table:table-cell>
          <table:table-cell office:value-type="string">
            <text:p>2025-07-30</text:p>
          </table:table-cell>
          <table:table-cell office:value-type="string">
            <text:p>Lakeshore Medical Supply</text:p>
          </table:table-cell>
          <table:table-cell office:value-type="string">
            <text:p>Manitob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5">
            <text:p>5</text:p>
          </table:table-cell>
          <table:table-cell office:value-type="float" office:value="320.0">
            <text:p>320.0</text:p>
          </table:table-cell>
          <table:table-cell office:value-type="float" office:value="1600.0">
            <text:p>16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270</text:p>
          </table:table-cell>
          <table:table-cell office:value-type="string">
            <text:p>2025-12-28</text:p>
          </table:table-cell>
          <table:table-cell office:value-type="string">
            <text:p>Silverline Freight</text:p>
          </table:table-cell>
          <table:table-cell office:value-type="string">
            <text:p>New York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9">
            <text:p>9</text:p>
          </table:table-cell>
          <table:table-cell office:value-type="float" office:value="450.0">
            <text:p>450.0</text:p>
          </table:table-cell>
          <table:table-cell office:value-type="float" office:value="4050.0">
            <text:p>40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71</text:p>
          </table:table-cell>
          <table:table-cell office:value-type="string">
            <text:p>2025-07-13</text:p>
          </table:table-cell>
          <table:table-cell office:value-type="string">
            <text:p>Harbourfront Textiles</text:p>
          </table:table-cell>
          <table:table-cell office:value-type="string">
            <text:p>Albert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11">
            <text:p>11</text:p>
          </table:table-cell>
          <table:table-cell office:value-type="float" office:value="2400.0">
            <text:p>2400.0</text:p>
          </table:table-cell>
          <table:table-cell office:value-type="float" office:value="26400.0">
            <text:p>26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72</text:p>
          </table:table-cell>
          <table:table-cell office:value-type="string">
            <text:p>2025-03-11</text:p>
          </table:table-cell>
          <table:table-cell office:value-type="string">
            <text:p>Lakeshore Medical Supply</text:p>
          </table:table-cell>
          <table:table-cell office:value-type="string">
            <text:p>Illinois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7">
            <text:p>7</text:p>
          </table:table-cell>
          <table:table-cell office:value-type="float" office:value="2400.0">
            <text:p>2400.0</text:p>
          </table:table-cell>
          <table:table-cell office:value-type="float" office:value="16800.0">
            <text:p>16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73</text:p>
          </table:table-cell>
          <table:table-cell office:value-type="string">
            <text:p>2025-07-09</text:p>
          </table:table-cell>
          <table:table-cell office:value-type="string">
            <text:p>Granite Peak Tools</text:p>
          </table:table-cell>
          <table:table-cell office:value-type="string">
            <text:p>Albert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1800.0">
            <text:p>1800.0</text:p>
          </table:table-cell>
          <table:table-cell office:value-type="float" office:value="9000.0">
            <text:p>90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74</text:p>
          </table:table-cell>
          <table:table-cell office:value-type="string">
            <text:p>2025-11-19</text:p>
          </table:table-cell>
          <table:table-cell office:value-type="string">
            <text:p>Prairie Wind Farms</text:p>
          </table:table-cell>
          <table:table-cell office:value-type="string">
            <text:p>Ontario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1">
            <text:p>1</text:p>
          </table:table-cell>
          <table:table-cell office:value-type="float" office:value="1200.0">
            <text:p>1200.0</text:p>
          </table:table-cell>
          <table:table-cell office:value-type="float" office:value="1200.0">
            <text:p>1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75</text:p>
          </table:table-cell>
          <table:table-cell office:value-type="string">
            <text:p>2025-10-13</text:p>
          </table:table-cell>
          <table:table-cell office:value-type="string">
            <text:p>Birchwood Interiors</text:p>
          </table:table-cell>
          <table:table-cell office:value-type="string">
            <text:p>Illinois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4">
            <text:p>4</text:p>
          </table:table-cell>
          <table:table-cell office:value-type="float" office:value="1800.0">
            <text:p>1800.0</text:p>
          </table:table-cell>
          <table:table-cell office:value-type="float" office:value="7200.0">
            <text:p>7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76</text:p>
          </table:table-cell>
          <table:table-cell office:value-type="string">
            <text:p>2025-11-20</text:p>
          </table:table-cell>
          <table:table-cell office:value-type="string">
            <text:p>Blue Heron Foods</text:p>
          </table:table-cell>
          <table:table-cell office:value-type="string">
            <text:p>Quebec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4">
            <text:p>4</text:p>
          </table:table-cell>
          <table:table-cell office:value-type="float" office:value="275.0">
            <text:p>275.0</text:p>
          </table:table-cell>
          <table:table-cell office:value-type="float" office:value="1100.0">
            <text:p>11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277</text:p>
          </table:table-cell>
          <table:table-cell office:value-type="string">
            <text:p>2025-09-10</text:p>
          </table:table-cell>
          <table:table-cell office:value-type="string">
            <text:p>Northwind Logistics</text:p>
          </table:table-cell>
          <table:table-cell office:value-type="string">
            <text:p>Manitob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7">
            <text:p>7</text:p>
          </table:table-cell>
          <table:table-cell office:value-type="float" office:value="1800.0">
            <text:p>1800.0</text:p>
          </table:table-cell>
          <table:table-cell office:value-type="float" office:value="12600.0">
            <text:p>126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278</text:p>
          </table:table-cell>
          <table:table-cell office:value-type="string">
            <text:p>2025-09-12</text:p>
          </table:table-cell>
          <table:table-cell office:value-type="string">
            <text:p>Birchwood Interiors</text:p>
          </table:table-cell>
          <table:table-cell office:value-type="string">
            <text:p>New York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275.0">
            <text:p>275.0</text:p>
          </table:table-cell>
          <table:table-cell office:value-type="float" office:value="1375.0">
            <text:p>1375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79</text:p>
          </table:table-cell>
          <table:table-cell office:value-type="string">
            <text:p>2025-04-14</text:p>
          </table:table-cell>
          <table:table-cell office:value-type="string">
            <text:p>Prairie Wind Farms</text:p>
          </table:table-cell>
          <table:table-cell office:value-type="string">
            <text:p>British Columbi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7">
            <text:p>7</text:p>
          </table:table-cell>
          <table:table-cell office:value-type="float" office:value="450.0">
            <text:p>450.0</text:p>
          </table:table-cell>
          <table:table-cell office:value-type="float" office:value="3150.0">
            <text:p>31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80</text:p>
          </table:table-cell>
          <table:table-cell office:value-type="string">
            <text:p>2025-02-17</text:p>
          </table:table-cell>
          <table:table-cell office:value-type="string">
            <text:p>Birchwood Interiors</text:p>
          </table:table-cell>
          <table:table-cell office:value-type="string">
            <text:p>Illinois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9">
            <text:p>9</text:p>
          </table:table-cell>
          <table:table-cell office:value-type="float" office:value="320.0">
            <text:p>320.0</text:p>
          </table:table-cell>
          <table:table-cell office:value-type="float" office:value="2880.0">
            <text:p>288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281</text:p>
          </table:table-cell>
          <table:table-cell office:value-type="string">
            <text:p>2025-10-26</text:p>
          </table:table-cell>
          <table:table-cell office:value-type="string">
            <text:p>Blue Heron Foods</text:p>
          </table:table-cell>
          <table:table-cell office:value-type="string">
            <text:p>New York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8">
            <text:p>8</text:p>
          </table:table-cell>
          <table:table-cell office:value-type="float" office:value="450.0">
            <text:p>450.0</text:p>
          </table:table-cell>
          <table:table-cell office:value-type="float" office:value="3600.0">
            <text:p>3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82</text:p>
          </table:table-cell>
          <table:table-cell office:value-type="string">
            <text:p>2025-07-06</text:p>
          </table:table-cell>
          <table:table-cell office:value-type="string">
            <text:p>Maple Ridge Distribution</text:p>
          </table:table-cell>
          <table:table-cell office:value-type="string">
            <text:p>Texas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2">
            <text:p>2</text:p>
          </table:table-cell>
          <table:table-cell office:value-type="float" office:value="99.0">
            <text:p>99.0</text:p>
          </table:table-cell>
          <table:table-cell office:value-type="float" office:value="198.0">
            <text:p>198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83</text:p>
          </table:table-cell>
          <table:table-cell office:value-type="string">
            <text:p>2025-09-11</text:p>
          </table:table-cell>
          <table:table-cell office:value-type="string">
            <text:p>Summit Auto Parts</text:p>
          </table:table-cell>
          <table:table-cell office:value-type="string">
            <text:p>New York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7">
            <text:p>7</text:p>
          </table:table-cell>
          <table:table-cell office:value-type="float" office:value="1200.0">
            <text:p>1200.0</text:p>
          </table:table-cell>
          <table:table-cell office:value-type="float" office:value="8400.0">
            <text:p>84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284</text:p>
          </table:table-cell>
          <table:table-cell office:value-type="string">
            <text:p>2025-02-07</text:p>
          </table:table-cell>
          <table:table-cell office:value-type="string">
            <text:p>Northwind Logistics</text:p>
          </table:table-cell>
          <table:table-cell office:value-type="string">
            <text:p>Ontario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275.0">
            <text:p>275.0</text:p>
          </table:table-cell>
          <table:table-cell office:value-type="float" office:value="1375.0">
            <text:p>1375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85</text:p>
          </table:table-cell>
          <table:table-cell office:value-type="string">
            <text:p>2025-10-17</text:p>
          </table:table-cell>
          <table:table-cell office:value-type="string">
            <text:p>Blue Heron Foods</text:p>
          </table:table-cell>
          <table:table-cell office:value-type="string">
            <text:p>New York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6">
            <text:p>6</text:p>
          </table:table-cell>
          <table:table-cell office:value-type="float" office:value="275.0">
            <text:p>275.0</text:p>
          </table:table-cell>
          <table:table-cell office:value-type="float" office:value="1650.0">
            <text:p>16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86</text:p>
          </table:table-cell>
          <table:table-cell office:value-type="string">
            <text:p>2025-11-12</text:p>
          </table:table-cell>
          <table:table-cell office:value-type="string">
            <text:p>Granite Peak Tools</text:p>
          </table:table-cell>
          <table:table-cell office:value-type="string">
            <text:p>Illinois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7">
            <text:p>7</text:p>
          </table:table-cell>
          <table:table-cell office:value-type="float" office:value="2400.0">
            <text:p>2400.0</text:p>
          </table:table-cell>
          <table:table-cell office:value-type="float" office:value="16800.0">
            <text:p>16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87</text:p>
          </table:table-cell>
          <table:table-cell office:value-type="string">
            <text:p>2025-11-18</text:p>
          </table:table-cell>
          <table:table-cell office:value-type="string">
            <text:p>Northwind Logistics</text:p>
          </table:table-cell>
          <table:table-cell office:value-type="string">
            <text:p>Texas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2">
            <text:p>2</text:p>
          </table:table-cell>
          <table:table-cell office:value-type="float" office:value="320.0">
            <text:p>320.0</text:p>
          </table:table-cell>
          <table:table-cell office:value-type="float" office:value="640.0">
            <text:p>64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288</text:p>
          </table:table-cell>
          <table:table-cell office:value-type="string">
            <text:p>2025-05-22</text:p>
          </table:table-cell>
          <table:table-cell office:value-type="string">
            <text:p>Maple Ridge Distribution</text:p>
          </table:table-cell>
          <table:table-cell office:value-type="string">
            <text:p>Manitoba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2">
            <text:p>2</text:p>
          </table:table-cell>
          <table:table-cell office:value-type="float" office:value="99.0">
            <text:p>99.0</text:p>
          </table:table-cell>
          <table:table-cell office:value-type="float" office:value="198.0">
            <text:p>198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289</text:p>
          </table:table-cell>
          <table:table-cell office:value-type="string">
            <text:p>2025-01-20</text:p>
          </table:table-cell>
          <table:table-cell office:value-type="string">
            <text:p>Harbourfront Textiles</text:p>
          </table:table-cell>
          <table:table-cell office:value-type="string">
            <text:p>New York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7">
            <text:p>7</text:p>
          </table:table-cell>
          <table:table-cell office:value-type="float" office:value="99.0">
            <text:p>99.0</text:p>
          </table:table-cell>
          <table:table-cell office:value-type="float" office:value="693.0">
            <text:p>693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90</text:p>
          </table:table-cell>
          <table:table-cell office:value-type="string">
            <text:p>2025-08-31</text:p>
          </table:table-cell>
          <table:table-cell office:value-type="string">
            <text:p>Northwind Logistics</text:p>
          </table:table-cell>
          <table:table-cell office:value-type="string">
            <text:p>British Columbi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6">
            <text:p>6</text:p>
          </table:table-cell>
          <table:table-cell office:value-type="float" office:value="2400.0">
            <text:p>2400.0</text:p>
          </table:table-cell>
          <table:table-cell office:value-type="float" office:value="14400.0">
            <text:p>144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291</text:p>
          </table:table-cell>
          <table:table-cell office:value-type="string">
            <text:p>2025-04-27</text:p>
          </table:table-cell>
          <table:table-cell office:value-type="string">
            <text:p>Blue Heron Foods</text:p>
          </table:table-cell>
          <table:table-cell office:value-type="string">
            <text:p>Albert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5">
            <text:p>5</text:p>
          </table:table-cell>
          <table:table-cell office:value-type="float" office:value="320.0">
            <text:p>320.0</text:p>
          </table:table-cell>
          <table:table-cell office:value-type="float" office:value="1600.0">
            <text:p>1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92</text:p>
          </table:table-cell>
          <table:table-cell office:value-type="string">
            <text:p>2025-07-21</text:p>
          </table:table-cell>
          <table:table-cell office:value-type="string">
            <text:p>Northwind Logistics</text:p>
          </table:table-cell>
          <table:table-cell office:value-type="string">
            <text:p>Albert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9">
            <text:p>9</text:p>
          </table:table-cell>
          <table:table-cell office:value-type="float" office:value="1200.0">
            <text:p>1200.0</text:p>
          </table:table-cell>
          <table:table-cell office:value-type="float" office:value="10800.0">
            <text:p>108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293</text:p>
          </table:table-cell>
          <table:table-cell office:value-type="string">
            <text:p>2025-10-08</text:p>
          </table:table-cell>
          <table:table-cell office:value-type="string">
            <text:p>Maple Ridge Distribution</text:p>
          </table:table-cell>
          <table:table-cell office:value-type="string">
            <text:p>Illinois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11">
            <text:p>11</text:p>
          </table:table-cell>
          <table:table-cell office:value-type="float" office:value="2400.0">
            <text:p>2400.0</text:p>
          </table:table-cell>
          <table:table-cell office:value-type="float" office:value="26400.0">
            <text:p>26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94</text:p>
          </table:table-cell>
          <table:table-cell office:value-type="string">
            <text:p>2025-01-10</text:p>
          </table:table-cell>
          <table:table-cell office:value-type="string">
            <text:p>Granite Peak Tools</text:p>
          </table:table-cell>
          <table:table-cell office:value-type="string">
            <text:p>Albert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2">
            <text:p>2</text:p>
          </table:table-cell>
          <table:table-cell office:value-type="float" office:value="275.0">
            <text:p>275.0</text:p>
          </table:table-cell>
          <table:table-cell office:value-type="float" office:value="550.0">
            <text:p>55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295</text:p>
          </table:table-cell>
          <table:table-cell office:value-type="string">
            <text:p>2025-03-24</text:p>
          </table:table-cell>
          <table:table-cell office:value-type="string">
            <text:p>Harbourfront Textiles</text:p>
          </table:table-cell>
          <table:table-cell office:value-type="string">
            <text:p>Illinois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4">
            <text:p>4</text:p>
          </table:table-cell>
          <table:table-cell office:value-type="float" office:value="450.0">
            <text:p>450.0</text:p>
          </table:table-cell>
          <table:table-cell office:value-type="float" office:value="1800.0">
            <text:p>18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296</text:p>
          </table:table-cell>
          <table:table-cell office:value-type="string">
            <text:p>2025-05-31</text:p>
          </table:table-cell>
          <table:table-cell office:value-type="string">
            <text:p>Granite Peak Tools</text:p>
          </table:table-cell>
          <table:table-cell office:value-type="string">
            <text:p>Texas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10">
            <text:p>10</text:p>
          </table:table-cell>
          <table:table-cell office:value-type="float" office:value="2400.0">
            <text:p>2400.0</text:p>
          </table:table-cell>
          <table:table-cell office:value-type="float" office:value="24000.0">
            <text:p>240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97</text:p>
          </table:table-cell>
          <table:table-cell office:value-type="string">
            <text:p>2025-12-09</text:p>
          </table:table-cell>
          <table:table-cell office:value-type="string">
            <text:p>Silverline Freight</text:p>
          </table:table-cell>
          <table:table-cell office:value-type="string">
            <text:p>Manitob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12">
            <text:p>12</text:p>
          </table:table-cell>
          <table:table-cell office:value-type="float" office:value="275.0">
            <text:p>275.0</text:p>
          </table:table-cell>
          <table:table-cell office:value-type="float" office:value="3300.0">
            <text:p>33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298</text:p>
          </table:table-cell>
          <table:table-cell office:value-type="string">
            <text:p>2025-06-16</text:p>
          </table:table-cell>
          <table:table-cell office:value-type="string">
            <text:p>Birchwood Interiors</text:p>
          </table:table-cell>
          <table:table-cell office:value-type="string">
            <text:p>British Columbi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6">
            <text:p>6</text:p>
          </table:table-cell>
          <table:table-cell office:value-type="float" office:value="320.0">
            <text:p>320.0</text:p>
          </table:table-cell>
          <table:table-cell office:value-type="float" office:value="1920.0">
            <text:p>192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299</text:p>
          </table:table-cell>
          <table:table-cell office:value-type="string">
            <text:p>2025-02-05</text:p>
          </table:table-cell>
          <table:table-cell office:value-type="string">
            <text:p>Maple Ridge Distribution</text:p>
          </table:table-cell>
          <table:table-cell office:value-type="string">
            <text:p>New York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2">
            <text:p>2</text:p>
          </table:table-cell>
          <table:table-cell office:value-type="float" office:value="450.0">
            <text:p>450.0</text:p>
          </table:table-cell>
          <table:table-cell office:value-type="float" office:value="900.0">
            <text:p>9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00</text:p>
          </table:table-cell>
          <table:table-cell office:value-type="string">
            <text:p>2025-12-14</text:p>
          </table:table-cell>
          <table:table-cell office:value-type="string">
            <text:p>Prairie Wind Farms</text:p>
          </table:table-cell>
          <table:table-cell office:value-type="string">
            <text:p>Ontario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9">
            <text:p>9</text:p>
          </table:table-cell>
          <table:table-cell office:value-type="float" office:value="2400.0">
            <text:p>2400.0</text:p>
          </table:table-cell>
          <table:table-cell office:value-type="float" office:value="21600.0">
            <text:p>21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01</text:p>
          </table:table-cell>
          <table:table-cell office:value-type="string">
            <text:p>2025-01-28</text:p>
          </table:table-cell>
          <table:table-cell office:value-type="string">
            <text:p>Granite Peak Tools</text:p>
          </table:table-cell>
          <table:table-cell office:value-type="string">
            <text:p>New York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8">
            <text:p>8</text:p>
          </table:table-cell>
          <table:table-cell office:value-type="float" office:value="99.0">
            <text:p>99.0</text:p>
          </table:table-cell>
          <table:table-cell office:value-type="float" office:value="792.0">
            <text:p>792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302</text:p>
          </table:table-cell>
          <table:table-cell office:value-type="string">
            <text:p>2025-11-22</text:p>
          </table:table-cell>
          <table:table-cell office:value-type="string">
            <text:p>Blue Heron Foods</text:p>
          </table:table-cell>
          <table:table-cell office:value-type="string">
            <text:p>Illinois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5">
            <text:p>5</text:p>
          </table:table-cell>
          <table:table-cell office:value-type="float" office:value="99.0">
            <text:p>99.0</text:p>
          </table:table-cell>
          <table:table-cell office:value-type="float" office:value="495.0">
            <text:p>495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03</text:p>
          </table:table-cell>
          <table:table-cell office:value-type="string">
            <text:p>2025-04-15</text:p>
          </table:table-cell>
          <table:table-cell office:value-type="string">
            <text:p>Summit Auto Parts</text:p>
          </table:table-cell>
          <table:table-cell office:value-type="string">
            <text:p>British Columbi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6">
            <text:p>6</text:p>
          </table:table-cell>
          <table:table-cell office:value-type="float" office:value="450.0">
            <text:p>450.0</text:p>
          </table:table-cell>
          <table:table-cell office:value-type="float" office:value="2700.0">
            <text:p>27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304</text:p>
          </table:table-cell>
          <table:table-cell office:value-type="string">
            <text:p>2025-12-28</text:p>
          </table:table-cell>
          <table:table-cell office:value-type="string">
            <text:p>Harbourfront Textiles</text:p>
          </table:table-cell>
          <table:table-cell office:value-type="string">
            <text:p>New York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11">
            <text:p>11</text:p>
          </table:table-cell>
          <table:table-cell office:value-type="float" office:value="99.0">
            <text:p>99.0</text:p>
          </table:table-cell>
          <table:table-cell office:value-type="float" office:value="1089.0">
            <text:p>1089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05</text:p>
          </table:table-cell>
          <table:table-cell office:value-type="string">
            <text:p>2025-07-12</text:p>
          </table:table-cell>
          <table:table-cell office:value-type="string">
            <text:p>Summit Auto Parts</text:p>
          </table:table-cell>
          <table:table-cell office:value-type="string">
            <text:p>New York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4">
            <text:p>4</text:p>
          </table:table-cell>
          <table:table-cell office:value-type="float" office:value="450.0">
            <text:p>450.0</text:p>
          </table:table-cell>
          <table:table-cell office:value-type="float" office:value="1800.0">
            <text:p>1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06</text:p>
          </table:table-cell>
          <table:table-cell office:value-type="string">
            <text:p>2025-08-30</text:p>
          </table:table-cell>
          <table:table-cell office:value-type="string">
            <text:p>Summit Auto Parts</text:p>
          </table:table-cell>
          <table:table-cell office:value-type="string">
            <text:p>British Columbi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1">
            <text:p>1</text:p>
          </table:table-cell>
          <table:table-cell office:value-type="float" office:value="450.0">
            <text:p>450.0</text:p>
          </table:table-cell>
          <table:table-cell office:value-type="float" office:value="450.0">
            <text:p>4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07</text:p>
          </table:table-cell>
          <table:table-cell office:value-type="string">
            <text:p>2025-05-10</text:p>
          </table:table-cell>
          <table:table-cell office:value-type="string">
            <text:p>Kingston Print Works</text:p>
          </table:table-cell>
          <table:table-cell office:value-type="string">
            <text:p>Texas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7">
            <text:p>7</text:p>
          </table:table-cell>
          <table:table-cell office:value-type="float" office:value="185.5">
            <text:p>185.5</text:p>
          </table:table-cell>
          <table:table-cell office:value-type="float" office:value="1298.5">
            <text:p>1298.5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308</text:p>
          </table:table-cell>
          <table:table-cell office:value-type="string">
            <text:p>2025-03-22</text:p>
          </table:table-cell>
          <table:table-cell office:value-type="string">
            <text:p>Birchwood Interiors</text:p>
          </table:table-cell>
          <table:table-cell office:value-type="string">
            <text:p>Quebec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1">
            <text:p>1</text:p>
          </table:table-cell>
          <table:table-cell office:value-type="float" office:value="450.0">
            <text:p>450.0</text:p>
          </table:table-cell>
          <table:table-cell office:value-type="float" office:value="450.0">
            <text:p>4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09</text:p>
          </table:table-cell>
          <table:table-cell office:value-type="string">
            <text:p>2025-07-02</text:p>
          </table:table-cell>
          <table:table-cell office:value-type="string">
            <text:p>Birchwood Interiors</text:p>
          </table:table-cell>
          <table:table-cell office:value-type="string">
            <text:p>Quebec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5">
            <text:p>5</text:p>
          </table:table-cell>
          <table:table-cell office:value-type="float" office:value="320.0">
            <text:p>320.0</text:p>
          </table:table-cell>
          <table:table-cell office:value-type="float" office:value="1600.0">
            <text:p>16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310</text:p>
          </table:table-cell>
          <table:table-cell office:value-type="string">
            <text:p>2025-10-05</text:p>
          </table:table-cell>
          <table:table-cell office:value-type="string">
            <text:p>Prairie Wind Farms</text:p>
          </table:table-cell>
          <table:table-cell office:value-type="string">
            <text:p>British Columbi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1">
            <text:p>1</text:p>
          </table:table-cell>
          <table:table-cell office:value-type="float" office:value="275.0">
            <text:p>275.0</text:p>
          </table:table-cell>
          <table:table-cell office:value-type="float" office:value="275.0">
            <text:p>275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11</text:p>
          </table:table-cell>
          <table:table-cell office:value-type="string">
            <text:p>2025-08-13</text:p>
          </table:table-cell>
          <table:table-cell office:value-type="string">
            <text:p>Kingston Print Works</text:p>
          </table:table-cell>
          <table:table-cell office:value-type="string">
            <text:p>New York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1800.0">
            <text:p>1800.0</text:p>
          </table:table-cell>
          <table:table-cell office:value-type="float" office:value="9000.0">
            <text:p>90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12</text:p>
          </table:table-cell>
          <table:table-cell office:value-type="string">
            <text:p>2025-11-13</text:p>
          </table:table-cell>
          <table:table-cell office:value-type="string">
            <text:p>Lakeshore Medical Supply</text:p>
          </table:table-cell>
          <table:table-cell office:value-type="string">
            <text:p>British Columbia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12">
            <text:p>12</text:p>
          </table:table-cell>
          <table:table-cell office:value-type="float" office:value="99.0">
            <text:p>99.0</text:p>
          </table:table-cell>
          <table:table-cell office:value-type="float" office:value="1188.0">
            <text:p>1188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313</text:p>
          </table:table-cell>
          <table:table-cell office:value-type="string">
            <text:p>2025-12-22</text:p>
          </table:table-cell>
          <table:table-cell office:value-type="string">
            <text:p>Cedar &amp; Co. Furniture</text:p>
          </table:table-cell>
          <table:table-cell office:value-type="string">
            <text:p>New York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11">
            <text:p>11</text:p>
          </table:table-cell>
          <table:table-cell office:value-type="float" office:value="99.0">
            <text:p>99.0</text:p>
          </table:table-cell>
          <table:table-cell office:value-type="float" office:value="1089.0">
            <text:p>1089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14</text:p>
          </table:table-cell>
          <table:table-cell office:value-type="string">
            <text:p>2025-02-24</text:p>
          </table:table-cell>
          <table:table-cell office:value-type="string">
            <text:p>Silverline Freight</text:p>
          </table:table-cell>
          <table:table-cell office:value-type="string">
            <text:p>New York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3">
            <text:p>3</text:p>
          </table:table-cell>
          <table:table-cell office:value-type="float" office:value="2400.0">
            <text:p>2400.0</text:p>
          </table:table-cell>
          <table:table-cell office:value-type="float" office:value="7200.0">
            <text:p>72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315</text:p>
          </table:table-cell>
          <table:table-cell office:value-type="string">
            <text:p>2025-03-19</text:p>
          </table:table-cell>
          <table:table-cell office:value-type="string">
            <text:p>Granite Peak Tools</text:p>
          </table:table-cell>
          <table:table-cell office:value-type="string">
            <text:p>Ontario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2">
            <text:p>2</text:p>
          </table:table-cell>
          <table:table-cell office:value-type="float" office:value="99.0">
            <text:p>99.0</text:p>
          </table:table-cell>
          <table:table-cell office:value-type="float" office:value="198.0">
            <text:p>198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16</text:p>
          </table:table-cell>
          <table:table-cell office:value-type="string">
            <text:p>2025-11-17</text:p>
          </table:table-cell>
          <table:table-cell office:value-type="string">
            <text:p>Lakeshore Medical Supply</text:p>
          </table:table-cell>
          <table:table-cell office:value-type="string">
            <text:p>New York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450.0">
            <text:p>450.0</text:p>
          </table:table-cell>
          <table:table-cell office:value-type="float" office:value="2250.0">
            <text:p>22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17</text:p>
          </table:table-cell>
          <table:table-cell office:value-type="string">
            <text:p>2025-09-04</text:p>
          </table:table-cell>
          <table:table-cell office:value-type="string">
            <text:p>Cedar &amp; Co. Furniture</text:p>
          </table:table-cell>
          <table:table-cell office:value-type="string">
            <text:p>Illinois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2">
            <text:p>2</text:p>
          </table:table-cell>
          <table:table-cell office:value-type="float" office:value="320.0">
            <text:p>320.0</text:p>
          </table:table-cell>
          <table:table-cell office:value-type="float" office:value="640.0">
            <text:p>64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318</text:p>
          </table:table-cell>
          <table:table-cell office:value-type="string">
            <text:p>2025-01-27</text:p>
          </table:table-cell>
          <table:table-cell office:value-type="string">
            <text:p>Harbourfront Textiles</text:p>
          </table:table-cell>
          <table:table-cell office:value-type="string">
            <text:p>Quebec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9">
            <text:p>9</text:p>
          </table:table-cell>
          <table:table-cell office:value-type="float" office:value="185.5">
            <text:p>185.5</text:p>
          </table:table-cell>
          <table:table-cell office:value-type="float" office:value="1669.5">
            <text:p>1669.5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19</text:p>
          </table:table-cell>
          <table:table-cell office:value-type="string">
            <text:p>2025-02-10</text:p>
          </table:table-cell>
          <table:table-cell office:value-type="string">
            <text:p>Northwind Logistics</text:p>
          </table:table-cell>
          <table:table-cell office:value-type="string">
            <text:p>British Columbia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11">
            <text:p>11</text:p>
          </table:table-cell>
          <table:table-cell office:value-type="float" office:value="185.5">
            <text:p>185.5</text:p>
          </table:table-cell>
          <table:table-cell office:value-type="float" office:value="2040.5">
            <text:p>2040.5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20</text:p>
          </table:table-cell>
          <table:table-cell office:value-type="string">
            <text:p>2025-04-14</text:p>
          </table:table-cell>
          <table:table-cell office:value-type="string">
            <text:p>Lakeshore Medical Supply</text:p>
          </table:table-cell>
          <table:table-cell office:value-type="string">
            <text:p>Manitob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3">
            <text:p>3</text:p>
          </table:table-cell>
          <table:table-cell office:value-type="float" office:value="2400.0">
            <text:p>2400.0</text:p>
          </table:table-cell>
          <table:table-cell office:value-type="float" office:value="7200.0">
            <text:p>7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21</text:p>
          </table:table-cell>
          <table:table-cell office:value-type="string">
            <text:p>2025-10-14</text:p>
          </table:table-cell>
          <table:table-cell office:value-type="string">
            <text:p>Lakeshore Medical Supply</text:p>
          </table:table-cell>
          <table:table-cell office:value-type="string">
            <text:p>Ontario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6">
            <text:p>6</text:p>
          </table:table-cell>
          <table:table-cell office:value-type="float" office:value="99.0">
            <text:p>99.0</text:p>
          </table:table-cell>
          <table:table-cell office:value-type="float" office:value="594.0">
            <text:p>594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22</text:p>
          </table:table-cell>
          <table:table-cell office:value-type="string">
            <text:p>2025-04-07</text:p>
          </table:table-cell>
          <table:table-cell office:value-type="string">
            <text:p>Blue Heron Foods</text:p>
          </table:table-cell>
          <table:table-cell office:value-type="string">
            <text:p>Alberta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5">
            <text:p>5</text:p>
          </table:table-cell>
          <table:table-cell office:value-type="float" office:value="185.5">
            <text:p>185.5</text:p>
          </table:table-cell>
          <table:table-cell office:value-type="float" office:value="927.5">
            <text:p>927.5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323</text:p>
          </table:table-cell>
          <table:table-cell office:value-type="string">
            <text:p>2025-01-14</text:p>
          </table:table-cell>
          <table:table-cell office:value-type="string">
            <text:p>Harbourfront Textiles</text:p>
          </table:table-cell>
          <table:table-cell office:value-type="string">
            <text:p>Quebec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3">
            <text:p>3</text:p>
          </table:table-cell>
          <table:table-cell office:value-type="float" office:value="1200.0">
            <text:p>1200.0</text:p>
          </table:table-cell>
          <table:table-cell office:value-type="float" office:value="3600.0">
            <text:p>3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24</text:p>
          </table:table-cell>
          <table:table-cell office:value-type="string">
            <text:p>2025-01-13</text:p>
          </table:table-cell>
          <table:table-cell office:value-type="string">
            <text:p>Silverline Freight</text:p>
          </table:table-cell>
          <table:table-cell office:value-type="string">
            <text:p>New York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6">
            <text:p>6</text:p>
          </table:table-cell>
          <table:table-cell office:value-type="float" office:value="185.5">
            <text:p>185.5</text:p>
          </table:table-cell>
          <table:table-cell office:value-type="float" office:value="1113.0">
            <text:p>1113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25</text:p>
          </table:table-cell>
          <table:table-cell office:value-type="string">
            <text:p>2025-04-18</text:p>
          </table:table-cell>
          <table:table-cell office:value-type="string">
            <text:p>Maple Ridge Distribution</text:p>
          </table:table-cell>
          <table:table-cell office:value-type="string">
            <text:p>Illinois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1">
            <text:p>1</text:p>
          </table:table-cell>
          <table:table-cell office:value-type="float" office:value="2400.0">
            <text:p>2400.0</text:p>
          </table:table-cell>
          <table:table-cell office:value-type="float" office:value="2400.0">
            <text:p>2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26</text:p>
          </table:table-cell>
          <table:table-cell office:value-type="string">
            <text:p>2025-09-11</text:p>
          </table:table-cell>
          <table:table-cell office:value-type="string">
            <text:p>Lakeshore Medical Supply</text:p>
          </table:table-cell>
          <table:table-cell office:value-type="string">
            <text:p>New York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4">
            <text:p>4</text:p>
          </table:table-cell>
          <table:table-cell office:value-type="float" office:value="185.5">
            <text:p>185.5</text:p>
          </table:table-cell>
          <table:table-cell office:value-type="float" office:value="742.0">
            <text:p>742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327</text:p>
          </table:table-cell>
          <table:table-cell office:value-type="string">
            <text:p>2025-07-25</text:p>
          </table:table-cell>
          <table:table-cell office:value-type="string">
            <text:p>Birchwood Interiors</text:p>
          </table:table-cell>
          <table:table-cell office:value-type="string">
            <text:p>Texas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8">
            <text:p>8</text:p>
          </table:table-cell>
          <table:table-cell office:value-type="float" office:value="1800.0">
            <text:p>1800.0</text:p>
          </table:table-cell>
          <table:table-cell office:value-type="float" office:value="14400.0">
            <text:p>14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28</text:p>
          </table:table-cell>
          <table:table-cell office:value-type="string">
            <text:p>2025-10-23</text:p>
          </table:table-cell>
          <table:table-cell office:value-type="string">
            <text:p>Harbourfront Textiles</text:p>
          </table:table-cell>
          <table:table-cell office:value-type="string">
            <text:p>Albert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1">
            <text:p>1</text:p>
          </table:table-cell>
          <table:table-cell office:value-type="float" office:value="1200.0">
            <text:p>1200.0</text:p>
          </table:table-cell>
          <table:table-cell office:value-type="float" office:value="1200.0">
            <text:p>1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29</text:p>
          </table:table-cell>
          <table:table-cell office:value-type="string">
            <text:p>2025-07-09</text:p>
          </table:table-cell>
          <table:table-cell office:value-type="string">
            <text:p>Silverline Freight</text:p>
          </table:table-cell>
          <table:table-cell office:value-type="string">
            <text:p>New York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12">
            <text:p>12</text:p>
          </table:table-cell>
          <table:table-cell office:value-type="float" office:value="99.0">
            <text:p>99.0</text:p>
          </table:table-cell>
          <table:table-cell office:value-type="float" office:value="1188.0">
            <text:p>1188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30</text:p>
          </table:table-cell>
          <table:table-cell office:value-type="string">
            <text:p>2025-06-09</text:p>
          </table:table-cell>
          <table:table-cell office:value-type="string">
            <text:p>Blue Heron Foods</text:p>
          </table:table-cell>
          <table:table-cell office:value-type="string">
            <text:p>Quebec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6">
            <text:p>6</text:p>
          </table:table-cell>
          <table:table-cell office:value-type="float" office:value="2400.0">
            <text:p>2400.0</text:p>
          </table:table-cell>
          <table:table-cell office:value-type="float" office:value="14400.0">
            <text:p>14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31</text:p>
          </table:table-cell>
          <table:table-cell office:value-type="string">
            <text:p>2025-06-21</text:p>
          </table:table-cell>
          <table:table-cell office:value-type="string">
            <text:p>Cedar &amp; Co. Furniture</text:p>
          </table:table-cell>
          <table:table-cell office:value-type="string">
            <text:p>British Columbi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1800.0">
            <text:p>1800.0</text:p>
          </table:table-cell>
          <table:table-cell office:value-type="float" office:value="9000.0">
            <text:p>90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32</text:p>
          </table:table-cell>
          <table:table-cell office:value-type="string">
            <text:p>2025-03-08</text:p>
          </table:table-cell>
          <table:table-cell office:value-type="string">
            <text:p>Silverline Freight</text:p>
          </table:table-cell>
          <table:table-cell office:value-type="string">
            <text:p>New York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12">
            <text:p>12</text:p>
          </table:table-cell>
          <table:table-cell office:value-type="float" office:value="1200.0">
            <text:p>1200.0</text:p>
          </table:table-cell>
          <table:table-cell office:value-type="float" office:value="14400.0">
            <text:p>14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33</text:p>
          </table:table-cell>
          <table:table-cell office:value-type="string">
            <text:p>2025-02-24</text:p>
          </table:table-cell>
          <table:table-cell office:value-type="string">
            <text:p>Harbourfront Textiles</text:p>
          </table:table-cell>
          <table:table-cell office:value-type="string">
            <text:p>British Columbi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6">
            <text:p>6</text:p>
          </table:table-cell>
          <table:table-cell office:value-type="float" office:value="450.0">
            <text:p>450.0</text:p>
          </table:table-cell>
          <table:table-cell office:value-type="float" office:value="2700.0">
            <text:p>27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34</text:p>
          </table:table-cell>
          <table:table-cell office:value-type="string">
            <text:p>2025-08-09</text:p>
          </table:table-cell>
          <table:table-cell office:value-type="string">
            <text:p>Northwind Logistics</text:p>
          </table:table-cell>
          <table:table-cell office:value-type="string">
            <text:p>Ontario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3">
            <text:p>3</text:p>
          </table:table-cell>
          <table:table-cell office:value-type="float" office:value="275.0">
            <text:p>275.0</text:p>
          </table:table-cell>
          <table:table-cell office:value-type="float" office:value="825.0">
            <text:p>825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335</text:p>
          </table:table-cell>
          <table:table-cell office:value-type="string">
            <text:p>2025-02-18</text:p>
          </table:table-cell>
          <table:table-cell office:value-type="string">
            <text:p>Granite Peak Tools</text:p>
          </table:table-cell>
          <table:table-cell office:value-type="string">
            <text:p>Albert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7">
            <text:p>7</text:p>
          </table:table-cell>
          <table:table-cell office:value-type="float" office:value="1200.0">
            <text:p>1200.0</text:p>
          </table:table-cell>
          <table:table-cell office:value-type="float" office:value="8400.0">
            <text:p>8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36</text:p>
          </table:table-cell>
          <table:table-cell office:value-type="string">
            <text:p>2025-02-04</text:p>
          </table:table-cell>
          <table:table-cell office:value-type="string">
            <text:p>Summit Auto Parts</text:p>
          </table:table-cell>
          <table:table-cell office:value-type="string">
            <text:p>Quebec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6">
            <text:p>6</text:p>
          </table:table-cell>
          <table:table-cell office:value-type="float" office:value="450.0">
            <text:p>450.0</text:p>
          </table:table-cell>
          <table:table-cell office:value-type="float" office:value="2700.0">
            <text:p>27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337</text:p>
          </table:table-cell>
          <table:table-cell office:value-type="string">
            <text:p>2025-08-31</text:p>
          </table:table-cell>
          <table:table-cell office:value-type="string">
            <text:p>Cedar &amp; Co. Furniture</text:p>
          </table:table-cell>
          <table:table-cell office:value-type="string">
            <text:p>Manitob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7">
            <text:p>7</text:p>
          </table:table-cell>
          <table:table-cell office:value-type="float" office:value="275.0">
            <text:p>275.0</text:p>
          </table:table-cell>
          <table:table-cell office:value-type="float" office:value="1925.0">
            <text:p>1925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338</text:p>
          </table:table-cell>
          <table:table-cell office:value-type="string">
            <text:p>2025-02-05</text:p>
          </table:table-cell>
          <table:table-cell office:value-type="string">
            <text:p>Kingston Print Works</text:p>
          </table:table-cell>
          <table:table-cell office:value-type="string">
            <text:p>Texas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450.0">
            <text:p>450.0</text:p>
          </table:table-cell>
          <table:table-cell office:value-type="float" office:value="2250.0">
            <text:p>22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39</text:p>
          </table:table-cell>
          <table:table-cell office:value-type="string">
            <text:p>2025-09-26</text:p>
          </table:table-cell>
          <table:table-cell office:value-type="string">
            <text:p>Northwind Logistics</text:p>
          </table:table-cell>
          <table:table-cell office:value-type="string">
            <text:p>British Columbi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6">
            <text:p>6</text:p>
          </table:table-cell>
          <table:table-cell office:value-type="float" office:value="450.0">
            <text:p>450.0</text:p>
          </table:table-cell>
          <table:table-cell office:value-type="float" office:value="2700.0">
            <text:p>27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340</text:p>
          </table:table-cell>
          <table:table-cell office:value-type="string">
            <text:p>2025-11-12</text:p>
          </table:table-cell>
          <table:table-cell office:value-type="string">
            <text:p>Summit Auto Parts</text:p>
          </table:table-cell>
          <table:table-cell office:value-type="string">
            <text:p>Illinois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4">
            <text:p>4</text:p>
          </table:table-cell>
          <table:table-cell office:value-type="float" office:value="1200.0">
            <text:p>1200.0</text:p>
          </table:table-cell>
          <table:table-cell office:value-type="float" office:value="4800.0">
            <text:p>48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341</text:p>
          </table:table-cell>
          <table:table-cell office:value-type="string">
            <text:p>2025-10-18</text:p>
          </table:table-cell>
          <table:table-cell office:value-type="string">
            <text:p>Maple Ridge Distribution</text:p>
          </table:table-cell>
          <table:table-cell office:value-type="string">
            <text:p>Quebec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9">
            <text:p>9</text:p>
          </table:table-cell>
          <table:table-cell office:value-type="float" office:value="99.0">
            <text:p>99.0</text:p>
          </table:table-cell>
          <table:table-cell office:value-type="float" office:value="891.0">
            <text:p>891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342</text:p>
          </table:table-cell>
          <table:table-cell office:value-type="string">
            <text:p>2025-08-28</text:p>
          </table:table-cell>
          <table:table-cell office:value-type="string">
            <text:p>Lakeshore Medical Supply</text:p>
          </table:table-cell>
          <table:table-cell office:value-type="string">
            <text:p>Texas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11">
            <text:p>11</text:p>
          </table:table-cell>
          <table:table-cell office:value-type="float" office:value="99.0">
            <text:p>99.0</text:p>
          </table:table-cell>
          <table:table-cell office:value-type="float" office:value="1089.0">
            <text:p>1089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343</text:p>
          </table:table-cell>
          <table:table-cell office:value-type="string">
            <text:p>2025-11-04</text:p>
          </table:table-cell>
          <table:table-cell office:value-type="string">
            <text:p>Silverline Freight</text:p>
          </table:table-cell>
          <table:table-cell office:value-type="string">
            <text:p>Ontario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7">
            <text:p>7</text:p>
          </table:table-cell>
          <table:table-cell office:value-type="float" office:value="320.0">
            <text:p>320.0</text:p>
          </table:table-cell>
          <table:table-cell office:value-type="float" office:value="2240.0">
            <text:p>224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344</text:p>
          </table:table-cell>
          <table:table-cell office:value-type="string">
            <text:p>2025-11-18</text:p>
          </table:table-cell>
          <table:table-cell office:value-type="string">
            <text:p>Prairie Wind Farms</text:p>
          </table:table-cell>
          <table:table-cell office:value-type="string">
            <text:p>Manitob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9">
            <text:p>9</text:p>
          </table:table-cell>
          <table:table-cell office:value-type="float" office:value="1200.0">
            <text:p>1200.0</text:p>
          </table:table-cell>
          <table:table-cell office:value-type="float" office:value="10800.0">
            <text:p>10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45</text:p>
          </table:table-cell>
          <table:table-cell office:value-type="string">
            <text:p>2025-01-28</text:p>
          </table:table-cell>
          <table:table-cell office:value-type="string">
            <text:p>Granite Peak Tools</text:p>
          </table:table-cell>
          <table:table-cell office:value-type="string">
            <text:p>British Columbi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10">
            <text:p>10</text:p>
          </table:table-cell>
          <table:table-cell office:value-type="float" office:value="1200.0">
            <text:p>1200.0</text:p>
          </table:table-cell>
          <table:table-cell office:value-type="float" office:value="12000.0">
            <text:p>120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346</text:p>
          </table:table-cell>
          <table:table-cell office:value-type="string">
            <text:p>2025-05-12</text:p>
          </table:table-cell>
          <table:table-cell office:value-type="string">
            <text:p>Birchwood Interiors</text:p>
          </table:table-cell>
          <table:table-cell office:value-type="string">
            <text:p>Illinois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6">
            <text:p>6</text:p>
          </table:table-cell>
          <table:table-cell office:value-type="float" office:value="2400.0">
            <text:p>2400.0</text:p>
          </table:table-cell>
          <table:table-cell office:value-type="float" office:value="14400.0">
            <text:p>14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47</text:p>
          </table:table-cell>
          <table:table-cell office:value-type="string">
            <text:p>2025-07-25</text:p>
          </table:table-cell>
          <table:table-cell office:value-type="string">
            <text:p>Northwind Logistics</text:p>
          </table:table-cell>
          <table:table-cell office:value-type="string">
            <text:p>British Columbi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9">
            <text:p>9</text:p>
          </table:table-cell>
          <table:table-cell office:value-type="float" office:value="2400.0">
            <text:p>2400.0</text:p>
          </table:table-cell>
          <table:table-cell office:value-type="float" office:value="21600.0">
            <text:p>216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348</text:p>
          </table:table-cell>
          <table:table-cell office:value-type="string">
            <text:p>2025-04-06</text:p>
          </table:table-cell>
          <table:table-cell office:value-type="string">
            <text:p>Kingston Print Works</text:p>
          </table:table-cell>
          <table:table-cell office:value-type="string">
            <text:p>British Columbi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4">
            <text:p>4</text:p>
          </table:table-cell>
          <table:table-cell office:value-type="float" office:value="1800.0">
            <text:p>1800.0</text:p>
          </table:table-cell>
          <table:table-cell office:value-type="float" office:value="7200.0">
            <text:p>7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49</text:p>
          </table:table-cell>
          <table:table-cell office:value-type="string">
            <text:p>2025-05-09</text:p>
          </table:table-cell>
          <table:table-cell office:value-type="string">
            <text:p>Blue Heron Foods</text:p>
          </table:table-cell>
          <table:table-cell office:value-type="string">
            <text:p>Quebec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9">
            <text:p>9</text:p>
          </table:table-cell>
          <table:table-cell office:value-type="float" office:value="1800.0">
            <text:p>1800.0</text:p>
          </table:table-cell>
          <table:table-cell office:value-type="float" office:value="16200.0">
            <text:p>16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50</text:p>
          </table:table-cell>
          <table:table-cell office:value-type="string">
            <text:p>2025-06-25</text:p>
          </table:table-cell>
          <table:table-cell office:value-type="string">
            <text:p>Blue Heron Foods</text:p>
          </table:table-cell>
          <table:table-cell office:value-type="string">
            <text:p>Illinois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12">
            <text:p>12</text:p>
          </table:table-cell>
          <table:table-cell office:value-type="float" office:value="1200.0">
            <text:p>1200.0</text:p>
          </table:table-cell>
          <table:table-cell office:value-type="float" office:value="14400.0">
            <text:p>144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351</text:p>
          </table:table-cell>
          <table:table-cell office:value-type="string">
            <text:p>2025-01-08</text:p>
          </table:table-cell>
          <table:table-cell office:value-type="string">
            <text:p>Lakeshore Medical Supply</text:p>
          </table:table-cell>
          <table:table-cell office:value-type="string">
            <text:p>Albert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9">
            <text:p>9</text:p>
          </table:table-cell>
          <table:table-cell office:value-type="float" office:value="320.0">
            <text:p>320.0</text:p>
          </table:table-cell>
          <table:table-cell office:value-type="float" office:value="2880.0">
            <text:p>288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352</text:p>
          </table:table-cell>
          <table:table-cell office:value-type="string">
            <text:p>2025-05-03</text:p>
          </table:table-cell>
          <table:table-cell office:value-type="string">
            <text:p>Maple Ridge Distribution</text:p>
          </table:table-cell>
          <table:table-cell office:value-type="string">
            <text:p>Quebec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11">
            <text:p>11</text:p>
          </table:table-cell>
          <table:table-cell office:value-type="float" office:value="185.5">
            <text:p>185.5</text:p>
          </table:table-cell>
          <table:table-cell office:value-type="float" office:value="2040.5">
            <text:p>2040.5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353</text:p>
          </table:table-cell>
          <table:table-cell office:value-type="string">
            <text:p>2025-05-04</text:p>
          </table:table-cell>
          <table:table-cell office:value-type="string">
            <text:p>Maple Ridge Distribution</text:p>
          </table:table-cell>
          <table:table-cell office:value-type="string">
            <text:p>Manitob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8">
            <text:p>8</text:p>
          </table:table-cell>
          <table:table-cell office:value-type="float" office:value="2400.0">
            <text:p>2400.0</text:p>
          </table:table-cell>
          <table:table-cell office:value-type="float" office:value="19200.0">
            <text:p>19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54</text:p>
          </table:table-cell>
          <table:table-cell office:value-type="string">
            <text:p>2025-07-07</text:p>
          </table:table-cell>
          <table:table-cell office:value-type="string">
            <text:p>Harbourfront Textiles</text:p>
          </table:table-cell>
          <table:table-cell office:value-type="string">
            <text:p>Quebec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3">
            <text:p>3</text:p>
          </table:table-cell>
          <table:table-cell office:value-type="float" office:value="1800.0">
            <text:p>1800.0</text:p>
          </table:table-cell>
          <table:table-cell office:value-type="float" office:value="5400.0">
            <text:p>5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55</text:p>
          </table:table-cell>
          <table:table-cell office:value-type="string">
            <text:p>2025-04-23</text:p>
          </table:table-cell>
          <table:table-cell office:value-type="string">
            <text:p>Blue Heron Foods</text:p>
          </table:table-cell>
          <table:table-cell office:value-type="string">
            <text:p>Quebec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6">
            <text:p>6</text:p>
          </table:table-cell>
          <table:table-cell office:value-type="float" office:value="1200.0">
            <text:p>1200.0</text:p>
          </table:table-cell>
          <table:table-cell office:value-type="float" office:value="7200.0">
            <text:p>72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356</text:p>
          </table:table-cell>
          <table:table-cell office:value-type="string">
            <text:p>2025-07-18</text:p>
          </table:table-cell>
          <table:table-cell office:value-type="string">
            <text:p>Northwind Logistics</text:p>
          </table:table-cell>
          <table:table-cell office:value-type="string">
            <text:p>Manitob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10">
            <text:p>10</text:p>
          </table:table-cell>
          <table:table-cell office:value-type="float" office:value="450.0">
            <text:p>450.0</text:p>
          </table:table-cell>
          <table:table-cell office:value-type="float" office:value="4500.0">
            <text:p>45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357</text:p>
          </table:table-cell>
          <table:table-cell office:value-type="string">
            <text:p>2025-11-29</text:p>
          </table:table-cell>
          <table:table-cell office:value-type="string">
            <text:p>Cedar &amp; Co. Furniture</text:p>
          </table:table-cell>
          <table:table-cell office:value-type="string">
            <text:p>Illinois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2">
            <text:p>2</text:p>
          </table:table-cell>
          <table:table-cell office:value-type="float" office:value="1800.0">
            <text:p>1800.0</text:p>
          </table:table-cell>
          <table:table-cell office:value-type="float" office:value="3600.0">
            <text:p>3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58</text:p>
          </table:table-cell>
          <table:table-cell office:value-type="string">
            <text:p>2025-01-08</text:p>
          </table:table-cell>
          <table:table-cell office:value-type="string">
            <text:p>Granite Peak Tools</text:p>
          </table:table-cell>
          <table:table-cell office:value-type="string">
            <text:p>Illinois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7">
            <text:p>7</text:p>
          </table:table-cell>
          <table:table-cell office:value-type="float" office:value="99.0">
            <text:p>99.0</text:p>
          </table:table-cell>
          <table:table-cell office:value-type="float" office:value="693.0">
            <text:p>693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59</text:p>
          </table:table-cell>
          <table:table-cell office:value-type="string">
            <text:p>2025-04-18</text:p>
          </table:table-cell>
          <table:table-cell office:value-type="string">
            <text:p>Harbourfront Textiles</text:p>
          </table:table-cell>
          <table:table-cell office:value-type="string">
            <text:p>British Columbi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2">
            <text:p>12</text:p>
          </table:table-cell>
          <table:table-cell office:value-type="float" office:value="320.0">
            <text:p>320.0</text:p>
          </table:table-cell>
          <table:table-cell office:value-type="float" office:value="3840.0">
            <text:p>384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60</text:p>
          </table:table-cell>
          <table:table-cell office:value-type="string">
            <text:p>2025-03-08</text:p>
          </table:table-cell>
          <table:table-cell office:value-type="string">
            <text:p>Blue Heron Foods</text:p>
          </table:table-cell>
          <table:table-cell office:value-type="string">
            <text:p>Quebec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1">
            <text:p>1</text:p>
          </table:table-cell>
          <table:table-cell office:value-type="float" office:value="2400.0">
            <text:p>2400.0</text:p>
          </table:table-cell>
          <table:table-cell office:value-type="float" office:value="2400.0">
            <text:p>2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61</text:p>
          </table:table-cell>
          <table:table-cell office:value-type="string">
            <text:p>2025-11-15</text:p>
          </table:table-cell>
          <table:table-cell office:value-type="string">
            <text:p>Granite Peak Tools</text:p>
          </table:table-cell>
          <table:table-cell office:value-type="string">
            <text:p>New York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10">
            <text:p>10</text:p>
          </table:table-cell>
          <table:table-cell office:value-type="float" office:value="275.0">
            <text:p>275.0</text:p>
          </table:table-cell>
          <table:table-cell office:value-type="float" office:value="2750.0">
            <text:p>27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62</text:p>
          </table:table-cell>
          <table:table-cell office:value-type="string">
            <text:p>2025-12-21</text:p>
          </table:table-cell>
          <table:table-cell office:value-type="string">
            <text:p>Cedar &amp; Co. Furniture</text:p>
          </table:table-cell>
          <table:table-cell office:value-type="string">
            <text:p>Illinois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2">
            <text:p>2</text:p>
          </table:table-cell>
          <table:table-cell office:value-type="float" office:value="1200.0">
            <text:p>1200.0</text:p>
          </table:table-cell>
          <table:table-cell office:value-type="float" office:value="2400.0">
            <text:p>2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63</text:p>
          </table:table-cell>
          <table:table-cell office:value-type="string">
            <text:p>2025-03-16</text:p>
          </table:table-cell>
          <table:table-cell office:value-type="string">
            <text:p>Maple Ridge Distribution</text:p>
          </table:table-cell>
          <table:table-cell office:value-type="string">
            <text:p>New York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4">
            <text:p>4</text:p>
          </table:table-cell>
          <table:table-cell office:value-type="float" office:value="99.0">
            <text:p>99.0</text:p>
          </table:table-cell>
          <table:table-cell office:value-type="float" office:value="396.0">
            <text:p>396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364</text:p>
          </table:table-cell>
          <table:table-cell office:value-type="string">
            <text:p>2025-07-29</text:p>
          </table:table-cell>
          <table:table-cell office:value-type="string">
            <text:p>Blue Heron Foods</text:p>
          </table:table-cell>
          <table:table-cell office:value-type="string">
            <text:p>Manitob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10">
            <text:p>10</text:p>
          </table:table-cell>
          <table:table-cell office:value-type="float" office:value="275.0">
            <text:p>275.0</text:p>
          </table:table-cell>
          <table:table-cell office:value-type="float" office:value="2750.0">
            <text:p>27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65</text:p>
          </table:table-cell>
          <table:table-cell office:value-type="string">
            <text:p>2025-06-27</text:p>
          </table:table-cell>
          <table:table-cell office:value-type="string">
            <text:p>Silverline Freight</text:p>
          </table:table-cell>
          <table:table-cell office:value-type="string">
            <text:p>Texas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2">
            <text:p>2</text:p>
          </table:table-cell>
          <table:table-cell office:value-type="float" office:value="1800.0">
            <text:p>1800.0</text:p>
          </table:table-cell>
          <table:table-cell office:value-type="float" office:value="3600.0">
            <text:p>3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66</text:p>
          </table:table-cell>
          <table:table-cell office:value-type="string">
            <text:p>2025-03-02</text:p>
          </table:table-cell>
          <table:table-cell office:value-type="string">
            <text:p>Blue Heron Foods</text:p>
          </table:table-cell>
          <table:table-cell office:value-type="string">
            <text:p>Quebec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10">
            <text:p>10</text:p>
          </table:table-cell>
          <table:table-cell office:value-type="float" office:value="2400.0">
            <text:p>2400.0</text:p>
          </table:table-cell>
          <table:table-cell office:value-type="float" office:value="24000.0">
            <text:p>240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67</text:p>
          </table:table-cell>
          <table:table-cell office:value-type="string">
            <text:p>2025-11-28</text:p>
          </table:table-cell>
          <table:table-cell office:value-type="string">
            <text:p>Prairie Wind Farms</text:p>
          </table:table-cell>
          <table:table-cell office:value-type="string">
            <text:p>Albert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11">
            <text:p>11</text:p>
          </table:table-cell>
          <table:table-cell office:value-type="float" office:value="1800.0">
            <text:p>1800.0</text:p>
          </table:table-cell>
          <table:table-cell office:value-type="float" office:value="19800.0">
            <text:p>198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368</text:p>
          </table:table-cell>
          <table:table-cell office:value-type="string">
            <text:p>2025-07-31</text:p>
          </table:table-cell>
          <table:table-cell office:value-type="string">
            <text:p>Summit Auto Parts</text:p>
          </table:table-cell>
          <table:table-cell office:value-type="string">
            <text:p>Alberta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4">
            <text:p>4</text:p>
          </table:table-cell>
          <table:table-cell office:value-type="float" office:value="99.0">
            <text:p>99.0</text:p>
          </table:table-cell>
          <table:table-cell office:value-type="float" office:value="396.0">
            <text:p>396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369</text:p>
          </table:table-cell>
          <table:table-cell office:value-type="string">
            <text:p>2025-08-03</text:p>
          </table:table-cell>
          <table:table-cell office:value-type="string">
            <text:p>Granite Peak Tools</text:p>
          </table:table-cell>
          <table:table-cell office:value-type="string">
            <text:p>New York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6">
            <text:p>6</text:p>
          </table:table-cell>
          <table:table-cell office:value-type="float" office:value="1800.0">
            <text:p>1800.0</text:p>
          </table:table-cell>
          <table:table-cell office:value-type="float" office:value="10800.0">
            <text:p>108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370</text:p>
          </table:table-cell>
          <table:table-cell office:value-type="string">
            <text:p>2025-05-18</text:p>
          </table:table-cell>
          <table:table-cell office:value-type="string">
            <text:p>Blue Heron Foods</text:p>
          </table:table-cell>
          <table:table-cell office:value-type="string">
            <text:p>Ontario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11">
            <text:p>11</text:p>
          </table:table-cell>
          <table:table-cell office:value-type="float" office:value="2400.0">
            <text:p>2400.0</text:p>
          </table:table-cell>
          <table:table-cell office:value-type="float" office:value="26400.0">
            <text:p>264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371</text:p>
          </table:table-cell>
          <table:table-cell office:value-type="string">
            <text:p>2025-07-30</text:p>
          </table:table-cell>
          <table:table-cell office:value-type="string">
            <text:p>Granite Peak Tools</text:p>
          </table:table-cell>
          <table:table-cell office:value-type="string">
            <text:p>British Columbi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">
            <text:p>1</text:p>
          </table:table-cell>
          <table:table-cell office:value-type="float" office:value="320.0">
            <text:p>320.0</text:p>
          </table:table-cell>
          <table:table-cell office:value-type="float" office:value="320.0">
            <text:p>32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372</text:p>
          </table:table-cell>
          <table:table-cell office:value-type="string">
            <text:p>2025-08-04</text:p>
          </table:table-cell>
          <table:table-cell office:value-type="string">
            <text:p>Blue Heron Foods</text:p>
          </table:table-cell>
          <table:table-cell office:value-type="string">
            <text:p>Illinois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7">
            <text:p>7</text:p>
          </table:table-cell>
          <table:table-cell office:value-type="float" office:value="185.5">
            <text:p>185.5</text:p>
          </table:table-cell>
          <table:table-cell office:value-type="float" office:value="1298.5">
            <text:p>1298.5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73</text:p>
          </table:table-cell>
          <table:table-cell office:value-type="string">
            <text:p>2025-12-03</text:p>
          </table:table-cell>
          <table:table-cell office:value-type="string">
            <text:p>Maple Ridge Distribution</text:p>
          </table:table-cell>
          <table:table-cell office:value-type="string">
            <text:p>Manitob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9">
            <text:p>9</text:p>
          </table:table-cell>
          <table:table-cell office:value-type="float" office:value="1800.0">
            <text:p>1800.0</text:p>
          </table:table-cell>
          <table:table-cell office:value-type="float" office:value="16200.0">
            <text:p>16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74</text:p>
          </table:table-cell>
          <table:table-cell office:value-type="string">
            <text:p>2025-01-09</text:p>
          </table:table-cell>
          <table:table-cell office:value-type="string">
            <text:p>Granite Peak Tools</text:p>
          </table:table-cell>
          <table:table-cell office:value-type="string">
            <text:p>Ontario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6">
            <text:p>6</text:p>
          </table:table-cell>
          <table:table-cell office:value-type="float" office:value="1800.0">
            <text:p>1800.0</text:p>
          </table:table-cell>
          <table:table-cell office:value-type="float" office:value="10800.0">
            <text:p>108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375</text:p>
          </table:table-cell>
          <table:table-cell office:value-type="string">
            <text:p>2025-12-09</text:p>
          </table:table-cell>
          <table:table-cell office:value-type="string">
            <text:p>Kingston Print Works</text:p>
          </table:table-cell>
          <table:table-cell office:value-type="string">
            <text:p>British Columbi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1">
            <text:p>1</text:p>
          </table:table-cell>
          <table:table-cell office:value-type="float" office:value="275.0">
            <text:p>275.0</text:p>
          </table:table-cell>
          <table:table-cell office:value-type="float" office:value="275.0">
            <text:p>275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376</text:p>
          </table:table-cell>
          <table:table-cell office:value-type="string">
            <text:p>2025-03-29</text:p>
          </table:table-cell>
          <table:table-cell office:value-type="string">
            <text:p>Prairie Wind Farms</text:p>
          </table:table-cell>
          <table:table-cell office:value-type="string">
            <text:p>Illinois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6">
            <text:p>6</text:p>
          </table:table-cell>
          <table:table-cell office:value-type="float" office:value="1800.0">
            <text:p>1800.0</text:p>
          </table:table-cell>
          <table:table-cell office:value-type="float" office:value="10800.0">
            <text:p>108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377</text:p>
          </table:table-cell>
          <table:table-cell office:value-type="string">
            <text:p>2025-01-11</text:p>
          </table:table-cell>
          <table:table-cell office:value-type="string">
            <text:p>Lakeshore Medical Supply</text:p>
          </table:table-cell>
          <table:table-cell office:value-type="string">
            <text:p>Texas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4">
            <text:p>4</text:p>
          </table:table-cell>
          <table:table-cell office:value-type="float" office:value="1200.0">
            <text:p>1200.0</text:p>
          </table:table-cell>
          <table:table-cell office:value-type="float" office:value="4800.0">
            <text:p>4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78</text:p>
          </table:table-cell>
          <table:table-cell office:value-type="string">
            <text:p>2025-02-04</text:p>
          </table:table-cell>
          <table:table-cell office:value-type="string">
            <text:p>Prairie Wind Farms</text:p>
          </table:table-cell>
          <table:table-cell office:value-type="string">
            <text:p>Texas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1">
            <text:p>1</text:p>
          </table:table-cell>
          <table:table-cell office:value-type="float" office:value="1800.0">
            <text:p>1800.0</text:p>
          </table:table-cell>
          <table:table-cell office:value-type="float" office:value="1800.0">
            <text:p>1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79</text:p>
          </table:table-cell>
          <table:table-cell office:value-type="string">
            <text:p>2025-07-09</text:p>
          </table:table-cell>
          <table:table-cell office:value-type="string">
            <text:p>Harbourfront Textiles</text:p>
          </table:table-cell>
          <table:table-cell office:value-type="string">
            <text:p>Texas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8">
            <text:p>8</text:p>
          </table:table-cell>
          <table:table-cell office:value-type="float" office:value="320.0">
            <text:p>320.0</text:p>
          </table:table-cell>
          <table:table-cell office:value-type="float" office:value="2560.0">
            <text:p>256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80</text:p>
          </table:table-cell>
          <table:table-cell office:value-type="string">
            <text:p>2025-03-27</text:p>
          </table:table-cell>
          <table:table-cell office:value-type="string">
            <text:p>Kingston Print Works</text:p>
          </table:table-cell>
          <table:table-cell office:value-type="string">
            <text:p>New York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1">
            <text:p>1</text:p>
          </table:table-cell>
          <table:table-cell office:value-type="float" office:value="1800.0">
            <text:p>1800.0</text:p>
          </table:table-cell>
          <table:table-cell office:value-type="float" office:value="1800.0">
            <text:p>18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381</text:p>
          </table:table-cell>
          <table:table-cell office:value-type="string">
            <text:p>2025-08-28</text:p>
          </table:table-cell>
          <table:table-cell office:value-type="string">
            <text:p>Harbourfront Textiles</text:p>
          </table:table-cell>
          <table:table-cell office:value-type="string">
            <text:p>Ontario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7">
            <text:p>7</text:p>
          </table:table-cell>
          <table:table-cell office:value-type="float" office:value="1800.0">
            <text:p>1800.0</text:p>
          </table:table-cell>
          <table:table-cell office:value-type="float" office:value="12600.0">
            <text:p>12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82</text:p>
          </table:table-cell>
          <table:table-cell office:value-type="string">
            <text:p>2025-02-25</text:p>
          </table:table-cell>
          <table:table-cell office:value-type="string">
            <text:p>Granite Peak Tools</text:p>
          </table:table-cell>
          <table:table-cell office:value-type="string">
            <text:p>Texas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1">
            <text:p>1</text:p>
          </table:table-cell>
          <table:table-cell office:value-type="float" office:value="275.0">
            <text:p>275.0</text:p>
          </table:table-cell>
          <table:table-cell office:value-type="float" office:value="275.0">
            <text:p>275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383</text:p>
          </table:table-cell>
          <table:table-cell office:value-type="string">
            <text:p>2025-06-04</text:p>
          </table:table-cell>
          <table:table-cell office:value-type="string">
            <text:p>Silverline Freight</text:p>
          </table:table-cell>
          <table:table-cell office:value-type="string">
            <text:p>Quebec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2">
            <text:p>2</text:p>
          </table:table-cell>
          <table:table-cell office:value-type="float" office:value="1800.0">
            <text:p>1800.0</text:p>
          </table:table-cell>
          <table:table-cell office:value-type="float" office:value="3600.0">
            <text:p>3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84</text:p>
          </table:table-cell>
          <table:table-cell office:value-type="string">
            <text:p>2025-12-06</text:p>
          </table:table-cell>
          <table:table-cell office:value-type="string">
            <text:p>Maple Ridge Distribution</text:p>
          </table:table-cell>
          <table:table-cell office:value-type="string">
            <text:p>New York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3">
            <text:p>3</text:p>
          </table:table-cell>
          <table:table-cell office:value-type="float" office:value="320.0">
            <text:p>320.0</text:p>
          </table:table-cell>
          <table:table-cell office:value-type="float" office:value="960.0">
            <text:p>96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85</text:p>
          </table:table-cell>
          <table:table-cell office:value-type="string">
            <text:p>2025-05-07</text:p>
          </table:table-cell>
          <table:table-cell office:value-type="string">
            <text:p>Summit Auto Parts</text:p>
          </table:table-cell>
          <table:table-cell office:value-type="string">
            <text:p>Texas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4">
            <text:p>4</text:p>
          </table:table-cell>
          <table:table-cell office:value-type="float" office:value="275.0">
            <text:p>275.0</text:p>
          </table:table-cell>
          <table:table-cell office:value-type="float" office:value="1100.0">
            <text:p>11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386</text:p>
          </table:table-cell>
          <table:table-cell office:value-type="string">
            <text:p>2025-10-29</text:p>
          </table:table-cell>
          <table:table-cell office:value-type="string">
            <text:p>Prairie Wind Farms</text:p>
          </table:table-cell>
          <table:table-cell office:value-type="string">
            <text:p>British Columbi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4">
            <text:p>4</text:p>
          </table:table-cell>
          <table:table-cell office:value-type="float" office:value="1200.0">
            <text:p>1200.0</text:p>
          </table:table-cell>
          <table:table-cell office:value-type="float" office:value="4800.0">
            <text:p>48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387</text:p>
          </table:table-cell>
          <table:table-cell office:value-type="string">
            <text:p>2025-03-12</text:p>
          </table:table-cell>
          <table:table-cell office:value-type="string">
            <text:p>Maple Ridge Distribution</text:p>
          </table:table-cell>
          <table:table-cell office:value-type="string">
            <text:p>British Columbi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8">
            <text:p>8</text:p>
          </table:table-cell>
          <table:table-cell office:value-type="float" office:value="1800.0">
            <text:p>1800.0</text:p>
          </table:table-cell>
          <table:table-cell office:value-type="float" office:value="14400.0">
            <text:p>14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88</text:p>
          </table:table-cell>
          <table:table-cell office:value-type="string">
            <text:p>2025-11-13</text:p>
          </table:table-cell>
          <table:table-cell office:value-type="string">
            <text:p>Summit Auto Parts</text:p>
          </table:table-cell>
          <table:table-cell office:value-type="string">
            <text:p>Quebec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7">
            <text:p>7</text:p>
          </table:table-cell>
          <table:table-cell office:value-type="float" office:value="450.0">
            <text:p>450.0</text:p>
          </table:table-cell>
          <table:table-cell office:value-type="float" office:value="3150.0">
            <text:p>315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389</text:p>
          </table:table-cell>
          <table:table-cell office:value-type="string">
            <text:p>2025-03-20</text:p>
          </table:table-cell>
          <table:table-cell office:value-type="string">
            <text:p>Maple Ridge Distribution</text:p>
          </table:table-cell>
          <table:table-cell office:value-type="string">
            <text:p>Texas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4">
            <text:p>4</text:p>
          </table:table-cell>
          <table:table-cell office:value-type="float" office:value="1200.0">
            <text:p>1200.0</text:p>
          </table:table-cell>
          <table:table-cell office:value-type="float" office:value="4800.0">
            <text:p>4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90</text:p>
          </table:table-cell>
          <table:table-cell office:value-type="string">
            <text:p>2025-11-13</text:p>
          </table:table-cell>
          <table:table-cell office:value-type="string">
            <text:p>Northwind Logistics</text:p>
          </table:table-cell>
          <table:table-cell office:value-type="string">
            <text:p>Texas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9">
            <text:p>9</text:p>
          </table:table-cell>
          <table:table-cell office:value-type="float" office:value="185.5">
            <text:p>185.5</text:p>
          </table:table-cell>
          <table:table-cell office:value-type="float" office:value="1669.5">
            <text:p>1669.5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91</text:p>
          </table:table-cell>
          <table:table-cell office:value-type="string">
            <text:p>2025-10-06</text:p>
          </table:table-cell>
          <table:table-cell office:value-type="string">
            <text:p>Kingston Print Works</text:p>
          </table:table-cell>
          <table:table-cell office:value-type="string">
            <text:p>Ontario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2400.0">
            <text:p>2400.0</text:p>
          </table:table-cell>
          <table:table-cell office:value-type="float" office:value="12000.0">
            <text:p>120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392</text:p>
          </table:table-cell>
          <table:table-cell office:value-type="string">
            <text:p>2025-02-10</text:p>
          </table:table-cell>
          <table:table-cell office:value-type="string">
            <text:p>Cedar &amp; Co. Furniture</text:p>
          </table:table-cell>
          <table:table-cell office:value-type="string">
            <text:p>New York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5">
            <text:p>5</text:p>
          </table:table-cell>
          <table:table-cell office:value-type="float" office:value="99.0">
            <text:p>99.0</text:p>
          </table:table-cell>
          <table:table-cell office:value-type="float" office:value="495.0">
            <text:p>495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393</text:p>
          </table:table-cell>
          <table:table-cell office:value-type="string">
            <text:p>2025-08-03</text:p>
          </table:table-cell>
          <table:table-cell office:value-type="string">
            <text:p>Granite Peak Tools</text:p>
          </table:table-cell>
          <table:table-cell office:value-type="string">
            <text:p>Manitob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11">
            <text:p>11</text:p>
          </table:table-cell>
          <table:table-cell office:value-type="float" office:value="1800.0">
            <text:p>1800.0</text:p>
          </table:table-cell>
          <table:table-cell office:value-type="float" office:value="19800.0">
            <text:p>19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94</text:p>
          </table:table-cell>
          <table:table-cell office:value-type="string">
            <text:p>2025-09-14</text:p>
          </table:table-cell>
          <table:table-cell office:value-type="string">
            <text:p>Maple Ridge Distribution</text:p>
          </table:table-cell>
          <table:table-cell office:value-type="string">
            <text:p>Texas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10">
            <text:p>10</text:p>
          </table:table-cell>
          <table:table-cell office:value-type="float" office:value="450.0">
            <text:p>450.0</text:p>
          </table:table-cell>
          <table:table-cell office:value-type="float" office:value="4500.0">
            <text:p>45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95</text:p>
          </table:table-cell>
          <table:table-cell office:value-type="string">
            <text:p>2025-11-04</text:p>
          </table:table-cell>
          <table:table-cell office:value-type="string">
            <text:p>Blue Heron Foods</text:p>
          </table:table-cell>
          <table:table-cell office:value-type="string">
            <text:p>Alberta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12">
            <text:p>12</text:p>
          </table:table-cell>
          <table:table-cell office:value-type="float" office:value="185.5">
            <text:p>185.5</text:p>
          </table:table-cell>
          <table:table-cell office:value-type="float" office:value="2226.0">
            <text:p>2226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396</text:p>
          </table:table-cell>
          <table:table-cell office:value-type="string">
            <text:p>2025-09-02</text:p>
          </table:table-cell>
          <table:table-cell office:value-type="string">
            <text:p>Lakeshore Medical Supply</text:p>
          </table:table-cell>
          <table:table-cell office:value-type="string">
            <text:p>Illinois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7">
            <text:p>7</text:p>
          </table:table-cell>
          <table:table-cell office:value-type="float" office:value="1800.0">
            <text:p>1800.0</text:p>
          </table:table-cell>
          <table:table-cell office:value-type="float" office:value="12600.0">
            <text:p>126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397</text:p>
          </table:table-cell>
          <table:table-cell office:value-type="string">
            <text:p>2025-03-01</text:p>
          </table:table-cell>
          <table:table-cell office:value-type="string">
            <text:p>Northwind Logistics</text:p>
          </table:table-cell>
          <table:table-cell office:value-type="string">
            <text:p>New York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8">
            <text:p>8</text:p>
          </table:table-cell>
          <table:table-cell office:value-type="float" office:value="275.0">
            <text:p>275.0</text:p>
          </table:table-cell>
          <table:table-cell office:value-type="float" office:value="2200.0">
            <text:p>22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398</text:p>
          </table:table-cell>
          <table:table-cell office:value-type="string">
            <text:p>2025-09-28</text:p>
          </table:table-cell>
          <table:table-cell office:value-type="string">
            <text:p>Lakeshore Medical Supply</text:p>
          </table:table-cell>
          <table:table-cell office:value-type="string">
            <text:p>Illinois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3">
            <text:p>3</text:p>
          </table:table-cell>
          <table:table-cell office:value-type="float" office:value="1200.0">
            <text:p>1200.0</text:p>
          </table:table-cell>
          <table:table-cell office:value-type="float" office:value="3600.0">
            <text:p>36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399</text:p>
          </table:table-cell>
          <table:table-cell office:value-type="string">
            <text:p>2025-02-20</text:p>
          </table:table-cell>
          <table:table-cell office:value-type="string">
            <text:p>Birchwood Interiors</text:p>
          </table:table-cell>
          <table:table-cell office:value-type="string">
            <text:p>Illinois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1">
            <text:p>11</text:p>
          </table:table-cell>
          <table:table-cell office:value-type="float" office:value="320.0">
            <text:p>320.0</text:p>
          </table:table-cell>
          <table:table-cell office:value-type="float" office:value="3520.0">
            <text:p>352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00</text:p>
          </table:table-cell>
          <table:table-cell office:value-type="string">
            <text:p>2025-09-05</text:p>
          </table:table-cell>
          <table:table-cell office:value-type="string">
            <text:p>Cedar &amp; Co. Furniture</text:p>
          </table:table-cell>
          <table:table-cell office:value-type="string">
            <text:p>Manitob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6">
            <text:p>6</text:p>
          </table:table-cell>
          <table:table-cell office:value-type="float" office:value="275.0">
            <text:p>275.0</text:p>
          </table:table-cell>
          <table:table-cell office:value-type="float" office:value="1650.0">
            <text:p>16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01</text:p>
          </table:table-cell>
          <table:table-cell office:value-type="string">
            <text:p>2025-10-31</text:p>
          </table:table-cell>
          <table:table-cell office:value-type="string">
            <text:p>Maple Ridge Distribution</text:p>
          </table:table-cell>
          <table:table-cell office:value-type="string">
            <text:p>Ontario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7">
            <text:p>7</text:p>
          </table:table-cell>
          <table:table-cell office:value-type="float" office:value="275.0">
            <text:p>275.0</text:p>
          </table:table-cell>
          <table:table-cell office:value-type="float" office:value="1925.0">
            <text:p>1925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402</text:p>
          </table:table-cell>
          <table:table-cell office:value-type="string">
            <text:p>2025-07-07</text:p>
          </table:table-cell>
          <table:table-cell office:value-type="string">
            <text:p>Summit Auto Parts</text:p>
          </table:table-cell>
          <table:table-cell office:value-type="string">
            <text:p>Illinois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4">
            <text:p>4</text:p>
          </table:table-cell>
          <table:table-cell office:value-type="float" office:value="275.0">
            <text:p>275.0</text:p>
          </table:table-cell>
          <table:table-cell office:value-type="float" office:value="1100.0">
            <text:p>11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03</text:p>
          </table:table-cell>
          <table:table-cell office:value-type="string">
            <text:p>2025-10-29</text:p>
          </table:table-cell>
          <table:table-cell office:value-type="string">
            <text:p>Northwind Logistics</text:p>
          </table:table-cell>
          <table:table-cell office:value-type="string">
            <text:p>Illinois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0">
            <text:p>10</text:p>
          </table:table-cell>
          <table:table-cell office:value-type="float" office:value="320.0">
            <text:p>320.0</text:p>
          </table:table-cell>
          <table:table-cell office:value-type="float" office:value="3200.0">
            <text:p>3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04</text:p>
          </table:table-cell>
          <table:table-cell office:value-type="string">
            <text:p>2025-09-22</text:p>
          </table:table-cell>
          <table:table-cell office:value-type="string">
            <text:p>Granite Peak Tools</text:p>
          </table:table-cell>
          <table:table-cell office:value-type="string">
            <text:p>Ontario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2">
            <text:p>2</text:p>
          </table:table-cell>
          <table:table-cell office:value-type="float" office:value="2400.0">
            <text:p>2400.0</text:p>
          </table:table-cell>
          <table:table-cell office:value-type="float" office:value="4800.0">
            <text:p>4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05</text:p>
          </table:table-cell>
          <table:table-cell office:value-type="string">
            <text:p>2025-10-29</text:p>
          </table:table-cell>
          <table:table-cell office:value-type="string">
            <text:p>Blue Heron Foods</text:p>
          </table:table-cell>
          <table:table-cell office:value-type="string">
            <text:p>Texas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5">
            <text:p>5</text:p>
          </table:table-cell>
          <table:table-cell office:value-type="float" office:value="320.0">
            <text:p>320.0</text:p>
          </table:table-cell>
          <table:table-cell office:value-type="float" office:value="1600.0">
            <text:p>1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06</text:p>
          </table:table-cell>
          <table:table-cell office:value-type="string">
            <text:p>2025-05-27</text:p>
          </table:table-cell>
          <table:table-cell office:value-type="string">
            <text:p>Summit Auto Parts</text:p>
          </table:table-cell>
          <table:table-cell office:value-type="string">
            <text:p>Quebec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2">
            <text:p>2</text:p>
          </table:table-cell>
          <table:table-cell office:value-type="float" office:value="99.0">
            <text:p>99.0</text:p>
          </table:table-cell>
          <table:table-cell office:value-type="float" office:value="198.0">
            <text:p>198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07</text:p>
          </table:table-cell>
          <table:table-cell office:value-type="string">
            <text:p>2025-05-09</text:p>
          </table:table-cell>
          <table:table-cell office:value-type="string">
            <text:p>Granite Peak Tools</text:p>
          </table:table-cell>
          <table:table-cell office:value-type="string">
            <text:p>Ontario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4">
            <text:p>4</text:p>
          </table:table-cell>
          <table:table-cell office:value-type="float" office:value="99.0">
            <text:p>99.0</text:p>
          </table:table-cell>
          <table:table-cell office:value-type="float" office:value="396.0">
            <text:p>396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08</text:p>
          </table:table-cell>
          <table:table-cell office:value-type="string">
            <text:p>2025-05-27</text:p>
          </table:table-cell>
          <table:table-cell office:value-type="string">
            <text:p>Kingston Print Works</text:p>
          </table:table-cell>
          <table:table-cell office:value-type="string">
            <text:p>New York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3">
            <text:p>3</text:p>
          </table:table-cell>
          <table:table-cell office:value-type="float" office:value="450.0">
            <text:p>450.0</text:p>
          </table:table-cell>
          <table:table-cell office:value-type="float" office:value="1350.0">
            <text:p>13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09</text:p>
          </table:table-cell>
          <table:table-cell office:value-type="string">
            <text:p>2025-07-22</text:p>
          </table:table-cell>
          <table:table-cell office:value-type="string">
            <text:p>Summit Auto Parts</text:p>
          </table:table-cell>
          <table:table-cell office:value-type="string">
            <text:p>Quebec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1">
            <text:p>1</text:p>
          </table:table-cell>
          <table:table-cell office:value-type="float" office:value="2400.0">
            <text:p>2400.0</text:p>
          </table:table-cell>
          <table:table-cell office:value-type="float" office:value="2400.0">
            <text:p>24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410</text:p>
          </table:table-cell>
          <table:table-cell office:value-type="string">
            <text:p>2025-11-24</text:p>
          </table:table-cell>
          <table:table-cell office:value-type="string">
            <text:p>Birchwood Interiors</text:p>
          </table:table-cell>
          <table:table-cell office:value-type="string">
            <text:p>Ontario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6">
            <text:p>6</text:p>
          </table:table-cell>
          <table:table-cell office:value-type="float" office:value="450.0">
            <text:p>450.0</text:p>
          </table:table-cell>
          <table:table-cell office:value-type="float" office:value="2700.0">
            <text:p>27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411</text:p>
          </table:table-cell>
          <table:table-cell office:value-type="string">
            <text:p>2025-10-07</text:p>
          </table:table-cell>
          <table:table-cell office:value-type="string">
            <text:p>Northwind Logistics</text:p>
          </table:table-cell>
          <table:table-cell office:value-type="string">
            <text:p>Manitob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0">
            <text:p>10</text:p>
          </table:table-cell>
          <table:table-cell office:value-type="float" office:value="320.0">
            <text:p>320.0</text:p>
          </table:table-cell>
          <table:table-cell office:value-type="float" office:value="3200.0">
            <text:p>32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412</text:p>
          </table:table-cell>
          <table:table-cell office:value-type="string">
            <text:p>2025-11-17</text:p>
          </table:table-cell>
          <table:table-cell office:value-type="string">
            <text:p>Maple Ridge Distribution</text:p>
          </table:table-cell>
          <table:table-cell office:value-type="string">
            <text:p>British Columbi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11">
            <text:p>11</text:p>
          </table:table-cell>
          <table:table-cell office:value-type="float" office:value="275.0">
            <text:p>275.0</text:p>
          </table:table-cell>
          <table:table-cell office:value-type="float" office:value="3025.0">
            <text:p>3025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13</text:p>
          </table:table-cell>
          <table:table-cell office:value-type="string">
            <text:p>2025-03-13</text:p>
          </table:table-cell>
          <table:table-cell office:value-type="string">
            <text:p>Lakeshore Medical Supply</text:p>
          </table:table-cell>
          <table:table-cell office:value-type="string">
            <text:p>Manitob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11">
            <text:p>11</text:p>
          </table:table-cell>
          <table:table-cell office:value-type="float" office:value="2400.0">
            <text:p>2400.0</text:p>
          </table:table-cell>
          <table:table-cell office:value-type="float" office:value="26400.0">
            <text:p>264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414</text:p>
          </table:table-cell>
          <table:table-cell office:value-type="string">
            <text:p>2025-06-13</text:p>
          </table:table-cell>
          <table:table-cell office:value-type="string">
            <text:p>Birchwood Interiors</text:p>
          </table:table-cell>
          <table:table-cell office:value-type="string">
            <text:p>Quebec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8">
            <text:p>8</text:p>
          </table:table-cell>
          <table:table-cell office:value-type="float" office:value="1800.0">
            <text:p>1800.0</text:p>
          </table:table-cell>
          <table:table-cell office:value-type="float" office:value="14400.0">
            <text:p>14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15</text:p>
          </table:table-cell>
          <table:table-cell office:value-type="string">
            <text:p>2025-10-08</text:p>
          </table:table-cell>
          <table:table-cell office:value-type="string">
            <text:p>Birchwood Interiors</text:p>
          </table:table-cell>
          <table:table-cell office:value-type="string">
            <text:p>Quebec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11">
            <text:p>11</text:p>
          </table:table-cell>
          <table:table-cell office:value-type="float" office:value="275.0">
            <text:p>275.0</text:p>
          </table:table-cell>
          <table:table-cell office:value-type="float" office:value="3025.0">
            <text:p>3025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16</text:p>
          </table:table-cell>
          <table:table-cell office:value-type="string">
            <text:p>2025-12-20</text:p>
          </table:table-cell>
          <table:table-cell office:value-type="string">
            <text:p>Kingston Print Works</text:p>
          </table:table-cell>
          <table:table-cell office:value-type="string">
            <text:p>Quebec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5">
            <text:p>5</text:p>
          </table:table-cell>
          <table:table-cell office:value-type="float" office:value="99.0">
            <text:p>99.0</text:p>
          </table:table-cell>
          <table:table-cell office:value-type="float" office:value="495.0">
            <text:p>495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17</text:p>
          </table:table-cell>
          <table:table-cell office:value-type="string">
            <text:p>2025-06-15</text:p>
          </table:table-cell>
          <table:table-cell office:value-type="string">
            <text:p>Silverline Freight</text:p>
          </table:table-cell>
          <table:table-cell office:value-type="string">
            <text:p>British Columbi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7">
            <text:p>7</text:p>
          </table:table-cell>
          <table:table-cell office:value-type="float" office:value="1800.0">
            <text:p>1800.0</text:p>
          </table:table-cell>
          <table:table-cell office:value-type="float" office:value="12600.0">
            <text:p>12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18</text:p>
          </table:table-cell>
          <table:table-cell office:value-type="string">
            <text:p>2025-08-30</text:p>
          </table:table-cell>
          <table:table-cell office:value-type="string">
            <text:p>Lakeshore Medical Supply</text:p>
          </table:table-cell>
          <table:table-cell office:value-type="string">
            <text:p>Ontario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450.0">
            <text:p>450.0</text:p>
          </table:table-cell>
          <table:table-cell office:value-type="float" office:value="2250.0">
            <text:p>225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419</text:p>
          </table:table-cell>
          <table:table-cell office:value-type="string">
            <text:p>2025-12-12</text:p>
          </table:table-cell>
          <table:table-cell office:value-type="string">
            <text:p>Birchwood Interiors</text:p>
          </table:table-cell>
          <table:table-cell office:value-type="string">
            <text:p>Manitoba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4">
            <text:p>4</text:p>
          </table:table-cell>
          <table:table-cell office:value-type="float" office:value="99.0">
            <text:p>99.0</text:p>
          </table:table-cell>
          <table:table-cell office:value-type="float" office:value="396.0">
            <text:p>396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420</text:p>
          </table:table-cell>
          <table:table-cell office:value-type="string">
            <text:p>2025-07-18</text:p>
          </table:table-cell>
          <table:table-cell office:value-type="string">
            <text:p>Silverline Freight</text:p>
          </table:table-cell>
          <table:table-cell office:value-type="string">
            <text:p>Manitoba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12">
            <text:p>12</text:p>
          </table:table-cell>
          <table:table-cell office:value-type="float" office:value="99.0">
            <text:p>99.0</text:p>
          </table:table-cell>
          <table:table-cell office:value-type="float" office:value="1188.0">
            <text:p>1188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21</text:p>
          </table:table-cell>
          <table:table-cell office:value-type="string">
            <text:p>2025-06-15</text:p>
          </table:table-cell>
          <table:table-cell office:value-type="string">
            <text:p>Cedar &amp; Co. Furniture</text:p>
          </table:table-cell>
          <table:table-cell office:value-type="string">
            <text:p>Ontario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10">
            <text:p>10</text:p>
          </table:table-cell>
          <table:table-cell office:value-type="float" office:value="450.0">
            <text:p>450.0</text:p>
          </table:table-cell>
          <table:table-cell office:value-type="float" office:value="4500.0">
            <text:p>45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22</text:p>
          </table:table-cell>
          <table:table-cell office:value-type="string">
            <text:p>2025-06-29</text:p>
          </table:table-cell>
          <table:table-cell office:value-type="string">
            <text:p>Lakeshore Medical Supply</text:p>
          </table:table-cell>
          <table:table-cell office:value-type="string">
            <text:p>Texas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11">
            <text:p>11</text:p>
          </table:table-cell>
          <table:table-cell office:value-type="float" office:value="450.0">
            <text:p>450.0</text:p>
          </table:table-cell>
          <table:table-cell office:value-type="float" office:value="4950.0">
            <text:p>495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423</text:p>
          </table:table-cell>
          <table:table-cell office:value-type="string">
            <text:p>2025-10-26</text:p>
          </table:table-cell>
          <table:table-cell office:value-type="string">
            <text:p>Harbourfront Textiles</text:p>
          </table:table-cell>
          <table:table-cell office:value-type="string">
            <text:p>Manitob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6">
            <text:p>6</text:p>
          </table:table-cell>
          <table:table-cell office:value-type="float" office:value="2400.0">
            <text:p>2400.0</text:p>
          </table:table-cell>
          <table:table-cell office:value-type="float" office:value="14400.0">
            <text:p>144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424</text:p>
          </table:table-cell>
          <table:table-cell office:value-type="string">
            <text:p>2025-12-24</text:p>
          </table:table-cell>
          <table:table-cell office:value-type="string">
            <text:p>Prairie Wind Farms</text:p>
          </table:table-cell>
          <table:table-cell office:value-type="string">
            <text:p>Albert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2">
            <text:p>2</text:p>
          </table:table-cell>
          <table:table-cell office:value-type="float" office:value="275.0">
            <text:p>275.0</text:p>
          </table:table-cell>
          <table:table-cell office:value-type="float" office:value="550.0">
            <text:p>5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25</text:p>
          </table:table-cell>
          <table:table-cell office:value-type="string">
            <text:p>2025-07-30</text:p>
          </table:table-cell>
          <table:table-cell office:value-type="string">
            <text:p>Summit Auto Parts</text:p>
          </table:table-cell>
          <table:table-cell office:value-type="string">
            <text:p>Ontario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12">
            <text:p>12</text:p>
          </table:table-cell>
          <table:table-cell office:value-type="float" office:value="275.0">
            <text:p>275.0</text:p>
          </table:table-cell>
          <table:table-cell office:value-type="float" office:value="3300.0">
            <text:p>33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26</text:p>
          </table:table-cell>
          <table:table-cell office:value-type="string">
            <text:p>2025-07-13</text:p>
          </table:table-cell>
          <table:table-cell office:value-type="string">
            <text:p>Cedar &amp; Co. Furniture</text:p>
          </table:table-cell>
          <table:table-cell office:value-type="string">
            <text:p>Albert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1800.0">
            <text:p>1800.0</text:p>
          </table:table-cell>
          <table:table-cell office:value-type="float" office:value="9000.0">
            <text:p>90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427</text:p>
          </table:table-cell>
          <table:table-cell office:value-type="string">
            <text:p>2025-04-03</text:p>
          </table:table-cell>
          <table:table-cell office:value-type="string">
            <text:p>Lakeshore Medical Supply</text:p>
          </table:table-cell>
          <table:table-cell office:value-type="string">
            <text:p>Manitob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9">
            <text:p>9</text:p>
          </table:table-cell>
          <table:table-cell office:value-type="float" office:value="1800.0">
            <text:p>1800.0</text:p>
          </table:table-cell>
          <table:table-cell office:value-type="float" office:value="16200.0">
            <text:p>162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428</text:p>
          </table:table-cell>
          <table:table-cell office:value-type="string">
            <text:p>2025-04-29</text:p>
          </table:table-cell>
          <table:table-cell office:value-type="string">
            <text:p>Harbourfront Textiles</text:p>
          </table:table-cell>
          <table:table-cell office:value-type="string">
            <text:p>Quebec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2">
            <text:p>2</text:p>
          </table:table-cell>
          <table:table-cell office:value-type="float" office:value="2400.0">
            <text:p>2400.0</text:p>
          </table:table-cell>
          <table:table-cell office:value-type="float" office:value="4800.0">
            <text:p>4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29</text:p>
          </table:table-cell>
          <table:table-cell office:value-type="string">
            <text:p>2025-12-24</text:p>
          </table:table-cell>
          <table:table-cell office:value-type="string">
            <text:p>Granite Peak Tools</text:p>
          </table:table-cell>
          <table:table-cell office:value-type="string">
            <text:p>British Columbi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1">
            <text:p>1</text:p>
          </table:table-cell>
          <table:table-cell office:value-type="float" office:value="450.0">
            <text:p>450.0</text:p>
          </table:table-cell>
          <table:table-cell office:value-type="float" office:value="450.0">
            <text:p>45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430</text:p>
          </table:table-cell>
          <table:table-cell office:value-type="string">
            <text:p>2025-09-08</text:p>
          </table:table-cell>
          <table:table-cell office:value-type="string">
            <text:p>Harbourfront Textiles</text:p>
          </table:table-cell>
          <table:table-cell office:value-type="string">
            <text:p>Manitob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6">
            <text:p>6</text:p>
          </table:table-cell>
          <table:table-cell office:value-type="float" office:value="2400.0">
            <text:p>2400.0</text:p>
          </table:table-cell>
          <table:table-cell office:value-type="float" office:value="14400.0">
            <text:p>14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31</text:p>
          </table:table-cell>
          <table:table-cell office:value-type="string">
            <text:p>2025-05-07</text:p>
          </table:table-cell>
          <table:table-cell office:value-type="string">
            <text:p>Harbourfront Textiles</text:p>
          </table:table-cell>
          <table:table-cell office:value-type="string">
            <text:p>Alberta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2">
            <text:p>2</text:p>
          </table:table-cell>
          <table:table-cell office:value-type="float" office:value="185.5">
            <text:p>185.5</text:p>
          </table:table-cell>
          <table:table-cell office:value-type="float" office:value="371.0">
            <text:p>371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32</text:p>
          </table:table-cell>
          <table:table-cell office:value-type="string">
            <text:p>2025-03-25</text:p>
          </table:table-cell>
          <table:table-cell office:value-type="string">
            <text:p>Cedar &amp; Co. Furniture</text:p>
          </table:table-cell>
          <table:table-cell office:value-type="string">
            <text:p>British Columbi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2">
            <text:p>2</text:p>
          </table:table-cell>
          <table:table-cell office:value-type="float" office:value="275.0">
            <text:p>275.0</text:p>
          </table:table-cell>
          <table:table-cell office:value-type="float" office:value="550.0">
            <text:p>5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33</text:p>
          </table:table-cell>
          <table:table-cell office:value-type="string">
            <text:p>2025-02-25</text:p>
          </table:table-cell>
          <table:table-cell office:value-type="string">
            <text:p>Birchwood Interiors</text:p>
          </table:table-cell>
          <table:table-cell office:value-type="string">
            <text:p>New York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6">
            <text:p>6</text:p>
          </table:table-cell>
          <table:table-cell office:value-type="float" office:value="275.0">
            <text:p>275.0</text:p>
          </table:table-cell>
          <table:table-cell office:value-type="float" office:value="1650.0">
            <text:p>165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434</text:p>
          </table:table-cell>
          <table:table-cell office:value-type="string">
            <text:p>2025-05-08</text:p>
          </table:table-cell>
          <table:table-cell office:value-type="string">
            <text:p>Granite Peak Tools</text:p>
          </table:table-cell>
          <table:table-cell office:value-type="string">
            <text:p>Ontario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2">
            <text:p>2</text:p>
          </table:table-cell>
          <table:table-cell office:value-type="float" office:value="185.5">
            <text:p>185.5</text:p>
          </table:table-cell>
          <table:table-cell office:value-type="float" office:value="371.0">
            <text:p>371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35</text:p>
          </table:table-cell>
          <table:table-cell office:value-type="string">
            <text:p>2025-05-31</text:p>
          </table:table-cell>
          <table:table-cell office:value-type="string">
            <text:p>Blue Heron Foods</text:p>
          </table:table-cell>
          <table:table-cell office:value-type="string">
            <text:p>New York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11">
            <text:p>11</text:p>
          </table:table-cell>
          <table:table-cell office:value-type="float" office:value="185.5">
            <text:p>185.5</text:p>
          </table:table-cell>
          <table:table-cell office:value-type="float" office:value="2040.5">
            <text:p>2040.5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436</text:p>
          </table:table-cell>
          <table:table-cell office:value-type="string">
            <text:p>2025-09-06</text:p>
          </table:table-cell>
          <table:table-cell office:value-type="string">
            <text:p>Maple Ridge Distribution</text:p>
          </table:table-cell>
          <table:table-cell office:value-type="string">
            <text:p>New York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450.0">
            <text:p>450.0</text:p>
          </table:table-cell>
          <table:table-cell office:value-type="float" office:value="2250.0">
            <text:p>22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37</text:p>
          </table:table-cell>
          <table:table-cell office:value-type="string">
            <text:p>2025-09-18</text:p>
          </table:table-cell>
          <table:table-cell office:value-type="string">
            <text:p>Harbourfront Textiles</text:p>
          </table:table-cell>
          <table:table-cell office:value-type="string">
            <text:p>Texas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5">
            <text:p>5</text:p>
          </table:table-cell>
          <table:table-cell office:value-type="float" office:value="185.5">
            <text:p>185.5</text:p>
          </table:table-cell>
          <table:table-cell office:value-type="float" office:value="927.5">
            <text:p>927.5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38</text:p>
          </table:table-cell>
          <table:table-cell office:value-type="string">
            <text:p>2025-02-15</text:p>
          </table:table-cell>
          <table:table-cell office:value-type="string">
            <text:p>Silverline Freight</text:p>
          </table:table-cell>
          <table:table-cell office:value-type="string">
            <text:p>British Columbi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10">
            <text:p>10</text:p>
          </table:table-cell>
          <table:table-cell office:value-type="float" office:value="450.0">
            <text:p>450.0</text:p>
          </table:table-cell>
          <table:table-cell office:value-type="float" office:value="4500.0">
            <text:p>45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439</text:p>
          </table:table-cell>
          <table:table-cell office:value-type="string">
            <text:p>2025-01-28</text:p>
          </table:table-cell>
          <table:table-cell office:value-type="string">
            <text:p>Lakeshore Medical Supply</text:p>
          </table:table-cell>
          <table:table-cell office:value-type="string">
            <text:p>Illinois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5">
            <text:p>5</text:p>
          </table:table-cell>
          <table:table-cell office:value-type="float" office:value="185.5">
            <text:p>185.5</text:p>
          </table:table-cell>
          <table:table-cell office:value-type="float" office:value="927.5">
            <text:p>927.5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440</text:p>
          </table:table-cell>
          <table:table-cell office:value-type="string">
            <text:p>2025-08-20</text:p>
          </table:table-cell>
          <table:table-cell office:value-type="string">
            <text:p>Kingston Print Works</text:p>
          </table:table-cell>
          <table:table-cell office:value-type="string">
            <text:p>Illinois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8">
            <text:p>8</text:p>
          </table:table-cell>
          <table:table-cell office:value-type="float" office:value="320.0">
            <text:p>320.0</text:p>
          </table:table-cell>
          <table:table-cell office:value-type="float" office:value="2560.0">
            <text:p>256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41</text:p>
          </table:table-cell>
          <table:table-cell office:value-type="string">
            <text:p>2025-09-16</text:p>
          </table:table-cell>
          <table:table-cell office:value-type="string">
            <text:p>Blue Heron Foods</text:p>
          </table:table-cell>
          <table:table-cell office:value-type="string">
            <text:p>Illinois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1">
            <text:p>11</text:p>
          </table:table-cell>
          <table:table-cell office:value-type="float" office:value="320.0">
            <text:p>320.0</text:p>
          </table:table-cell>
          <table:table-cell office:value-type="float" office:value="3520.0">
            <text:p>352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42</text:p>
          </table:table-cell>
          <table:table-cell office:value-type="string">
            <text:p>2025-02-26</text:p>
          </table:table-cell>
          <table:table-cell office:value-type="string">
            <text:p>Summit Auto Parts</text:p>
          </table:table-cell>
          <table:table-cell office:value-type="string">
            <text:p>Quebec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9">
            <text:p>9</text:p>
          </table:table-cell>
          <table:table-cell office:value-type="float" office:value="1800.0">
            <text:p>1800.0</text:p>
          </table:table-cell>
          <table:table-cell office:value-type="float" office:value="16200.0">
            <text:p>16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43</text:p>
          </table:table-cell>
          <table:table-cell office:value-type="string">
            <text:p>2025-10-17</text:p>
          </table:table-cell>
          <table:table-cell office:value-type="string">
            <text:p>Maple Ridge Distribution</text:p>
          </table:table-cell>
          <table:table-cell office:value-type="string">
            <text:p>Albert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2">
            <text:p>2</text:p>
          </table:table-cell>
          <table:table-cell office:value-type="float" office:value="1200.0">
            <text:p>1200.0</text:p>
          </table:table-cell>
          <table:table-cell office:value-type="float" office:value="2400.0">
            <text:p>2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44</text:p>
          </table:table-cell>
          <table:table-cell office:value-type="string">
            <text:p>2025-03-14</text:p>
          </table:table-cell>
          <table:table-cell office:value-type="string">
            <text:p>Northwind Logistics</text:p>
          </table:table-cell>
          <table:table-cell office:value-type="string">
            <text:p>Quebec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6">
            <text:p>6</text:p>
          </table:table-cell>
          <table:table-cell office:value-type="float" office:value="185.5">
            <text:p>185.5</text:p>
          </table:table-cell>
          <table:table-cell office:value-type="float" office:value="1113.0">
            <text:p>1113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45</text:p>
          </table:table-cell>
          <table:table-cell office:value-type="string">
            <text:p>2025-10-20</text:p>
          </table:table-cell>
          <table:table-cell office:value-type="string">
            <text:p>Harbourfront Textiles</text:p>
          </table:table-cell>
          <table:table-cell office:value-type="string">
            <text:p>Quebec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7">
            <text:p>7</text:p>
          </table:table-cell>
          <table:table-cell office:value-type="float" office:value="1200.0">
            <text:p>1200.0</text:p>
          </table:table-cell>
          <table:table-cell office:value-type="float" office:value="8400.0">
            <text:p>84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446</text:p>
          </table:table-cell>
          <table:table-cell office:value-type="string">
            <text:p>2025-09-27</text:p>
          </table:table-cell>
          <table:table-cell office:value-type="string">
            <text:p>Birchwood Interiors</text:p>
          </table:table-cell>
          <table:table-cell office:value-type="string">
            <text:p>Illinois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2">
            <text:p>2</text:p>
          </table:table-cell>
          <table:table-cell office:value-type="float" office:value="450.0">
            <text:p>450.0</text:p>
          </table:table-cell>
          <table:table-cell office:value-type="float" office:value="900.0">
            <text:p>9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447</text:p>
          </table:table-cell>
          <table:table-cell office:value-type="string">
            <text:p>2025-12-27</text:p>
          </table:table-cell>
          <table:table-cell office:value-type="string">
            <text:p>Maple Ridge Distribution</text:p>
          </table:table-cell>
          <table:table-cell office:value-type="string">
            <text:p>Texas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4">
            <text:p>4</text:p>
          </table:table-cell>
          <table:table-cell office:value-type="float" office:value="2400.0">
            <text:p>2400.0</text:p>
          </table:table-cell>
          <table:table-cell office:value-type="float" office:value="9600.0">
            <text:p>9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48</text:p>
          </table:table-cell>
          <table:table-cell office:value-type="string">
            <text:p>2025-02-10</text:p>
          </table:table-cell>
          <table:table-cell office:value-type="string">
            <text:p>Birchwood Interiors</text:p>
          </table:table-cell>
          <table:table-cell office:value-type="string">
            <text:p>Manitob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4">
            <text:p>4</text:p>
          </table:table-cell>
          <table:table-cell office:value-type="float" office:value="2400.0">
            <text:p>2400.0</text:p>
          </table:table-cell>
          <table:table-cell office:value-type="float" office:value="9600.0">
            <text:p>9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49</text:p>
          </table:table-cell>
          <table:table-cell office:value-type="string">
            <text:p>2025-06-03</text:p>
          </table:table-cell>
          <table:table-cell office:value-type="string">
            <text:p>Blue Heron Foods</text:p>
          </table:table-cell>
          <table:table-cell office:value-type="string">
            <text:p>Illinois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3">
            <text:p>3</text:p>
          </table:table-cell>
          <table:table-cell office:value-type="float" office:value="1800.0">
            <text:p>1800.0</text:p>
          </table:table-cell>
          <table:table-cell office:value-type="float" office:value="5400.0">
            <text:p>5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50</text:p>
          </table:table-cell>
          <table:table-cell office:value-type="string">
            <text:p>2025-10-05</text:p>
          </table:table-cell>
          <table:table-cell office:value-type="string">
            <text:p>Harbourfront Textiles</text:p>
          </table:table-cell>
          <table:table-cell office:value-type="string">
            <text:p>Texas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3">
            <text:p>3</text:p>
          </table:table-cell>
          <table:table-cell office:value-type="float" office:value="185.5">
            <text:p>185.5</text:p>
          </table:table-cell>
          <table:table-cell office:value-type="float" office:value="556.5">
            <text:p>556.5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51</text:p>
          </table:table-cell>
          <table:table-cell office:value-type="string">
            <text:p>2025-12-18</text:p>
          </table:table-cell>
          <table:table-cell office:value-type="string">
            <text:p>Summit Auto Parts</text:p>
          </table:table-cell>
          <table:table-cell office:value-type="string">
            <text:p>Illinois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10">
            <text:p>10</text:p>
          </table:table-cell>
          <table:table-cell office:value-type="float" office:value="2400.0">
            <text:p>2400.0</text:p>
          </table:table-cell>
          <table:table-cell office:value-type="float" office:value="24000.0">
            <text:p>240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52</text:p>
          </table:table-cell>
          <table:table-cell office:value-type="string">
            <text:p>2025-03-22</text:p>
          </table:table-cell>
          <table:table-cell office:value-type="string">
            <text:p>Northwind Logistics</text:p>
          </table:table-cell>
          <table:table-cell office:value-type="string">
            <text:p>Quebec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9">
            <text:p>9</text:p>
          </table:table-cell>
          <table:table-cell office:value-type="float" office:value="1800.0">
            <text:p>1800.0</text:p>
          </table:table-cell>
          <table:table-cell office:value-type="float" office:value="16200.0">
            <text:p>16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53</text:p>
          </table:table-cell>
          <table:table-cell office:value-type="string">
            <text:p>2025-01-13</text:p>
          </table:table-cell>
          <table:table-cell office:value-type="string">
            <text:p>Lakeshore Medical Supply</text:p>
          </table:table-cell>
          <table:table-cell office:value-type="string">
            <text:p>Ontario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5">
            <text:p>5</text:p>
          </table:table-cell>
          <table:table-cell office:value-type="float" office:value="185.5">
            <text:p>185.5</text:p>
          </table:table-cell>
          <table:table-cell office:value-type="float" office:value="927.5">
            <text:p>927.5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54</text:p>
          </table:table-cell>
          <table:table-cell office:value-type="string">
            <text:p>2025-11-06</text:p>
          </table:table-cell>
          <table:table-cell office:value-type="string">
            <text:p>Silverline Freight</text:p>
          </table:table-cell>
          <table:table-cell office:value-type="string">
            <text:p>Quebec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12">
            <text:p>12</text:p>
          </table:table-cell>
          <table:table-cell office:value-type="float" office:value="450.0">
            <text:p>450.0</text:p>
          </table:table-cell>
          <table:table-cell office:value-type="float" office:value="5400.0">
            <text:p>5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55</text:p>
          </table:table-cell>
          <table:table-cell office:value-type="string">
            <text:p>2025-04-21</text:p>
          </table:table-cell>
          <table:table-cell office:value-type="string">
            <text:p>Lakeshore Medical Supply</text:p>
          </table:table-cell>
          <table:table-cell office:value-type="string">
            <text:p>Albert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2">
            <text:p>2</text:p>
          </table:table-cell>
          <table:table-cell office:value-type="float" office:value="275.0">
            <text:p>275.0</text:p>
          </table:table-cell>
          <table:table-cell office:value-type="float" office:value="550.0">
            <text:p>55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456</text:p>
          </table:table-cell>
          <table:table-cell office:value-type="string">
            <text:p>2025-04-23</text:p>
          </table:table-cell>
          <table:table-cell office:value-type="string">
            <text:p>Granite Peak Tools</text:p>
          </table:table-cell>
          <table:table-cell office:value-type="string">
            <text:p>Texas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6">
            <text:p>6</text:p>
          </table:table-cell>
          <table:table-cell office:value-type="float" office:value="275.0">
            <text:p>275.0</text:p>
          </table:table-cell>
          <table:table-cell office:value-type="float" office:value="1650.0">
            <text:p>16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57</text:p>
          </table:table-cell>
          <table:table-cell office:value-type="string">
            <text:p>2025-01-25</text:p>
          </table:table-cell>
          <table:table-cell office:value-type="string">
            <text:p>Summit Auto Parts</text:p>
          </table:table-cell>
          <table:table-cell office:value-type="string">
            <text:p>Illinois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5">
            <text:p>5</text:p>
          </table:table-cell>
          <table:table-cell office:value-type="float" office:value="320.0">
            <text:p>320.0</text:p>
          </table:table-cell>
          <table:table-cell office:value-type="float" office:value="1600.0">
            <text:p>16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458</text:p>
          </table:table-cell>
          <table:table-cell office:value-type="string">
            <text:p>2025-12-12</text:p>
          </table:table-cell>
          <table:table-cell office:value-type="string">
            <text:p>Granite Peak Tools</text:p>
          </table:table-cell>
          <table:table-cell office:value-type="string">
            <text:p>Manitob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9">
            <text:p>9</text:p>
          </table:table-cell>
          <table:table-cell office:value-type="float" office:value="275.0">
            <text:p>275.0</text:p>
          </table:table-cell>
          <table:table-cell office:value-type="float" office:value="2475.0">
            <text:p>2475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59</text:p>
          </table:table-cell>
          <table:table-cell office:value-type="string">
            <text:p>2025-04-13</text:p>
          </table:table-cell>
          <table:table-cell office:value-type="string">
            <text:p>Harbourfront Textiles</text:p>
          </table:table-cell>
          <table:table-cell office:value-type="string">
            <text:p>Alberta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3">
            <text:p>3</text:p>
          </table:table-cell>
          <table:table-cell office:value-type="float" office:value="99.0">
            <text:p>99.0</text:p>
          </table:table-cell>
          <table:table-cell office:value-type="float" office:value="297.0">
            <text:p>297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60</text:p>
          </table:table-cell>
          <table:table-cell office:value-type="string">
            <text:p>2025-04-24</text:p>
          </table:table-cell>
          <table:table-cell office:value-type="string">
            <text:p>Granite Peak Tools</text:p>
          </table:table-cell>
          <table:table-cell office:value-type="string">
            <text:p>British Columbi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8">
            <text:p>8</text:p>
          </table:table-cell>
          <table:table-cell office:value-type="float" office:value="2400.0">
            <text:p>2400.0</text:p>
          </table:table-cell>
          <table:table-cell office:value-type="float" office:value="19200.0">
            <text:p>19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61</text:p>
          </table:table-cell>
          <table:table-cell office:value-type="string">
            <text:p>2025-09-25</text:p>
          </table:table-cell>
          <table:table-cell office:value-type="string">
            <text:p>Summit Auto Parts</text:p>
          </table:table-cell>
          <table:table-cell office:value-type="string">
            <text:p>New York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10">
            <text:p>10</text:p>
          </table:table-cell>
          <table:table-cell office:value-type="float" office:value="185.5">
            <text:p>185.5</text:p>
          </table:table-cell>
          <table:table-cell office:value-type="float" office:value="1855.0">
            <text:p>1855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462</text:p>
          </table:table-cell>
          <table:table-cell office:value-type="string">
            <text:p>2025-06-09</text:p>
          </table:table-cell>
          <table:table-cell office:value-type="string">
            <text:p>Cedar &amp; Co. Furniture</text:p>
          </table:table-cell>
          <table:table-cell office:value-type="string">
            <text:p>Quebec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3">
            <text:p>3</text:p>
          </table:table-cell>
          <table:table-cell office:value-type="float" office:value="1200.0">
            <text:p>1200.0</text:p>
          </table:table-cell>
          <table:table-cell office:value-type="float" office:value="3600.0">
            <text:p>3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63</text:p>
          </table:table-cell>
          <table:table-cell office:value-type="string">
            <text:p>2025-04-15</text:p>
          </table:table-cell>
          <table:table-cell office:value-type="string">
            <text:p>Kingston Print Works</text:p>
          </table:table-cell>
          <table:table-cell office:value-type="string">
            <text:p>Ontario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12">
            <text:p>12</text:p>
          </table:table-cell>
          <table:table-cell office:value-type="float" office:value="275.0">
            <text:p>275.0</text:p>
          </table:table-cell>
          <table:table-cell office:value-type="float" office:value="3300.0">
            <text:p>33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64</text:p>
          </table:table-cell>
          <table:table-cell office:value-type="string">
            <text:p>2025-12-17</text:p>
          </table:table-cell>
          <table:table-cell office:value-type="string">
            <text:p>Silverline Freight</text:p>
          </table:table-cell>
          <table:table-cell office:value-type="string">
            <text:p>Albert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2">
            <text:p>2</text:p>
          </table:table-cell>
          <table:table-cell office:value-type="float" office:value="1800.0">
            <text:p>1800.0</text:p>
          </table:table-cell>
          <table:table-cell office:value-type="float" office:value="3600.0">
            <text:p>36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465</text:p>
          </table:table-cell>
          <table:table-cell office:value-type="string">
            <text:p>2025-08-01</text:p>
          </table:table-cell>
          <table:table-cell office:value-type="string">
            <text:p>Silverline Freight</text:p>
          </table:table-cell>
          <table:table-cell office:value-type="string">
            <text:p>British Columbi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">
            <text:p>1</text:p>
          </table:table-cell>
          <table:table-cell office:value-type="float" office:value="320.0">
            <text:p>320.0</text:p>
          </table:table-cell>
          <table:table-cell office:value-type="float" office:value="320.0">
            <text:p>32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66</text:p>
          </table:table-cell>
          <table:table-cell office:value-type="string">
            <text:p>2025-02-07</text:p>
          </table:table-cell>
          <table:table-cell office:value-type="string">
            <text:p>Lakeshore Medical Supply</text:p>
          </table:table-cell>
          <table:table-cell office:value-type="string">
            <text:p>British Columbi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2">
            <text:p>2</text:p>
          </table:table-cell>
          <table:table-cell office:value-type="float" office:value="275.0">
            <text:p>275.0</text:p>
          </table:table-cell>
          <table:table-cell office:value-type="float" office:value="550.0">
            <text:p>55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467</text:p>
          </table:table-cell>
          <table:table-cell office:value-type="string">
            <text:p>2025-04-16</text:p>
          </table:table-cell>
          <table:table-cell office:value-type="string">
            <text:p>Lakeshore Medical Supply</text:p>
          </table:table-cell>
          <table:table-cell office:value-type="string">
            <text:p>New York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6">
            <text:p>6</text:p>
          </table:table-cell>
          <table:table-cell office:value-type="float" office:value="320.0">
            <text:p>320.0</text:p>
          </table:table-cell>
          <table:table-cell office:value-type="float" office:value="1920.0">
            <text:p>192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468</text:p>
          </table:table-cell>
          <table:table-cell office:value-type="string">
            <text:p>2025-01-08</text:p>
          </table:table-cell>
          <table:table-cell office:value-type="string">
            <text:p>Northwind Logistics</text:p>
          </table:table-cell>
          <table:table-cell office:value-type="string">
            <text:p>Manitob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8">
            <text:p>8</text:p>
          </table:table-cell>
          <table:table-cell office:value-type="float" office:value="1800.0">
            <text:p>1800.0</text:p>
          </table:table-cell>
          <table:table-cell office:value-type="float" office:value="14400.0">
            <text:p>14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69</text:p>
          </table:table-cell>
          <table:table-cell office:value-type="string">
            <text:p>2025-08-06</text:p>
          </table:table-cell>
          <table:table-cell office:value-type="string">
            <text:p>Harbourfront Textiles</text:p>
          </table:table-cell>
          <table:table-cell office:value-type="string">
            <text:p>British Columbia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2">
            <text:p>2</text:p>
          </table:table-cell>
          <table:table-cell office:value-type="float" office:value="99.0">
            <text:p>99.0</text:p>
          </table:table-cell>
          <table:table-cell office:value-type="float" office:value="198.0">
            <text:p>198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70</text:p>
          </table:table-cell>
          <table:table-cell office:value-type="string">
            <text:p>2025-09-10</text:p>
          </table:table-cell>
          <table:table-cell office:value-type="string">
            <text:p>Cedar &amp; Co. Furniture</text:p>
          </table:table-cell>
          <table:table-cell office:value-type="string">
            <text:p>Illinois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3">
            <text:p>3</text:p>
          </table:table-cell>
          <table:table-cell office:value-type="float" office:value="320.0">
            <text:p>320.0</text:p>
          </table:table-cell>
          <table:table-cell office:value-type="float" office:value="960.0">
            <text:p>96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71</text:p>
          </table:table-cell>
          <table:table-cell office:value-type="string">
            <text:p>2025-03-14</text:p>
          </table:table-cell>
          <table:table-cell office:value-type="string">
            <text:p>Birchwood Interiors</text:p>
          </table:table-cell>
          <table:table-cell office:value-type="string">
            <text:p>Illinois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3">
            <text:p>3</text:p>
          </table:table-cell>
          <table:table-cell office:value-type="float" office:value="450.0">
            <text:p>450.0</text:p>
          </table:table-cell>
          <table:table-cell office:value-type="float" office:value="1350.0">
            <text:p>13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72</text:p>
          </table:table-cell>
          <table:table-cell office:value-type="string">
            <text:p>2025-03-11</text:p>
          </table:table-cell>
          <table:table-cell office:value-type="string">
            <text:p>Birchwood Interiors</text:p>
          </table:table-cell>
          <table:table-cell office:value-type="string">
            <text:p>Albert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4">
            <text:p>4</text:p>
          </table:table-cell>
          <table:table-cell office:value-type="float" office:value="320.0">
            <text:p>320.0</text:p>
          </table:table-cell>
          <table:table-cell office:value-type="float" office:value="1280.0">
            <text:p>128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473</text:p>
          </table:table-cell>
          <table:table-cell office:value-type="string">
            <text:p>2025-03-03</text:p>
          </table:table-cell>
          <table:table-cell office:value-type="string">
            <text:p>Blue Heron Foods</text:p>
          </table:table-cell>
          <table:table-cell office:value-type="string">
            <text:p>British Columbi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6">
            <text:p>6</text:p>
          </table:table-cell>
          <table:table-cell office:value-type="float" office:value="275.0">
            <text:p>275.0</text:p>
          </table:table-cell>
          <table:table-cell office:value-type="float" office:value="1650.0">
            <text:p>16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74</text:p>
          </table:table-cell>
          <table:table-cell office:value-type="string">
            <text:p>2025-06-27</text:p>
          </table:table-cell>
          <table:table-cell office:value-type="string">
            <text:p>Kingston Print Works</text:p>
          </table:table-cell>
          <table:table-cell office:value-type="string">
            <text:p>Ontario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12">
            <text:p>12</text:p>
          </table:table-cell>
          <table:table-cell office:value-type="float" office:value="450.0">
            <text:p>450.0</text:p>
          </table:table-cell>
          <table:table-cell office:value-type="float" office:value="5400.0">
            <text:p>5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75</text:p>
          </table:table-cell>
          <table:table-cell office:value-type="string">
            <text:p>2025-04-04</text:p>
          </table:table-cell>
          <table:table-cell office:value-type="string">
            <text:p>Summit Auto Parts</text:p>
          </table:table-cell>
          <table:table-cell office:value-type="string">
            <text:p>Quebec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6">
            <text:p>6</text:p>
          </table:table-cell>
          <table:table-cell office:value-type="float" office:value="185.5">
            <text:p>185.5</text:p>
          </table:table-cell>
          <table:table-cell office:value-type="float" office:value="1113.0">
            <text:p>1113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76</text:p>
          </table:table-cell>
          <table:table-cell office:value-type="string">
            <text:p>2025-05-15</text:p>
          </table:table-cell>
          <table:table-cell office:value-type="string">
            <text:p>Maple Ridge Distribution</text:p>
          </table:table-cell>
          <table:table-cell office:value-type="string">
            <text:p>Quebec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9">
            <text:p>9</text:p>
          </table:table-cell>
          <table:table-cell office:value-type="float" office:value="2400.0">
            <text:p>2400.0</text:p>
          </table:table-cell>
          <table:table-cell office:value-type="float" office:value="21600.0">
            <text:p>21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77</text:p>
          </table:table-cell>
          <table:table-cell office:value-type="string">
            <text:p>2025-06-08</text:p>
          </table:table-cell>
          <table:table-cell office:value-type="string">
            <text:p>Kingston Print Works</text:p>
          </table:table-cell>
          <table:table-cell office:value-type="string">
            <text:p>British Columbi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2">
            <text:p>2</text:p>
          </table:table-cell>
          <table:table-cell office:value-type="float" office:value="1200.0">
            <text:p>1200.0</text:p>
          </table:table-cell>
          <table:table-cell office:value-type="float" office:value="2400.0">
            <text:p>2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78</text:p>
          </table:table-cell>
          <table:table-cell office:value-type="string">
            <text:p>2025-10-19</text:p>
          </table:table-cell>
          <table:table-cell office:value-type="string">
            <text:p>Maple Ridge Distribution</text:p>
          </table:table-cell>
          <table:table-cell office:value-type="string">
            <text:p>New York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11">
            <text:p>11</text:p>
          </table:table-cell>
          <table:table-cell office:value-type="float" office:value="275.0">
            <text:p>275.0</text:p>
          </table:table-cell>
          <table:table-cell office:value-type="float" office:value="3025.0">
            <text:p>3025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479</text:p>
          </table:table-cell>
          <table:table-cell office:value-type="string">
            <text:p>2025-11-05</text:p>
          </table:table-cell>
          <table:table-cell office:value-type="string">
            <text:p>Prairie Wind Farms</text:p>
          </table:table-cell>
          <table:table-cell office:value-type="string">
            <text:p>Manitob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6">
            <text:p>6</text:p>
          </table:table-cell>
          <table:table-cell office:value-type="float" office:value="2400.0">
            <text:p>2400.0</text:p>
          </table:table-cell>
          <table:table-cell office:value-type="float" office:value="14400.0">
            <text:p>14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80</text:p>
          </table:table-cell>
          <table:table-cell office:value-type="string">
            <text:p>2025-08-29</text:p>
          </table:table-cell>
          <table:table-cell office:value-type="string">
            <text:p>Kingston Print Works</text:p>
          </table:table-cell>
          <table:table-cell office:value-type="string">
            <text:p>Ontario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3">
            <text:p>3</text:p>
          </table:table-cell>
          <table:table-cell office:value-type="float" office:value="320.0">
            <text:p>320.0</text:p>
          </table:table-cell>
          <table:table-cell office:value-type="float" office:value="960.0">
            <text:p>96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481</text:p>
          </table:table-cell>
          <table:table-cell office:value-type="string">
            <text:p>2025-01-27</text:p>
          </table:table-cell>
          <table:table-cell office:value-type="string">
            <text:p>Blue Heron Foods</text:p>
          </table:table-cell>
          <table:table-cell office:value-type="string">
            <text:p>British Columbia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9">
            <text:p>9</text:p>
          </table:table-cell>
          <table:table-cell office:value-type="float" office:value="99.0">
            <text:p>99.0</text:p>
          </table:table-cell>
          <table:table-cell office:value-type="float" office:value="891.0">
            <text:p>891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82</text:p>
          </table:table-cell>
          <table:table-cell office:value-type="string">
            <text:p>2025-04-19</text:p>
          </table:table-cell>
          <table:table-cell office:value-type="string">
            <text:p>Northwind Logistics</text:p>
          </table:table-cell>
          <table:table-cell office:value-type="string">
            <text:p>Ontario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7">
            <text:p>7</text:p>
          </table:table-cell>
          <table:table-cell office:value-type="float" office:value="450.0">
            <text:p>450.0</text:p>
          </table:table-cell>
          <table:table-cell office:value-type="float" office:value="3150.0">
            <text:p>31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83</text:p>
          </table:table-cell>
          <table:table-cell office:value-type="string">
            <text:p>2025-11-10</text:p>
          </table:table-cell>
          <table:table-cell office:value-type="string">
            <text:p>Kingston Print Works</text:p>
          </table:table-cell>
          <table:table-cell office:value-type="string">
            <text:p>Quebec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8">
            <text:p>8</text:p>
          </table:table-cell>
          <table:table-cell office:value-type="float" office:value="99.0">
            <text:p>99.0</text:p>
          </table:table-cell>
          <table:table-cell office:value-type="float" office:value="792.0">
            <text:p>792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484</text:p>
          </table:table-cell>
          <table:table-cell office:value-type="string">
            <text:p>2025-06-25</text:p>
          </table:table-cell>
          <table:table-cell office:value-type="string">
            <text:p>Northwind Logistics</text:p>
          </table:table-cell>
          <table:table-cell office:value-type="string">
            <text:p>British Columbi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3">
            <text:p>3</text:p>
          </table:table-cell>
          <table:table-cell office:value-type="float" office:value="1200.0">
            <text:p>1200.0</text:p>
          </table:table-cell>
          <table:table-cell office:value-type="float" office:value="3600.0">
            <text:p>3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85</text:p>
          </table:table-cell>
          <table:table-cell office:value-type="string">
            <text:p>2025-05-14</text:p>
          </table:table-cell>
          <table:table-cell office:value-type="string">
            <text:p>Summit Auto Parts</text:p>
          </table:table-cell>
          <table:table-cell office:value-type="string">
            <text:p>Illinois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6">
            <text:p>6</text:p>
          </table:table-cell>
          <table:table-cell office:value-type="float" office:value="1200.0">
            <text:p>1200.0</text:p>
          </table:table-cell>
          <table:table-cell office:value-type="float" office:value="7200.0">
            <text:p>72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486</text:p>
          </table:table-cell>
          <table:table-cell office:value-type="string">
            <text:p>2025-06-12</text:p>
          </table:table-cell>
          <table:table-cell office:value-type="string">
            <text:p>Harbourfront Textiles</text:p>
          </table:table-cell>
          <table:table-cell office:value-type="string">
            <text:p>Illinois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10">
            <text:p>10</text:p>
          </table:table-cell>
          <table:table-cell office:value-type="float" office:value="185.5">
            <text:p>185.5</text:p>
          </table:table-cell>
          <table:table-cell office:value-type="float" office:value="1855.0">
            <text:p>1855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87</text:p>
          </table:table-cell>
          <table:table-cell office:value-type="string">
            <text:p>2025-10-04</text:p>
          </table:table-cell>
          <table:table-cell office:value-type="string">
            <text:p>Summit Auto Parts</text:p>
          </table:table-cell>
          <table:table-cell office:value-type="string">
            <text:p>Manitoba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7">
            <text:p>7</text:p>
          </table:table-cell>
          <table:table-cell office:value-type="float" office:value="99.0">
            <text:p>99.0</text:p>
          </table:table-cell>
          <table:table-cell office:value-type="float" office:value="693.0">
            <text:p>693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88</text:p>
          </table:table-cell>
          <table:table-cell office:value-type="string">
            <text:p>2025-04-30</text:p>
          </table:table-cell>
          <table:table-cell office:value-type="string">
            <text:p>Kingston Print Works</text:p>
          </table:table-cell>
          <table:table-cell office:value-type="string">
            <text:p>British Columbi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8">
            <text:p>8</text:p>
          </table:table-cell>
          <table:table-cell office:value-type="float" office:value="275.0">
            <text:p>275.0</text:p>
          </table:table-cell>
          <table:table-cell office:value-type="float" office:value="2200.0">
            <text:p>22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489</text:p>
          </table:table-cell>
          <table:table-cell office:value-type="string">
            <text:p>2025-06-10</text:p>
          </table:table-cell>
          <table:table-cell office:value-type="string">
            <text:p>Cedar &amp; Co. Furniture</text:p>
          </table:table-cell>
          <table:table-cell office:value-type="string">
            <text:p>Texas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3">
            <text:p>3</text:p>
          </table:table-cell>
          <table:table-cell office:value-type="float" office:value="185.5">
            <text:p>185.5</text:p>
          </table:table-cell>
          <table:table-cell office:value-type="float" office:value="556.5">
            <text:p>556.5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90</text:p>
          </table:table-cell>
          <table:table-cell office:value-type="string">
            <text:p>2025-11-24</text:p>
          </table:table-cell>
          <table:table-cell office:value-type="string">
            <text:p>Maple Ridge Distribution</text:p>
          </table:table-cell>
          <table:table-cell office:value-type="string">
            <text:p>Ontario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275.0">
            <text:p>275.0</text:p>
          </table:table-cell>
          <table:table-cell office:value-type="float" office:value="1375.0">
            <text:p>1375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91</text:p>
          </table:table-cell>
          <table:table-cell office:value-type="string">
            <text:p>2025-02-27</text:p>
          </table:table-cell>
          <table:table-cell office:value-type="string">
            <text:p>Prairie Wind Farms</text:p>
          </table:table-cell>
          <table:table-cell office:value-type="string">
            <text:p>Texas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9">
            <text:p>9</text:p>
          </table:table-cell>
          <table:table-cell office:value-type="float" office:value="2400.0">
            <text:p>2400.0</text:p>
          </table:table-cell>
          <table:table-cell office:value-type="float" office:value="21600.0">
            <text:p>21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92</text:p>
          </table:table-cell>
          <table:table-cell office:value-type="string">
            <text:p>2025-05-18</text:p>
          </table:table-cell>
          <table:table-cell office:value-type="string">
            <text:p>Prairie Wind Farms</text:p>
          </table:table-cell>
          <table:table-cell office:value-type="string">
            <text:p>Manitob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7">
            <text:p>7</text:p>
          </table:table-cell>
          <table:table-cell office:value-type="float" office:value="2400.0">
            <text:p>2400.0</text:p>
          </table:table-cell>
          <table:table-cell office:value-type="float" office:value="16800.0">
            <text:p>16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93</text:p>
          </table:table-cell>
          <table:table-cell office:value-type="string">
            <text:p>2025-09-12</text:p>
          </table:table-cell>
          <table:table-cell office:value-type="string">
            <text:p>Kingston Print Works</text:p>
          </table:table-cell>
          <table:table-cell office:value-type="string">
            <text:p>Manitob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6">
            <text:p>6</text:p>
          </table:table-cell>
          <table:table-cell office:value-type="float" office:value="1800.0">
            <text:p>1800.0</text:p>
          </table:table-cell>
          <table:table-cell office:value-type="float" office:value="10800.0">
            <text:p>10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94</text:p>
          </table:table-cell>
          <table:table-cell office:value-type="string">
            <text:p>2025-05-24</text:p>
          </table:table-cell>
          <table:table-cell office:value-type="string">
            <text:p>Silverline Freight</text:p>
          </table:table-cell>
          <table:table-cell office:value-type="string">
            <text:p>Manitob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1">
            <text:p>1</text:p>
          </table:table-cell>
          <table:table-cell office:value-type="float" office:value="450.0">
            <text:p>450.0</text:p>
          </table:table-cell>
          <table:table-cell office:value-type="float" office:value="450.0">
            <text:p>4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95</text:p>
          </table:table-cell>
          <table:table-cell office:value-type="string">
            <text:p>2025-01-26</text:p>
          </table:table-cell>
          <table:table-cell office:value-type="string">
            <text:p>Cedar &amp; Co. Furniture</text:p>
          </table:table-cell>
          <table:table-cell office:value-type="string">
            <text:p>Texas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1800.0">
            <text:p>1800.0</text:p>
          </table:table-cell>
          <table:table-cell office:value-type="float" office:value="9000.0">
            <text:p>90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96</text:p>
          </table:table-cell>
          <table:table-cell office:value-type="string">
            <text:p>2025-11-21</text:p>
          </table:table-cell>
          <table:table-cell office:value-type="string">
            <text:p>Silverline Freight</text:p>
          </table:table-cell>
          <table:table-cell office:value-type="string">
            <text:p>Quebec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4">
            <text:p>4</text:p>
          </table:table-cell>
          <table:table-cell office:value-type="float" office:value="185.5">
            <text:p>185.5</text:p>
          </table:table-cell>
          <table:table-cell office:value-type="float" office:value="742.0">
            <text:p>742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497</text:p>
          </table:table-cell>
          <table:table-cell office:value-type="string">
            <text:p>2025-01-30</text:p>
          </table:table-cell>
          <table:table-cell office:value-type="string">
            <text:p>Maple Ridge Distribution</text:p>
          </table:table-cell>
          <table:table-cell office:value-type="string">
            <text:p>Manitob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9">
            <text:p>9</text:p>
          </table:table-cell>
          <table:table-cell office:value-type="float" office:value="275.0">
            <text:p>275.0</text:p>
          </table:table-cell>
          <table:table-cell office:value-type="float" office:value="2475.0">
            <text:p>2475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498</text:p>
          </table:table-cell>
          <table:table-cell office:value-type="string">
            <text:p>2025-06-11</text:p>
          </table:table-cell>
          <table:table-cell office:value-type="string">
            <text:p>Kingston Print Works</text:p>
          </table:table-cell>
          <table:table-cell office:value-type="string">
            <text:p>Illinois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450.0">
            <text:p>450.0</text:p>
          </table:table-cell>
          <table:table-cell office:value-type="float" office:value="2250.0">
            <text:p>22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499</text:p>
          </table:table-cell>
          <table:table-cell office:value-type="string">
            <text:p>2025-08-17</text:p>
          </table:table-cell>
          <table:table-cell office:value-type="string">
            <text:p>Blue Heron Foods</text:p>
          </table:table-cell>
          <table:table-cell office:value-type="string">
            <text:p>British Columbi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2">
            <text:p>12</text:p>
          </table:table-cell>
          <table:table-cell office:value-type="float" office:value="320.0">
            <text:p>320.0</text:p>
          </table:table-cell>
          <table:table-cell office:value-type="float" office:value="3840.0">
            <text:p>384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500</text:p>
          </table:table-cell>
          <table:table-cell office:value-type="string">
            <text:p>2025-04-01</text:p>
          </table:table-cell>
          <table:table-cell office:value-type="string">
            <text:p>Maple Ridge Distribution</text:p>
          </table:table-cell>
          <table:table-cell office:value-type="string">
            <text:p>Manitoba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5">
            <text:p>5</text:p>
          </table:table-cell>
          <table:table-cell office:value-type="float" office:value="185.5">
            <text:p>185.5</text:p>
          </table:table-cell>
          <table:table-cell office:value-type="float" office:value="927.5">
            <text:p>927.5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501</text:p>
          </table:table-cell>
          <table:table-cell office:value-type="string">
            <text:p>2025-01-12</text:p>
          </table:table-cell>
          <table:table-cell office:value-type="string">
            <text:p>Silverline Freight</text:p>
          </table:table-cell>
          <table:table-cell office:value-type="string">
            <text:p>Illinois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">
            <text:p>1</text:p>
          </table:table-cell>
          <table:table-cell office:value-type="float" office:value="320.0">
            <text:p>320.0</text:p>
          </table:table-cell>
          <table:table-cell office:value-type="float" office:value="320.0">
            <text:p>32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502</text:p>
          </table:table-cell>
          <table:table-cell office:value-type="string">
            <text:p>2025-02-03</text:p>
          </table:table-cell>
          <table:table-cell office:value-type="string">
            <text:p>Kingston Print Works</text:p>
          </table:table-cell>
          <table:table-cell office:value-type="string">
            <text:p>British Columbia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11">
            <text:p>11</text:p>
          </table:table-cell>
          <table:table-cell office:value-type="float" office:value="99.0">
            <text:p>99.0</text:p>
          </table:table-cell>
          <table:table-cell office:value-type="float" office:value="1089.0">
            <text:p>1089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503</text:p>
          </table:table-cell>
          <table:table-cell office:value-type="string">
            <text:p>2025-07-19</text:p>
          </table:table-cell>
          <table:table-cell office:value-type="string">
            <text:p>Blue Heron Foods</text:p>
          </table:table-cell>
          <table:table-cell office:value-type="string">
            <text:p>New York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5">
            <text:p>5</text:p>
          </table:table-cell>
          <table:table-cell office:value-type="float" office:value="185.5">
            <text:p>185.5</text:p>
          </table:table-cell>
          <table:table-cell office:value-type="float" office:value="927.5">
            <text:p>927.5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504</text:p>
          </table:table-cell>
          <table:table-cell office:value-type="string">
            <text:p>2025-11-15</text:p>
          </table:table-cell>
          <table:table-cell office:value-type="string">
            <text:p>Kingston Print Works</text:p>
          </table:table-cell>
          <table:table-cell office:value-type="string">
            <text:p>British Columbia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12">
            <text:p>12</text:p>
          </table:table-cell>
          <table:table-cell office:value-type="float" office:value="185.5">
            <text:p>185.5</text:p>
          </table:table-cell>
          <table:table-cell office:value-type="float" office:value="2226.0">
            <text:p>2226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505</text:p>
          </table:table-cell>
          <table:table-cell office:value-type="string">
            <text:p>2025-07-21</text:p>
          </table:table-cell>
          <table:table-cell office:value-type="string">
            <text:p>Northwind Logistics</text:p>
          </table:table-cell>
          <table:table-cell office:value-type="string">
            <text:p>New York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7">
            <text:p>7</text:p>
          </table:table-cell>
          <table:table-cell office:value-type="float" office:value="99.0">
            <text:p>99.0</text:p>
          </table:table-cell>
          <table:table-cell office:value-type="float" office:value="693.0">
            <text:p>693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506</text:p>
          </table:table-cell>
          <table:table-cell office:value-type="string">
            <text:p>2025-07-16</text:p>
          </table:table-cell>
          <table:table-cell office:value-type="string">
            <text:p>Birchwood Interiors</text:p>
          </table:table-cell>
          <table:table-cell office:value-type="string">
            <text:p>Illinois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4">
            <text:p>4</text:p>
          </table:table-cell>
          <table:table-cell office:value-type="float" office:value="2400.0">
            <text:p>2400.0</text:p>
          </table:table-cell>
          <table:table-cell office:value-type="float" office:value="9600.0">
            <text:p>9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507</text:p>
          </table:table-cell>
          <table:table-cell office:value-type="string">
            <text:p>2025-09-13</text:p>
          </table:table-cell>
          <table:table-cell office:value-type="string">
            <text:p>Cedar &amp; Co. Furniture</text:p>
          </table:table-cell>
          <table:table-cell office:value-type="string">
            <text:p>Albert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3">
            <text:p>3</text:p>
          </table:table-cell>
          <table:table-cell office:value-type="float" office:value="1200.0">
            <text:p>1200.0</text:p>
          </table:table-cell>
          <table:table-cell office:value-type="float" office:value="3600.0">
            <text:p>36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508</text:p>
          </table:table-cell>
          <table:table-cell office:value-type="string">
            <text:p>2025-03-20</text:p>
          </table:table-cell>
          <table:table-cell office:value-type="string">
            <text:p>Silverline Freight</text:p>
          </table:table-cell>
          <table:table-cell office:value-type="string">
            <text:p>Texas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12">
            <text:p>12</text:p>
          </table:table-cell>
          <table:table-cell office:value-type="float" office:value="1800.0">
            <text:p>1800.0</text:p>
          </table:table-cell>
          <table:table-cell office:value-type="float" office:value="21600.0">
            <text:p>21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509</text:p>
          </table:table-cell>
          <table:table-cell office:value-type="string">
            <text:p>2025-12-20</text:p>
          </table:table-cell>
          <table:table-cell office:value-type="string">
            <text:p>Harbourfront Textiles</text:p>
          </table:table-cell>
          <table:table-cell office:value-type="string">
            <text:p>Ontario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2400.0">
            <text:p>2400.0</text:p>
          </table:table-cell>
          <table:table-cell office:value-type="float" office:value="12000.0">
            <text:p>120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510</text:p>
          </table:table-cell>
          <table:table-cell office:value-type="string">
            <text:p>2025-06-18</text:p>
          </table:table-cell>
          <table:table-cell office:value-type="string">
            <text:p>Northwind Logistics</text:p>
          </table:table-cell>
          <table:table-cell office:value-type="string">
            <text:p>Ontario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6">
            <text:p>6</text:p>
          </table:table-cell>
          <table:table-cell office:value-type="float" office:value="1800.0">
            <text:p>1800.0</text:p>
          </table:table-cell>
          <table:table-cell office:value-type="float" office:value="10800.0">
            <text:p>10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511</text:p>
          </table:table-cell>
          <table:table-cell office:value-type="string">
            <text:p>2025-01-30</text:p>
          </table:table-cell>
          <table:table-cell office:value-type="string">
            <text:p>Granite Peak Tools</text:p>
          </table:table-cell>
          <table:table-cell office:value-type="string">
            <text:p>Quebec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8">
            <text:p>8</text:p>
          </table:table-cell>
          <table:table-cell office:value-type="float" office:value="185.5">
            <text:p>185.5</text:p>
          </table:table-cell>
          <table:table-cell office:value-type="float" office:value="1484.0">
            <text:p>1484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512</text:p>
          </table:table-cell>
          <table:table-cell office:value-type="string">
            <text:p>2025-09-07</text:p>
          </table:table-cell>
          <table:table-cell office:value-type="string">
            <text:p>Maple Ridge Distribution</text:p>
          </table:table-cell>
          <table:table-cell office:value-type="string">
            <text:p>Ontario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9">
            <text:p>9</text:p>
          </table:table-cell>
          <table:table-cell office:value-type="float" office:value="320.0">
            <text:p>320.0</text:p>
          </table:table-cell>
          <table:table-cell office:value-type="float" office:value="2880.0">
            <text:p>288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513</text:p>
          </table:table-cell>
          <table:table-cell office:value-type="string">
            <text:p>2025-09-27</text:p>
          </table:table-cell>
          <table:table-cell office:value-type="string">
            <text:p>Cedar &amp; Co. Furniture</text:p>
          </table:table-cell>
          <table:table-cell office:value-type="string">
            <text:p>New York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8">
            <text:p>8</text:p>
          </table:table-cell>
          <table:table-cell office:value-type="float" office:value="1200.0">
            <text:p>1200.0</text:p>
          </table:table-cell>
          <table:table-cell office:value-type="float" office:value="9600.0">
            <text:p>9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514</text:p>
          </table:table-cell>
          <table:table-cell office:value-type="string">
            <text:p>2025-08-11</text:p>
          </table:table-cell>
          <table:table-cell office:value-type="string">
            <text:p>Granite Peak Tools</text:p>
          </table:table-cell>
          <table:table-cell office:value-type="string">
            <text:p>Texas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4">
            <text:p>4</text:p>
          </table:table-cell>
          <table:table-cell office:value-type="float" office:value="275.0">
            <text:p>275.0</text:p>
          </table:table-cell>
          <table:table-cell office:value-type="float" office:value="1100.0">
            <text:p>11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515</text:p>
          </table:table-cell>
          <table:table-cell office:value-type="string">
            <text:p>2025-07-01</text:p>
          </table:table-cell>
          <table:table-cell office:value-type="string">
            <text:p>Blue Heron Foods</text:p>
          </table:table-cell>
          <table:table-cell office:value-type="string">
            <text:p>Texas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1">
            <text:p>1</text:p>
          </table:table-cell>
          <table:table-cell office:value-type="float" office:value="275.0">
            <text:p>275.0</text:p>
          </table:table-cell>
          <table:table-cell office:value-type="float" office:value="275.0">
            <text:p>275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516</text:p>
          </table:table-cell>
          <table:table-cell office:value-type="string">
            <text:p>2025-08-31</text:p>
          </table:table-cell>
          <table:table-cell office:value-type="string">
            <text:p>Maple Ridge Distribution</text:p>
          </table:table-cell>
          <table:table-cell office:value-type="string">
            <text:p>Quebec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4">
            <text:p>4</text:p>
          </table:table-cell>
          <table:table-cell office:value-type="float" office:value="99.0">
            <text:p>99.0</text:p>
          </table:table-cell>
          <table:table-cell office:value-type="float" office:value="396.0">
            <text:p>396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517</text:p>
          </table:table-cell>
          <table:table-cell office:value-type="string">
            <text:p>2025-12-18</text:p>
          </table:table-cell>
          <table:table-cell office:value-type="string">
            <text:p>Lakeshore Medical Supply</text:p>
          </table:table-cell>
          <table:table-cell office:value-type="string">
            <text:p>New York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8">
            <text:p>8</text:p>
          </table:table-cell>
          <table:table-cell office:value-type="float" office:value="99.0">
            <text:p>99.0</text:p>
          </table:table-cell>
          <table:table-cell office:value-type="float" office:value="792.0">
            <text:p>792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518</text:p>
          </table:table-cell>
          <table:table-cell office:value-type="string">
            <text:p>2025-09-28</text:p>
          </table:table-cell>
          <table:table-cell office:value-type="string">
            <text:p>Maple Ridge Distribution</text:p>
          </table:table-cell>
          <table:table-cell office:value-type="string">
            <text:p>Alberta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1">
            <text:p>1</text:p>
          </table:table-cell>
          <table:table-cell office:value-type="float" office:value="99.0">
            <text:p>99.0</text:p>
          </table:table-cell>
          <table:table-cell office:value-type="float" office:value="99.0">
            <text:p>99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519</text:p>
          </table:table-cell>
          <table:table-cell office:value-type="string">
            <text:p>2025-03-18</text:p>
          </table:table-cell>
          <table:table-cell office:value-type="string">
            <text:p>Harbourfront Textiles</text:p>
          </table:table-cell>
          <table:table-cell office:value-type="string">
            <text:p>New York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10">
            <text:p>10</text:p>
          </table:table-cell>
          <table:table-cell office:value-type="float" office:value="1200.0">
            <text:p>1200.0</text:p>
          </table:table-cell>
          <table:table-cell office:value-type="float" office:value="12000.0">
            <text:p>120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520</text:p>
          </table:table-cell>
          <table:table-cell office:value-type="string">
            <text:p>2025-11-28</text:p>
          </table:table-cell>
          <table:table-cell office:value-type="string">
            <text:p>Northwind Logistics</text:p>
          </table:table-cell>
          <table:table-cell office:value-type="string">
            <text:p>Ontario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275.0">
            <text:p>275.0</text:p>
          </table:table-cell>
          <table:table-cell office:value-type="float" office:value="1375.0">
            <text:p>1375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521</text:p>
          </table:table-cell>
          <table:table-cell office:value-type="string">
            <text:p>2025-02-24</text:p>
          </table:table-cell>
          <table:table-cell office:value-type="string">
            <text:p>Prairie Wind Farms</text:p>
          </table:table-cell>
          <table:table-cell office:value-type="string">
            <text:p>Albert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7">
            <text:p>7</text:p>
          </table:table-cell>
          <table:table-cell office:value-type="float" office:value="1200.0">
            <text:p>1200.0</text:p>
          </table:table-cell>
          <table:table-cell office:value-type="float" office:value="8400.0">
            <text:p>8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522</text:p>
          </table:table-cell>
          <table:table-cell office:value-type="string">
            <text:p>2025-02-06</text:p>
          </table:table-cell>
          <table:table-cell office:value-type="string">
            <text:p>Northwind Logistics</text:p>
          </table:table-cell>
          <table:table-cell office:value-type="string">
            <text:p>New York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9">
            <text:p>9</text:p>
          </table:table-cell>
          <table:table-cell office:value-type="float" office:value="1200.0">
            <text:p>1200.0</text:p>
          </table:table-cell>
          <table:table-cell office:value-type="float" office:value="10800.0">
            <text:p>108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523</text:p>
          </table:table-cell>
          <table:table-cell office:value-type="string">
            <text:p>2025-08-06</text:p>
          </table:table-cell>
          <table:table-cell office:value-type="string">
            <text:p>Prairie Wind Farms</text:p>
          </table:table-cell>
          <table:table-cell office:value-type="string">
            <text:p>Albert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3">
            <text:p>3</text:p>
          </table:table-cell>
          <table:table-cell office:value-type="float" office:value="2400.0">
            <text:p>2400.0</text:p>
          </table:table-cell>
          <table:table-cell office:value-type="float" office:value="7200.0">
            <text:p>72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524</text:p>
          </table:table-cell>
          <table:table-cell office:value-type="string">
            <text:p>2025-11-12</text:p>
          </table:table-cell>
          <table:table-cell office:value-type="string">
            <text:p>Lakeshore Medical Supply</text:p>
          </table:table-cell>
          <table:table-cell office:value-type="string">
            <text:p>Ontario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1">
            <text:p>11</text:p>
          </table:table-cell>
          <table:table-cell office:value-type="float" office:value="320.0">
            <text:p>320.0</text:p>
          </table:table-cell>
          <table:table-cell office:value-type="float" office:value="3520.0">
            <text:p>352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525</text:p>
          </table:table-cell>
          <table:table-cell office:value-type="string">
            <text:p>2025-01-29</text:p>
          </table:table-cell>
          <table:table-cell office:value-type="string">
            <text:p>Summit Auto Parts</text:p>
          </table:table-cell>
          <table:table-cell office:value-type="string">
            <text:p>Manitob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4">
            <text:p>4</text:p>
          </table:table-cell>
          <table:table-cell office:value-type="float" office:value="450.0">
            <text:p>450.0</text:p>
          </table:table-cell>
          <table:table-cell office:value-type="float" office:value="1800.0">
            <text:p>18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526</text:p>
          </table:table-cell>
          <table:table-cell office:value-type="string">
            <text:p>2025-02-07</text:p>
          </table:table-cell>
          <table:table-cell office:value-type="string">
            <text:p>Birchwood Interiors</text:p>
          </table:table-cell>
          <table:table-cell office:value-type="string">
            <text:p>Texas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7">
            <text:p>7</text:p>
          </table:table-cell>
          <table:table-cell office:value-type="float" office:value="1200.0">
            <text:p>1200.0</text:p>
          </table:table-cell>
          <table:table-cell office:value-type="float" office:value="8400.0">
            <text:p>84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527</text:p>
          </table:table-cell>
          <table:table-cell office:value-type="string">
            <text:p>2025-05-06</text:p>
          </table:table-cell>
          <table:table-cell office:value-type="string">
            <text:p>Birchwood Interiors</text:p>
          </table:table-cell>
          <table:table-cell office:value-type="string">
            <text:p>Manitob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4">
            <text:p>4</text:p>
          </table:table-cell>
          <table:table-cell office:value-type="float" office:value="1800.0">
            <text:p>1800.0</text:p>
          </table:table-cell>
          <table:table-cell office:value-type="float" office:value="7200.0">
            <text:p>72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528</text:p>
          </table:table-cell>
          <table:table-cell office:value-type="string">
            <text:p>2025-03-03</text:p>
          </table:table-cell>
          <table:table-cell office:value-type="string">
            <text:p>Granite Peak Tools</text:p>
          </table:table-cell>
          <table:table-cell office:value-type="string">
            <text:p>New York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11">
            <text:p>11</text:p>
          </table:table-cell>
          <table:table-cell office:value-type="float" office:value="275.0">
            <text:p>275.0</text:p>
          </table:table-cell>
          <table:table-cell office:value-type="float" office:value="3025.0">
            <text:p>3025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529</text:p>
          </table:table-cell>
          <table:table-cell office:value-type="string">
            <text:p>2025-09-18</text:p>
          </table:table-cell>
          <table:table-cell office:value-type="string">
            <text:p>Summit Auto Parts</text:p>
          </table:table-cell>
          <table:table-cell office:value-type="string">
            <text:p>Texas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2">
            <text:p>12</text:p>
          </table:table-cell>
          <table:table-cell office:value-type="float" office:value="320.0">
            <text:p>320.0</text:p>
          </table:table-cell>
          <table:table-cell office:value-type="float" office:value="3840.0">
            <text:p>384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530</text:p>
          </table:table-cell>
          <table:table-cell office:value-type="string">
            <text:p>2025-01-18</text:p>
          </table:table-cell>
          <table:table-cell office:value-type="string">
            <text:p>Maple Ridge Distribution</text:p>
          </table:table-cell>
          <table:table-cell office:value-type="string">
            <text:p>New York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5">
            <text:p>5</text:p>
          </table:table-cell>
          <table:table-cell office:value-type="float" office:value="320.0">
            <text:p>320.0</text:p>
          </table:table-cell>
          <table:table-cell office:value-type="float" office:value="1600.0">
            <text:p>16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531</text:p>
          </table:table-cell>
          <table:table-cell office:value-type="string">
            <text:p>2025-12-06</text:p>
          </table:table-cell>
          <table:table-cell office:value-type="string">
            <text:p>Lakeshore Medical Supply</text:p>
          </table:table-cell>
          <table:table-cell office:value-type="string">
            <text:p>Albert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6">
            <text:p>6</text:p>
          </table:table-cell>
          <table:table-cell office:value-type="float" office:value="320.0">
            <text:p>320.0</text:p>
          </table:table-cell>
          <table:table-cell office:value-type="float" office:value="1920.0">
            <text:p>192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532</text:p>
          </table:table-cell>
          <table:table-cell office:value-type="string">
            <text:p>2025-04-19</text:p>
          </table:table-cell>
          <table:table-cell office:value-type="string">
            <text:p>Summit Auto Parts</text:p>
          </table:table-cell>
          <table:table-cell office:value-type="string">
            <text:p>Ontario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6">
            <text:p>6</text:p>
          </table:table-cell>
          <table:table-cell office:value-type="float" office:value="99.0">
            <text:p>99.0</text:p>
          </table:table-cell>
          <table:table-cell office:value-type="float" office:value="594.0">
            <text:p>594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533</text:p>
          </table:table-cell>
          <table:table-cell office:value-type="string">
            <text:p>2025-02-15</text:p>
          </table:table-cell>
          <table:table-cell office:value-type="string">
            <text:p>Prairie Wind Farms</text:p>
          </table:table-cell>
          <table:table-cell office:value-type="string">
            <text:p>Manitoba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10">
            <text:p>10</text:p>
          </table:table-cell>
          <table:table-cell office:value-type="float" office:value="185.5">
            <text:p>185.5</text:p>
          </table:table-cell>
          <table:table-cell office:value-type="float" office:value="1855.0">
            <text:p>1855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534</text:p>
          </table:table-cell>
          <table:table-cell office:value-type="string">
            <text:p>2025-07-12</text:p>
          </table:table-cell>
          <table:table-cell office:value-type="string">
            <text:p>Kingston Print Works</text:p>
          </table:table-cell>
          <table:table-cell office:value-type="string">
            <text:p>Texas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11">
            <text:p>11</text:p>
          </table:table-cell>
          <table:table-cell office:value-type="float" office:value="2400.0">
            <text:p>2400.0</text:p>
          </table:table-cell>
          <table:table-cell office:value-type="float" office:value="26400.0">
            <text:p>26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535</text:p>
          </table:table-cell>
          <table:table-cell office:value-type="string">
            <text:p>2025-04-28</text:p>
          </table:table-cell>
          <table:table-cell office:value-type="string">
            <text:p>Birchwood Interiors</text:p>
          </table:table-cell>
          <table:table-cell office:value-type="string">
            <text:p>Manitob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5">
            <text:p>5</text:p>
          </table:table-cell>
          <table:table-cell office:value-type="float" office:value="320.0">
            <text:p>320.0</text:p>
          </table:table-cell>
          <table:table-cell office:value-type="float" office:value="1600.0">
            <text:p>16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536</text:p>
          </table:table-cell>
          <table:table-cell office:value-type="string">
            <text:p>2025-06-02</text:p>
          </table:table-cell>
          <table:table-cell office:value-type="string">
            <text:p>Cedar &amp; Co. Furniture</text:p>
          </table:table-cell>
          <table:table-cell office:value-type="string">
            <text:p>Quebec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1">
            <text:p>11</text:p>
          </table:table-cell>
          <table:table-cell office:value-type="float" office:value="320.0">
            <text:p>320.0</text:p>
          </table:table-cell>
          <table:table-cell office:value-type="float" office:value="3520.0">
            <text:p>352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537</text:p>
          </table:table-cell>
          <table:table-cell office:value-type="string">
            <text:p>2025-12-31</text:p>
          </table:table-cell>
          <table:table-cell office:value-type="string">
            <text:p>Lakeshore Medical Supply</text:p>
          </table:table-cell>
          <table:table-cell office:value-type="string">
            <text:p>Ontario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10">
            <text:p>10</text:p>
          </table:table-cell>
          <table:table-cell office:value-type="float" office:value="275.0">
            <text:p>275.0</text:p>
          </table:table-cell>
          <table:table-cell office:value-type="float" office:value="2750.0">
            <text:p>275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538</text:p>
          </table:table-cell>
          <table:table-cell office:value-type="string">
            <text:p>2025-05-13</text:p>
          </table:table-cell>
          <table:table-cell office:value-type="string">
            <text:p>Maple Ridge Distribution</text:p>
          </table:table-cell>
          <table:table-cell office:value-type="string">
            <text:p>Texas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7">
            <text:p>7</text:p>
          </table:table-cell>
          <table:table-cell office:value-type="float" office:value="275.0">
            <text:p>275.0</text:p>
          </table:table-cell>
          <table:table-cell office:value-type="float" office:value="1925.0">
            <text:p>1925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539</text:p>
          </table:table-cell>
          <table:table-cell office:value-type="string">
            <text:p>2025-04-11</text:p>
          </table:table-cell>
          <table:table-cell office:value-type="string">
            <text:p>Birchwood Interiors</text:p>
          </table:table-cell>
          <table:table-cell office:value-type="string">
            <text:p>Texas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5">
            <text:p>5</text:p>
          </table:table-cell>
          <table:table-cell office:value-type="float" office:value="99.0">
            <text:p>99.0</text:p>
          </table:table-cell>
          <table:table-cell office:value-type="float" office:value="495.0">
            <text:p>495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540</text:p>
          </table:table-cell>
          <table:table-cell office:value-type="string">
            <text:p>2025-01-27</text:p>
          </table:table-cell>
          <table:table-cell office:value-type="string">
            <text:p>Cedar &amp; Co. Furniture</text:p>
          </table:table-cell>
          <table:table-cell office:value-type="string">
            <text:p>Texas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10">
            <text:p>10</text:p>
          </table:table-cell>
          <table:table-cell office:value-type="float" office:value="2400.0">
            <text:p>2400.0</text:p>
          </table:table-cell>
          <table:table-cell office:value-type="float" office:value="24000.0">
            <text:p>240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541</text:p>
          </table:table-cell>
          <table:table-cell office:value-type="string">
            <text:p>2025-07-06</text:p>
          </table:table-cell>
          <table:table-cell office:value-type="string">
            <text:p>Summit Auto Parts</text:p>
          </table:table-cell>
          <table:table-cell office:value-type="string">
            <text:p>Manitob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12">
            <text:p>12</text:p>
          </table:table-cell>
          <table:table-cell office:value-type="float" office:value="275.0">
            <text:p>275.0</text:p>
          </table:table-cell>
          <table:table-cell office:value-type="float" office:value="3300.0">
            <text:p>33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542</text:p>
          </table:table-cell>
          <table:table-cell office:value-type="string">
            <text:p>2025-12-15</text:p>
          </table:table-cell>
          <table:table-cell office:value-type="string">
            <text:p>Silverline Freight</text:p>
          </table:table-cell>
          <table:table-cell office:value-type="string">
            <text:p>Texas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12">
            <text:p>12</text:p>
          </table:table-cell>
          <table:table-cell office:value-type="float" office:value="185.5">
            <text:p>185.5</text:p>
          </table:table-cell>
          <table:table-cell office:value-type="float" office:value="2226.0">
            <text:p>2226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543</text:p>
          </table:table-cell>
          <table:table-cell office:value-type="string">
            <text:p>2025-03-11</text:p>
          </table:table-cell>
          <table:table-cell office:value-type="string">
            <text:p>Summit Auto Parts</text:p>
          </table:table-cell>
          <table:table-cell office:value-type="string">
            <text:p>Illinois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1">
            <text:p>1</text:p>
          </table:table-cell>
          <table:table-cell office:value-type="float" office:value="450.0">
            <text:p>450.0</text:p>
          </table:table-cell>
          <table:table-cell office:value-type="float" office:value="450.0">
            <text:p>45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544</text:p>
          </table:table-cell>
          <table:table-cell office:value-type="string">
            <text:p>2025-10-18</text:p>
          </table:table-cell>
          <table:table-cell office:value-type="string">
            <text:p>Granite Peak Tools</text:p>
          </table:table-cell>
          <table:table-cell office:value-type="string">
            <text:p>Manitob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5">
            <text:p>5</text:p>
          </table:table-cell>
          <table:table-cell office:value-type="float" office:value="1200.0">
            <text:p>1200.0</text:p>
          </table:table-cell>
          <table:table-cell office:value-type="float" office:value="6000.0">
            <text:p>60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545</text:p>
          </table:table-cell>
          <table:table-cell office:value-type="string">
            <text:p>2025-09-11</text:p>
          </table:table-cell>
          <table:table-cell office:value-type="string">
            <text:p>Kingston Print Works</text:p>
          </table:table-cell>
          <table:table-cell office:value-type="string">
            <text:p>Manitob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11">
            <text:p>11</text:p>
          </table:table-cell>
          <table:table-cell office:value-type="float" office:value="450.0">
            <text:p>450.0</text:p>
          </table:table-cell>
          <table:table-cell office:value-type="float" office:value="4950.0">
            <text:p>49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546</text:p>
          </table:table-cell>
          <table:table-cell office:value-type="string">
            <text:p>2025-03-16</text:p>
          </table:table-cell>
          <table:table-cell office:value-type="string">
            <text:p>Maple Ridge Distribution</text:p>
          </table:table-cell>
          <table:table-cell office:value-type="string">
            <text:p>Ontario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11">
            <text:p>11</text:p>
          </table:table-cell>
          <table:table-cell office:value-type="float" office:value="99.0">
            <text:p>99.0</text:p>
          </table:table-cell>
          <table:table-cell office:value-type="float" office:value="1089.0">
            <text:p>1089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547</text:p>
          </table:table-cell>
          <table:table-cell office:value-type="string">
            <text:p>2025-10-13</text:p>
          </table:table-cell>
          <table:table-cell office:value-type="string">
            <text:p>Prairie Wind Farms</text:p>
          </table:table-cell>
          <table:table-cell office:value-type="string">
            <text:p>Ontario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9">
            <text:p>9</text:p>
          </table:table-cell>
          <table:table-cell office:value-type="float" office:value="2400.0">
            <text:p>2400.0</text:p>
          </table:table-cell>
          <table:table-cell office:value-type="float" office:value="21600.0">
            <text:p>21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548</text:p>
          </table:table-cell>
          <table:table-cell office:value-type="string">
            <text:p>2025-01-27</text:p>
          </table:table-cell>
          <table:table-cell office:value-type="string">
            <text:p>Maple Ridge Distribution</text:p>
          </table:table-cell>
          <table:table-cell office:value-type="string">
            <text:p>Ontario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7">
            <text:p>7</text:p>
          </table:table-cell>
          <table:table-cell office:value-type="float" office:value="275.0">
            <text:p>275.0</text:p>
          </table:table-cell>
          <table:table-cell office:value-type="float" office:value="1925.0">
            <text:p>1925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549</text:p>
          </table:table-cell>
          <table:table-cell office:value-type="string">
            <text:p>2025-07-06</text:p>
          </table:table-cell>
          <table:table-cell office:value-type="string">
            <text:p>Cedar &amp; Co. Furniture</text:p>
          </table:table-cell>
          <table:table-cell office:value-type="string">
            <text:p>Texas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12">
            <text:p>12</text:p>
          </table:table-cell>
          <table:table-cell office:value-type="float" office:value="450.0">
            <text:p>450.0</text:p>
          </table:table-cell>
          <table:table-cell office:value-type="float" office:value="5400.0">
            <text:p>5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550</text:p>
          </table:table-cell>
          <table:table-cell office:value-type="string">
            <text:p>2025-10-24</text:p>
          </table:table-cell>
          <table:table-cell office:value-type="string">
            <text:p>Silverline Freight</text:p>
          </table:table-cell>
          <table:table-cell office:value-type="string">
            <text:p>Ontario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6">
            <text:p>6</text:p>
          </table:table-cell>
          <table:table-cell office:value-type="float" office:value="450.0">
            <text:p>450.0</text:p>
          </table:table-cell>
          <table:table-cell office:value-type="float" office:value="2700.0">
            <text:p>27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551</text:p>
          </table:table-cell>
          <table:table-cell office:value-type="string">
            <text:p>2025-12-03</text:p>
          </table:table-cell>
          <table:table-cell office:value-type="string">
            <text:p>Lakeshore Medical Supply</text:p>
          </table:table-cell>
          <table:table-cell office:value-type="string">
            <text:p>British Columbi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7">
            <text:p>7</text:p>
          </table:table-cell>
          <table:table-cell office:value-type="float" office:value="275.0">
            <text:p>275.0</text:p>
          </table:table-cell>
          <table:table-cell office:value-type="float" office:value="1925.0">
            <text:p>1925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552</text:p>
          </table:table-cell>
          <table:table-cell office:value-type="string">
            <text:p>2025-04-02</text:p>
          </table:table-cell>
          <table:table-cell office:value-type="string">
            <text:p>Northwind Logistics</text:p>
          </table:table-cell>
          <table:table-cell office:value-type="string">
            <text:p>Quebec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4">
            <text:p>4</text:p>
          </table:table-cell>
          <table:table-cell office:value-type="float" office:value="320.0">
            <text:p>320.0</text:p>
          </table:table-cell>
          <table:table-cell office:value-type="float" office:value="1280.0">
            <text:p>128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553</text:p>
          </table:table-cell>
          <table:table-cell office:value-type="string">
            <text:p>2025-04-08</text:p>
          </table:table-cell>
          <table:table-cell office:value-type="string">
            <text:p>Blue Heron Foods</text:p>
          </table:table-cell>
          <table:table-cell office:value-type="string">
            <text:p>Ontario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12">
            <text:p>12</text:p>
          </table:table-cell>
          <table:table-cell office:value-type="float" office:value="1200.0">
            <text:p>1200.0</text:p>
          </table:table-cell>
          <table:table-cell office:value-type="float" office:value="14400.0">
            <text:p>144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554</text:p>
          </table:table-cell>
          <table:table-cell office:value-type="string">
            <text:p>2025-10-26</text:p>
          </table:table-cell>
          <table:table-cell office:value-type="string">
            <text:p>Northwind Logistics</text:p>
          </table:table-cell>
          <table:table-cell office:value-type="string">
            <text:p>New York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12">
            <text:p>12</text:p>
          </table:table-cell>
          <table:table-cell office:value-type="float" office:value="1200.0">
            <text:p>1200.0</text:p>
          </table:table-cell>
          <table:table-cell office:value-type="float" office:value="14400.0">
            <text:p>14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555</text:p>
          </table:table-cell>
          <table:table-cell office:value-type="string">
            <text:p>2025-12-27</text:p>
          </table:table-cell>
          <table:table-cell office:value-type="string">
            <text:p>Granite Peak Tools</text:p>
          </table:table-cell>
          <table:table-cell office:value-type="string">
            <text:p>Illinois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0">
            <text:p>10</text:p>
          </table:table-cell>
          <table:table-cell office:value-type="float" office:value="320.0">
            <text:p>320.0</text:p>
          </table:table-cell>
          <table:table-cell office:value-type="float" office:value="3200.0">
            <text:p>3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556</text:p>
          </table:table-cell>
          <table:table-cell office:value-type="string">
            <text:p>2025-12-26</text:p>
          </table:table-cell>
          <table:table-cell office:value-type="string">
            <text:p>Granite Peak Tools</text:p>
          </table:table-cell>
          <table:table-cell office:value-type="string">
            <text:p>Ontario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8">
            <text:p>8</text:p>
          </table:table-cell>
          <table:table-cell office:value-type="float" office:value="320.0">
            <text:p>320.0</text:p>
          </table:table-cell>
          <table:table-cell office:value-type="float" office:value="2560.0">
            <text:p>256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557</text:p>
          </table:table-cell>
          <table:table-cell office:value-type="string">
            <text:p>2025-09-16</text:p>
          </table:table-cell>
          <table:table-cell office:value-type="string">
            <text:p>Granite Peak Tools</text:p>
          </table:table-cell>
          <table:table-cell office:value-type="string">
            <text:p>Alberta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10">
            <text:p>10</text:p>
          </table:table-cell>
          <table:table-cell office:value-type="float" office:value="185.5">
            <text:p>185.5</text:p>
          </table:table-cell>
          <table:table-cell office:value-type="float" office:value="1855.0">
            <text:p>1855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558</text:p>
          </table:table-cell>
          <table:table-cell office:value-type="string">
            <text:p>2025-11-14</text:p>
          </table:table-cell>
          <table:table-cell office:value-type="string">
            <text:p>Granite Peak Tools</text:p>
          </table:table-cell>
          <table:table-cell office:value-type="string">
            <text:p>British Columbi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0">
            <text:p>10</text:p>
          </table:table-cell>
          <table:table-cell office:value-type="float" office:value="320.0">
            <text:p>320.0</text:p>
          </table:table-cell>
          <table:table-cell office:value-type="float" office:value="3200.0">
            <text:p>3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559</text:p>
          </table:table-cell>
          <table:table-cell office:value-type="string">
            <text:p>2025-03-31</text:p>
          </table:table-cell>
          <table:table-cell office:value-type="string">
            <text:p>Harbourfront Textiles</text:p>
          </table:table-cell>
          <table:table-cell office:value-type="string">
            <text:p>British Columbi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7">
            <text:p>7</text:p>
          </table:table-cell>
          <table:table-cell office:value-type="float" office:value="2400.0">
            <text:p>2400.0</text:p>
          </table:table-cell>
          <table:table-cell office:value-type="float" office:value="16800.0">
            <text:p>168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560</text:p>
          </table:table-cell>
          <table:table-cell office:value-type="string">
            <text:p>2025-12-28</text:p>
          </table:table-cell>
          <table:table-cell office:value-type="string">
            <text:p>Granite Peak Tools</text:p>
          </table:table-cell>
          <table:table-cell office:value-type="string">
            <text:p>Albert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10">
            <text:p>10</text:p>
          </table:table-cell>
          <table:table-cell office:value-type="float" office:value="275.0">
            <text:p>275.0</text:p>
          </table:table-cell>
          <table:table-cell office:value-type="float" office:value="2750.0">
            <text:p>27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561</text:p>
          </table:table-cell>
          <table:table-cell office:value-type="string">
            <text:p>2025-07-06</text:p>
          </table:table-cell>
          <table:table-cell office:value-type="string">
            <text:p>Northwind Logistics</text:p>
          </table:table-cell>
          <table:table-cell office:value-type="string">
            <text:p>Albert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8">
            <text:p>8</text:p>
          </table:table-cell>
          <table:table-cell office:value-type="float" office:value="320.0">
            <text:p>320.0</text:p>
          </table:table-cell>
          <table:table-cell office:value-type="float" office:value="2560.0">
            <text:p>256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562</text:p>
          </table:table-cell>
          <table:table-cell office:value-type="string">
            <text:p>2025-02-02</text:p>
          </table:table-cell>
          <table:table-cell office:value-type="string">
            <text:p>Kingston Print Works</text:p>
          </table:table-cell>
          <table:table-cell office:value-type="string">
            <text:p>Ontario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12">
            <text:p>12</text:p>
          </table:table-cell>
          <table:table-cell office:value-type="float" office:value="1200.0">
            <text:p>1200.0</text:p>
          </table:table-cell>
          <table:table-cell office:value-type="float" office:value="14400.0">
            <text:p>14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563</text:p>
          </table:table-cell>
          <table:table-cell office:value-type="string">
            <text:p>2025-10-31</text:p>
          </table:table-cell>
          <table:table-cell office:value-type="string">
            <text:p>Granite Peak Tools</text:p>
          </table:table-cell>
          <table:table-cell office:value-type="string">
            <text:p>Manitob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1">
            <text:p>1</text:p>
          </table:table-cell>
          <table:table-cell office:value-type="float" office:value="275.0">
            <text:p>275.0</text:p>
          </table:table-cell>
          <table:table-cell office:value-type="float" office:value="275.0">
            <text:p>275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564</text:p>
          </table:table-cell>
          <table:table-cell office:value-type="string">
            <text:p>2025-02-22</text:p>
          </table:table-cell>
          <table:table-cell office:value-type="string">
            <text:p>Lakeshore Medical Supply</text:p>
          </table:table-cell>
          <table:table-cell office:value-type="string">
            <text:p>Ontario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2">
            <text:p>2</text:p>
          </table:table-cell>
          <table:table-cell office:value-type="float" office:value="99.0">
            <text:p>99.0</text:p>
          </table:table-cell>
          <table:table-cell office:value-type="float" office:value="198.0">
            <text:p>198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565</text:p>
          </table:table-cell>
          <table:table-cell office:value-type="string">
            <text:p>2025-05-20</text:p>
          </table:table-cell>
          <table:table-cell office:value-type="string">
            <text:p>Northwind Logistics</text:p>
          </table:table-cell>
          <table:table-cell office:value-type="string">
            <text:p>British Columbi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9">
            <text:p>9</text:p>
          </table:table-cell>
          <table:table-cell office:value-type="float" office:value="450.0">
            <text:p>450.0</text:p>
          </table:table-cell>
          <table:table-cell office:value-type="float" office:value="4050.0">
            <text:p>40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566</text:p>
          </table:table-cell>
          <table:table-cell office:value-type="string">
            <text:p>2025-05-28</text:p>
          </table:table-cell>
          <table:table-cell office:value-type="string">
            <text:p>Cedar &amp; Co. Furniture</text:p>
          </table:table-cell>
          <table:table-cell office:value-type="string">
            <text:p>Ontario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8">
            <text:p>8</text:p>
          </table:table-cell>
          <table:table-cell office:value-type="float" office:value="1200.0">
            <text:p>1200.0</text:p>
          </table:table-cell>
          <table:table-cell office:value-type="float" office:value="9600.0">
            <text:p>9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567</text:p>
          </table:table-cell>
          <table:table-cell office:value-type="string">
            <text:p>2025-01-02</text:p>
          </table:table-cell>
          <table:table-cell office:value-type="string">
            <text:p>Cedar &amp; Co. Furniture</text:p>
          </table:table-cell>
          <table:table-cell office:value-type="string">
            <text:p>New York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6">
            <text:p>6</text:p>
          </table:table-cell>
          <table:table-cell office:value-type="float" office:value="320.0">
            <text:p>320.0</text:p>
          </table:table-cell>
          <table:table-cell office:value-type="float" office:value="1920.0">
            <text:p>192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568</text:p>
          </table:table-cell>
          <table:table-cell office:value-type="string">
            <text:p>2025-01-09</text:p>
          </table:table-cell>
          <table:table-cell office:value-type="string">
            <text:p>Granite Peak Tools</text:p>
          </table:table-cell>
          <table:table-cell office:value-type="string">
            <text:p>New York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1">
            <text:p>1</text:p>
          </table:table-cell>
          <table:table-cell office:value-type="float" office:value="185.5">
            <text:p>185.5</text:p>
          </table:table-cell>
          <table:table-cell office:value-type="float" office:value="185.5">
            <text:p>185.5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569</text:p>
          </table:table-cell>
          <table:table-cell office:value-type="string">
            <text:p>2025-03-30</text:p>
          </table:table-cell>
          <table:table-cell office:value-type="string">
            <text:p>Maple Ridge Distribution</text:p>
          </table:table-cell>
          <table:table-cell office:value-type="string">
            <text:p>British Columbi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450.0">
            <text:p>450.0</text:p>
          </table:table-cell>
          <table:table-cell office:value-type="float" office:value="2250.0">
            <text:p>22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570</text:p>
          </table:table-cell>
          <table:table-cell office:value-type="string">
            <text:p>2025-09-20</text:p>
          </table:table-cell>
          <table:table-cell office:value-type="string">
            <text:p>Cedar &amp; Co. Furniture</text:p>
          </table:table-cell>
          <table:table-cell office:value-type="string">
            <text:p>New York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11">
            <text:p>11</text:p>
          </table:table-cell>
          <table:table-cell office:value-type="float" office:value="2400.0">
            <text:p>2400.0</text:p>
          </table:table-cell>
          <table:table-cell office:value-type="float" office:value="26400.0">
            <text:p>264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571</text:p>
          </table:table-cell>
          <table:table-cell office:value-type="string">
            <text:p>2025-09-14</text:p>
          </table:table-cell>
          <table:table-cell office:value-type="string">
            <text:p>Cedar &amp; Co. Furniture</text:p>
          </table:table-cell>
          <table:table-cell office:value-type="string">
            <text:p>Texas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12">
            <text:p>12</text:p>
          </table:table-cell>
          <table:table-cell office:value-type="float" office:value="2400.0">
            <text:p>2400.0</text:p>
          </table:table-cell>
          <table:table-cell office:value-type="float" office:value="28800.0">
            <text:p>288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572</text:p>
          </table:table-cell>
          <table:table-cell office:value-type="string">
            <text:p>2025-05-16</text:p>
          </table:table-cell>
          <table:table-cell office:value-type="string">
            <text:p>Prairie Wind Farms</text:p>
          </table:table-cell>
          <table:table-cell office:value-type="string">
            <text:p>Manitob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9">
            <text:p>9</text:p>
          </table:table-cell>
          <table:table-cell office:value-type="float" office:value="275.0">
            <text:p>275.0</text:p>
          </table:table-cell>
          <table:table-cell office:value-type="float" office:value="2475.0">
            <text:p>2475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573</text:p>
          </table:table-cell>
          <table:table-cell office:value-type="string">
            <text:p>2025-01-12</text:p>
          </table:table-cell>
          <table:table-cell office:value-type="string">
            <text:p>Blue Heron Foods</text:p>
          </table:table-cell>
          <table:table-cell office:value-type="string">
            <text:p>New York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5">
            <text:p>5</text:p>
          </table:table-cell>
          <table:table-cell office:value-type="float" office:value="320.0">
            <text:p>320.0</text:p>
          </table:table-cell>
          <table:table-cell office:value-type="float" office:value="1600.0">
            <text:p>16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574</text:p>
          </table:table-cell>
          <table:table-cell office:value-type="string">
            <text:p>2025-01-21</text:p>
          </table:table-cell>
          <table:table-cell office:value-type="string">
            <text:p>Summit Auto Parts</text:p>
          </table:table-cell>
          <table:table-cell office:value-type="string">
            <text:p>Manitob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11">
            <text:p>11</text:p>
          </table:table-cell>
          <table:table-cell office:value-type="float" office:value="1200.0">
            <text:p>1200.0</text:p>
          </table:table-cell>
          <table:table-cell office:value-type="float" office:value="13200.0">
            <text:p>13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575</text:p>
          </table:table-cell>
          <table:table-cell office:value-type="string">
            <text:p>2025-10-13</text:p>
          </table:table-cell>
          <table:table-cell office:value-type="string">
            <text:p>Kingston Print Works</text:p>
          </table:table-cell>
          <table:table-cell office:value-type="string">
            <text:p>Manitob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6">
            <text:p>6</text:p>
          </table:table-cell>
          <table:table-cell office:value-type="float" office:value="320.0">
            <text:p>320.0</text:p>
          </table:table-cell>
          <table:table-cell office:value-type="float" office:value="1920.0">
            <text:p>192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576</text:p>
          </table:table-cell>
          <table:table-cell office:value-type="string">
            <text:p>2025-07-23</text:p>
          </table:table-cell>
          <table:table-cell office:value-type="string">
            <text:p>Silverline Freight</text:p>
          </table:table-cell>
          <table:table-cell office:value-type="string">
            <text:p>Albert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2">
            <text:p>2</text:p>
          </table:table-cell>
          <table:table-cell office:value-type="float" office:value="2400.0">
            <text:p>2400.0</text:p>
          </table:table-cell>
          <table:table-cell office:value-type="float" office:value="4800.0">
            <text:p>48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577</text:p>
          </table:table-cell>
          <table:table-cell office:value-type="string">
            <text:p>2025-02-26</text:p>
          </table:table-cell>
          <table:table-cell office:value-type="string">
            <text:p>Cedar &amp; Co. Furniture</text:p>
          </table:table-cell>
          <table:table-cell office:value-type="string">
            <text:p>Illinois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2">
            <text:p>2</text:p>
          </table:table-cell>
          <table:table-cell office:value-type="float" office:value="320.0">
            <text:p>320.0</text:p>
          </table:table-cell>
          <table:table-cell office:value-type="float" office:value="640.0">
            <text:p>64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578</text:p>
          </table:table-cell>
          <table:table-cell office:value-type="string">
            <text:p>2025-10-12</text:p>
          </table:table-cell>
          <table:table-cell office:value-type="string">
            <text:p>Blue Heron Foods</text:p>
          </table:table-cell>
          <table:table-cell office:value-type="string">
            <text:p>Ontario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9">
            <text:p>9</text:p>
          </table:table-cell>
          <table:table-cell office:value-type="float" office:value="99.0">
            <text:p>99.0</text:p>
          </table:table-cell>
          <table:table-cell office:value-type="float" office:value="891.0">
            <text:p>891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579</text:p>
          </table:table-cell>
          <table:table-cell office:value-type="string">
            <text:p>2025-09-30</text:p>
          </table:table-cell>
          <table:table-cell office:value-type="string">
            <text:p>Maple Ridge Distribution</text:p>
          </table:table-cell>
          <table:table-cell office:value-type="string">
            <text:p>Ontario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2">
            <text:p>2</text:p>
          </table:table-cell>
          <table:table-cell office:value-type="float" office:value="275.0">
            <text:p>275.0</text:p>
          </table:table-cell>
          <table:table-cell office:value-type="float" office:value="550.0">
            <text:p>5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580</text:p>
          </table:table-cell>
          <table:table-cell office:value-type="string">
            <text:p>2025-11-24</text:p>
          </table:table-cell>
          <table:table-cell office:value-type="string">
            <text:p>Maple Ridge Distribution</text:p>
          </table:table-cell>
          <table:table-cell office:value-type="string">
            <text:p>Manitoba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12">
            <text:p>12</text:p>
          </table:table-cell>
          <table:table-cell office:value-type="float" office:value="99.0">
            <text:p>99.0</text:p>
          </table:table-cell>
          <table:table-cell office:value-type="float" office:value="1188.0">
            <text:p>1188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581</text:p>
          </table:table-cell>
          <table:table-cell office:value-type="string">
            <text:p>2025-10-07</text:p>
          </table:table-cell>
          <table:table-cell office:value-type="string">
            <text:p>Summit Auto Parts</text:p>
          </table:table-cell>
          <table:table-cell office:value-type="string">
            <text:p>Ontario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10">
            <text:p>10</text:p>
          </table:table-cell>
          <table:table-cell office:value-type="float" office:value="99.0">
            <text:p>99.0</text:p>
          </table:table-cell>
          <table:table-cell office:value-type="float" office:value="990.0">
            <text:p>99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582</text:p>
          </table:table-cell>
          <table:table-cell office:value-type="string">
            <text:p>2025-08-26</text:p>
          </table:table-cell>
          <table:table-cell office:value-type="string">
            <text:p>Birchwood Interiors</text:p>
          </table:table-cell>
          <table:table-cell office:value-type="string">
            <text:p>Albert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2">
            <text:p>2</text:p>
          </table:table-cell>
          <table:table-cell office:value-type="float" office:value="450.0">
            <text:p>450.0</text:p>
          </table:table-cell>
          <table:table-cell office:value-type="float" office:value="900.0">
            <text:p>9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583</text:p>
          </table:table-cell>
          <table:table-cell office:value-type="string">
            <text:p>2025-11-30</text:p>
          </table:table-cell>
          <table:table-cell office:value-type="string">
            <text:p>Silverline Freight</text:p>
          </table:table-cell>
          <table:table-cell office:value-type="string">
            <text:p>Illinois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8">
            <text:p>8</text:p>
          </table:table-cell>
          <table:table-cell office:value-type="float" office:value="320.0">
            <text:p>320.0</text:p>
          </table:table-cell>
          <table:table-cell office:value-type="float" office:value="2560.0">
            <text:p>256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584</text:p>
          </table:table-cell>
          <table:table-cell office:value-type="string">
            <text:p>2025-04-23</text:p>
          </table:table-cell>
          <table:table-cell office:value-type="string">
            <text:p>Birchwood Interiors</text:p>
          </table:table-cell>
          <table:table-cell office:value-type="string">
            <text:p>Albert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1">
            <text:p>1</text:p>
          </table:table-cell>
          <table:table-cell office:value-type="float" office:value="1200.0">
            <text:p>1200.0</text:p>
          </table:table-cell>
          <table:table-cell office:value-type="float" office:value="1200.0">
            <text:p>12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585</text:p>
          </table:table-cell>
          <table:table-cell office:value-type="string">
            <text:p>2025-06-09</text:p>
          </table:table-cell>
          <table:table-cell office:value-type="string">
            <text:p>Granite Peak Tools</text:p>
          </table:table-cell>
          <table:table-cell office:value-type="string">
            <text:p>British Columbi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4">
            <text:p>4</text:p>
          </table:table-cell>
          <table:table-cell office:value-type="float" office:value="1800.0">
            <text:p>1800.0</text:p>
          </table:table-cell>
          <table:table-cell office:value-type="float" office:value="7200.0">
            <text:p>72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586</text:p>
          </table:table-cell>
          <table:table-cell office:value-type="string">
            <text:p>2025-04-05</text:p>
          </table:table-cell>
          <table:table-cell office:value-type="string">
            <text:p>Blue Heron Foods</text:p>
          </table:table-cell>
          <table:table-cell office:value-type="string">
            <text:p>Albert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11">
            <text:p>11</text:p>
          </table:table-cell>
          <table:table-cell office:value-type="float" office:value="1800.0">
            <text:p>1800.0</text:p>
          </table:table-cell>
          <table:table-cell office:value-type="float" office:value="19800.0">
            <text:p>19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587</text:p>
          </table:table-cell>
          <table:table-cell office:value-type="string">
            <text:p>2025-06-26</text:p>
          </table:table-cell>
          <table:table-cell office:value-type="string">
            <text:p>Northwind Logistics</text:p>
          </table:table-cell>
          <table:table-cell office:value-type="string">
            <text:p>British Columbi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1">
            <text:p>1</text:p>
          </table:table-cell>
          <table:table-cell office:value-type="float" office:value="450.0">
            <text:p>450.0</text:p>
          </table:table-cell>
          <table:table-cell office:value-type="float" office:value="450.0">
            <text:p>4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588</text:p>
          </table:table-cell>
          <table:table-cell office:value-type="string">
            <text:p>2025-03-25</text:p>
          </table:table-cell>
          <table:table-cell office:value-type="string">
            <text:p>Prairie Wind Farms</text:p>
          </table:table-cell>
          <table:table-cell office:value-type="string">
            <text:p>Illinois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12">
            <text:p>12</text:p>
          </table:table-cell>
          <table:table-cell office:value-type="float" office:value="1200.0">
            <text:p>1200.0</text:p>
          </table:table-cell>
          <table:table-cell office:value-type="float" office:value="14400.0">
            <text:p>14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589</text:p>
          </table:table-cell>
          <table:table-cell office:value-type="string">
            <text:p>2025-11-22</text:p>
          </table:table-cell>
          <table:table-cell office:value-type="string">
            <text:p>Maple Ridge Distribution</text:p>
          </table:table-cell>
          <table:table-cell office:value-type="string">
            <text:p>Ontario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6">
            <text:p>6</text:p>
          </table:table-cell>
          <table:table-cell office:value-type="float" office:value="450.0">
            <text:p>450.0</text:p>
          </table:table-cell>
          <table:table-cell office:value-type="float" office:value="2700.0">
            <text:p>27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590</text:p>
          </table:table-cell>
          <table:table-cell office:value-type="string">
            <text:p>2025-12-03</text:p>
          </table:table-cell>
          <table:table-cell office:value-type="string">
            <text:p>Blue Heron Foods</text:p>
          </table:table-cell>
          <table:table-cell office:value-type="string">
            <text:p>Texas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7">
            <text:p>7</text:p>
          </table:table-cell>
          <table:table-cell office:value-type="float" office:value="185.5">
            <text:p>185.5</text:p>
          </table:table-cell>
          <table:table-cell office:value-type="float" office:value="1298.5">
            <text:p>1298.5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591</text:p>
          </table:table-cell>
          <table:table-cell office:value-type="string">
            <text:p>2025-12-02</text:p>
          </table:table-cell>
          <table:table-cell office:value-type="string">
            <text:p>Northwind Logistics</text:p>
          </table:table-cell>
          <table:table-cell office:value-type="string">
            <text:p>Alberta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8">
            <text:p>8</text:p>
          </table:table-cell>
          <table:table-cell office:value-type="float" office:value="99.0">
            <text:p>99.0</text:p>
          </table:table-cell>
          <table:table-cell office:value-type="float" office:value="792.0">
            <text:p>792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592</text:p>
          </table:table-cell>
          <table:table-cell office:value-type="string">
            <text:p>2025-04-13</text:p>
          </table:table-cell>
          <table:table-cell office:value-type="string">
            <text:p>Kingston Print Works</text:p>
          </table:table-cell>
          <table:table-cell office:value-type="string">
            <text:p>Quebec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5">
            <text:p>5</text:p>
          </table:table-cell>
          <table:table-cell office:value-type="float" office:value="185.5">
            <text:p>185.5</text:p>
          </table:table-cell>
          <table:table-cell office:value-type="float" office:value="927.5">
            <text:p>927.5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593</text:p>
          </table:table-cell>
          <table:table-cell office:value-type="string">
            <text:p>2025-12-22</text:p>
          </table:table-cell>
          <table:table-cell office:value-type="string">
            <text:p>Cedar &amp; Co. Furniture</text:p>
          </table:table-cell>
          <table:table-cell office:value-type="string">
            <text:p>Texas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3">
            <text:p>3</text:p>
          </table:table-cell>
          <table:table-cell office:value-type="float" office:value="185.5">
            <text:p>185.5</text:p>
          </table:table-cell>
          <table:table-cell office:value-type="float" office:value="556.5">
            <text:p>556.5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594</text:p>
          </table:table-cell>
          <table:table-cell office:value-type="string">
            <text:p>2025-12-09</text:p>
          </table:table-cell>
          <table:table-cell office:value-type="string">
            <text:p>Kingston Print Works</text:p>
          </table:table-cell>
          <table:table-cell office:value-type="string">
            <text:p>Texas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11">
            <text:p>11</text:p>
          </table:table-cell>
          <table:table-cell office:value-type="float" office:value="1800.0">
            <text:p>1800.0</text:p>
          </table:table-cell>
          <table:table-cell office:value-type="float" office:value="19800.0">
            <text:p>19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595</text:p>
          </table:table-cell>
          <table:table-cell office:value-type="string">
            <text:p>2025-01-31</text:p>
          </table:table-cell>
          <table:table-cell office:value-type="string">
            <text:p>Lakeshore Medical Supply</text:p>
          </table:table-cell>
          <table:table-cell office:value-type="string">
            <text:p>Manitob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1">
            <text:p>1</text:p>
          </table:table-cell>
          <table:table-cell office:value-type="float" office:value="2400.0">
            <text:p>2400.0</text:p>
          </table:table-cell>
          <table:table-cell office:value-type="float" office:value="2400.0">
            <text:p>24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596</text:p>
          </table:table-cell>
          <table:table-cell office:value-type="string">
            <text:p>2025-09-29</text:p>
          </table:table-cell>
          <table:table-cell office:value-type="string">
            <text:p>Blue Heron Foods</text:p>
          </table:table-cell>
          <table:table-cell office:value-type="string">
            <text:p>Ontario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2">
            <text:p>2</text:p>
          </table:table-cell>
          <table:table-cell office:value-type="float" office:value="99.0">
            <text:p>99.0</text:p>
          </table:table-cell>
          <table:table-cell office:value-type="float" office:value="198.0">
            <text:p>198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597</text:p>
          </table:table-cell>
          <table:table-cell office:value-type="string">
            <text:p>2025-11-08</text:p>
          </table:table-cell>
          <table:table-cell office:value-type="string">
            <text:p>Granite Peak Tools</text:p>
          </table:table-cell>
          <table:table-cell office:value-type="string">
            <text:p>Illinois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6">
            <text:p>6</text:p>
          </table:table-cell>
          <table:table-cell office:value-type="float" office:value="1200.0">
            <text:p>1200.0</text:p>
          </table:table-cell>
          <table:table-cell office:value-type="float" office:value="7200.0">
            <text:p>72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598</text:p>
          </table:table-cell>
          <table:table-cell office:value-type="string">
            <text:p>2025-11-26</text:p>
          </table:table-cell>
          <table:table-cell office:value-type="string">
            <text:p>Summit Auto Parts</text:p>
          </table:table-cell>
          <table:table-cell office:value-type="string">
            <text:p>British Columbi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10">
            <text:p>10</text:p>
          </table:table-cell>
          <table:table-cell office:value-type="float" office:value="450.0">
            <text:p>450.0</text:p>
          </table:table-cell>
          <table:table-cell office:value-type="float" office:value="4500.0">
            <text:p>45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599</text:p>
          </table:table-cell>
          <table:table-cell office:value-type="string">
            <text:p>2025-12-03</text:p>
          </table:table-cell>
          <table:table-cell office:value-type="string">
            <text:p>Kingston Print Works</text:p>
          </table:table-cell>
          <table:table-cell office:value-type="string">
            <text:p>Albert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8">
            <text:p>8</text:p>
          </table:table-cell>
          <table:table-cell office:value-type="float" office:value="1200.0">
            <text:p>1200.0</text:p>
          </table:table-cell>
          <table:table-cell office:value-type="float" office:value="9600.0">
            <text:p>96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600</text:p>
          </table:table-cell>
          <table:table-cell office:value-type="string">
            <text:p>2025-01-22</text:p>
          </table:table-cell>
          <table:table-cell office:value-type="string">
            <text:p>Maple Ridge Distribution</text:p>
          </table:table-cell>
          <table:table-cell office:value-type="string">
            <text:p>Ontario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8">
            <text:p>8</text:p>
          </table:table-cell>
          <table:table-cell office:value-type="float" office:value="320.0">
            <text:p>320.0</text:p>
          </table:table-cell>
          <table:table-cell office:value-type="float" office:value="2560.0">
            <text:p>256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01</text:p>
          </table:table-cell>
          <table:table-cell office:value-type="string">
            <text:p>2025-08-28</text:p>
          </table:table-cell>
          <table:table-cell office:value-type="string">
            <text:p>Cedar &amp; Co. Furniture</text:p>
          </table:table-cell>
          <table:table-cell office:value-type="string">
            <text:p>Texas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7">
            <text:p>7</text:p>
          </table:table-cell>
          <table:table-cell office:value-type="float" office:value="320.0">
            <text:p>320.0</text:p>
          </table:table-cell>
          <table:table-cell office:value-type="float" office:value="2240.0">
            <text:p>224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602</text:p>
          </table:table-cell>
          <table:table-cell office:value-type="string">
            <text:p>2025-03-25</text:p>
          </table:table-cell>
          <table:table-cell office:value-type="string">
            <text:p>Granite Peak Tools</text:p>
          </table:table-cell>
          <table:table-cell office:value-type="string">
            <text:p>Ontario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12">
            <text:p>12</text:p>
          </table:table-cell>
          <table:table-cell office:value-type="float" office:value="99.0">
            <text:p>99.0</text:p>
          </table:table-cell>
          <table:table-cell office:value-type="float" office:value="1188.0">
            <text:p>1188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03</text:p>
          </table:table-cell>
          <table:table-cell office:value-type="string">
            <text:p>2025-05-22</text:p>
          </table:table-cell>
          <table:table-cell office:value-type="string">
            <text:p>Harbourfront Textiles</text:p>
          </table:table-cell>
          <table:table-cell office:value-type="string">
            <text:p>Ontario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3">
            <text:p>3</text:p>
          </table:table-cell>
          <table:table-cell office:value-type="float" office:value="1800.0">
            <text:p>1800.0</text:p>
          </table:table-cell>
          <table:table-cell office:value-type="float" office:value="5400.0">
            <text:p>5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04</text:p>
          </table:table-cell>
          <table:table-cell office:value-type="string">
            <text:p>2025-07-15</text:p>
          </table:table-cell>
          <table:table-cell office:value-type="string">
            <text:p>Harbourfront Textiles</text:p>
          </table:table-cell>
          <table:table-cell office:value-type="string">
            <text:p>Quebec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1">
            <text:p>11</text:p>
          </table:table-cell>
          <table:table-cell office:value-type="float" office:value="320.0">
            <text:p>320.0</text:p>
          </table:table-cell>
          <table:table-cell office:value-type="float" office:value="3520.0">
            <text:p>352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05</text:p>
          </table:table-cell>
          <table:table-cell office:value-type="string">
            <text:p>2025-11-05</text:p>
          </table:table-cell>
          <table:table-cell office:value-type="string">
            <text:p>Northwind Logistics</text:p>
          </table:table-cell>
          <table:table-cell office:value-type="string">
            <text:p>Quebec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6">
            <text:p>6</text:p>
          </table:table-cell>
          <table:table-cell office:value-type="float" office:value="450.0">
            <text:p>450.0</text:p>
          </table:table-cell>
          <table:table-cell office:value-type="float" office:value="2700.0">
            <text:p>27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06</text:p>
          </table:table-cell>
          <table:table-cell office:value-type="string">
            <text:p>2025-04-08</text:p>
          </table:table-cell>
          <table:table-cell office:value-type="string">
            <text:p>Prairie Wind Farms</text:p>
          </table:table-cell>
          <table:table-cell office:value-type="string">
            <text:p>Quebec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3">
            <text:p>3</text:p>
          </table:table-cell>
          <table:table-cell office:value-type="float" office:value="185.5">
            <text:p>185.5</text:p>
          </table:table-cell>
          <table:table-cell office:value-type="float" office:value="556.5">
            <text:p>556.5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607</text:p>
          </table:table-cell>
          <table:table-cell office:value-type="string">
            <text:p>2025-11-24</text:p>
          </table:table-cell>
          <table:table-cell office:value-type="string">
            <text:p>Silverline Freight</text:p>
          </table:table-cell>
          <table:table-cell office:value-type="string">
            <text:p>British Columbi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2">
            <text:p>2</text:p>
          </table:table-cell>
          <table:table-cell office:value-type="float" office:value="320.0">
            <text:p>320.0</text:p>
          </table:table-cell>
          <table:table-cell office:value-type="float" office:value="640.0">
            <text:p>64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08</text:p>
          </table:table-cell>
          <table:table-cell office:value-type="string">
            <text:p>2025-07-12</text:p>
          </table:table-cell>
          <table:table-cell office:value-type="string">
            <text:p>Lakeshore Medical Supply</text:p>
          </table:table-cell>
          <table:table-cell office:value-type="string">
            <text:p>British Columbi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9">
            <text:p>9</text:p>
          </table:table-cell>
          <table:table-cell office:value-type="float" office:value="450.0">
            <text:p>450.0</text:p>
          </table:table-cell>
          <table:table-cell office:value-type="float" office:value="4050.0">
            <text:p>405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609</text:p>
          </table:table-cell>
          <table:table-cell office:value-type="string">
            <text:p>2025-01-03</text:p>
          </table:table-cell>
          <table:table-cell office:value-type="string">
            <text:p>Prairie Wind Farms</text:p>
          </table:table-cell>
          <table:table-cell office:value-type="string">
            <text:p>New York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7">
            <text:p>7</text:p>
          </table:table-cell>
          <table:table-cell office:value-type="float" office:value="1800.0">
            <text:p>1800.0</text:p>
          </table:table-cell>
          <table:table-cell office:value-type="float" office:value="12600.0">
            <text:p>12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10</text:p>
          </table:table-cell>
          <table:table-cell office:value-type="string">
            <text:p>2025-06-21</text:p>
          </table:table-cell>
          <table:table-cell office:value-type="string">
            <text:p>Northwind Logistics</text:p>
          </table:table-cell>
          <table:table-cell office:value-type="string">
            <text:p>Texas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4">
            <text:p>4</text:p>
          </table:table-cell>
          <table:table-cell office:value-type="float" office:value="1200.0">
            <text:p>1200.0</text:p>
          </table:table-cell>
          <table:table-cell office:value-type="float" office:value="4800.0">
            <text:p>48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611</text:p>
          </table:table-cell>
          <table:table-cell office:value-type="string">
            <text:p>2025-10-05</text:p>
          </table:table-cell>
          <table:table-cell office:value-type="string">
            <text:p>Blue Heron Foods</text:p>
          </table:table-cell>
          <table:table-cell office:value-type="string">
            <text:p>British Columbia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5">
            <text:p>5</text:p>
          </table:table-cell>
          <table:table-cell office:value-type="float" office:value="99.0">
            <text:p>99.0</text:p>
          </table:table-cell>
          <table:table-cell office:value-type="float" office:value="495.0">
            <text:p>495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12</text:p>
          </table:table-cell>
          <table:table-cell office:value-type="string">
            <text:p>2025-07-10</text:p>
          </table:table-cell>
          <table:table-cell office:value-type="string">
            <text:p>Birchwood Interiors</text:p>
          </table:table-cell>
          <table:table-cell office:value-type="string">
            <text:p>Quebec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12">
            <text:p>12</text:p>
          </table:table-cell>
          <table:table-cell office:value-type="float" office:value="99.0">
            <text:p>99.0</text:p>
          </table:table-cell>
          <table:table-cell office:value-type="float" office:value="1188.0">
            <text:p>1188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13</text:p>
          </table:table-cell>
          <table:table-cell office:value-type="string">
            <text:p>2025-06-02</text:p>
          </table:table-cell>
          <table:table-cell office:value-type="string">
            <text:p>Blue Heron Foods</text:p>
          </table:table-cell>
          <table:table-cell office:value-type="string">
            <text:p>Alberta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5">
            <text:p>5</text:p>
          </table:table-cell>
          <table:table-cell office:value-type="float" office:value="185.5">
            <text:p>185.5</text:p>
          </table:table-cell>
          <table:table-cell office:value-type="float" office:value="927.5">
            <text:p>927.5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14</text:p>
          </table:table-cell>
          <table:table-cell office:value-type="string">
            <text:p>2025-07-21</text:p>
          </table:table-cell>
          <table:table-cell office:value-type="string">
            <text:p>Granite Peak Tools</text:p>
          </table:table-cell>
          <table:table-cell office:value-type="string">
            <text:p>New York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11">
            <text:p>11</text:p>
          </table:table-cell>
          <table:table-cell office:value-type="float" office:value="450.0">
            <text:p>450.0</text:p>
          </table:table-cell>
          <table:table-cell office:value-type="float" office:value="4950.0">
            <text:p>49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15</text:p>
          </table:table-cell>
          <table:table-cell office:value-type="string">
            <text:p>2025-08-01</text:p>
          </table:table-cell>
          <table:table-cell office:value-type="string">
            <text:p>Kingston Print Works</text:p>
          </table:table-cell>
          <table:table-cell office:value-type="string">
            <text:p>Illinois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12">
            <text:p>12</text:p>
          </table:table-cell>
          <table:table-cell office:value-type="float" office:value="1800.0">
            <text:p>1800.0</text:p>
          </table:table-cell>
          <table:table-cell office:value-type="float" office:value="21600.0">
            <text:p>216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616</text:p>
          </table:table-cell>
          <table:table-cell office:value-type="string">
            <text:p>2025-09-05</text:p>
          </table:table-cell>
          <table:table-cell office:value-type="string">
            <text:p>Kingston Print Works</text:p>
          </table:table-cell>
          <table:table-cell office:value-type="string">
            <text:p>New York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4">
            <text:p>4</text:p>
          </table:table-cell>
          <table:table-cell office:value-type="float" office:value="185.5">
            <text:p>185.5</text:p>
          </table:table-cell>
          <table:table-cell office:value-type="float" office:value="742.0">
            <text:p>742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617</text:p>
          </table:table-cell>
          <table:table-cell office:value-type="string">
            <text:p>2025-07-26</text:p>
          </table:table-cell>
          <table:table-cell office:value-type="string">
            <text:p>Prairie Wind Farms</text:p>
          </table:table-cell>
          <table:table-cell office:value-type="string">
            <text:p>Quebec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450.0">
            <text:p>450.0</text:p>
          </table:table-cell>
          <table:table-cell office:value-type="float" office:value="2250.0">
            <text:p>22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18</text:p>
          </table:table-cell>
          <table:table-cell office:value-type="string">
            <text:p>2025-11-18</text:p>
          </table:table-cell>
          <table:table-cell office:value-type="string">
            <text:p>Summit Auto Parts</text:p>
          </table:table-cell>
          <table:table-cell office:value-type="string">
            <text:p>New York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7">
            <text:p>7</text:p>
          </table:table-cell>
          <table:table-cell office:value-type="float" office:value="1200.0">
            <text:p>1200.0</text:p>
          </table:table-cell>
          <table:table-cell office:value-type="float" office:value="8400.0">
            <text:p>8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19</text:p>
          </table:table-cell>
          <table:table-cell office:value-type="string">
            <text:p>2025-07-19</text:p>
          </table:table-cell>
          <table:table-cell office:value-type="string">
            <text:p>Cedar &amp; Co. Furniture</text:p>
          </table:table-cell>
          <table:table-cell office:value-type="string">
            <text:p>New York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10">
            <text:p>10</text:p>
          </table:table-cell>
          <table:table-cell office:value-type="float" office:value="275.0">
            <text:p>275.0</text:p>
          </table:table-cell>
          <table:table-cell office:value-type="float" office:value="2750.0">
            <text:p>275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620</text:p>
          </table:table-cell>
          <table:table-cell office:value-type="string">
            <text:p>2025-04-06</text:p>
          </table:table-cell>
          <table:table-cell office:value-type="string">
            <text:p>Granite Peak Tools</text:p>
          </table:table-cell>
          <table:table-cell office:value-type="string">
            <text:p>Albert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5">
            <text:p>5</text:p>
          </table:table-cell>
          <table:table-cell office:value-type="float" office:value="1200.0">
            <text:p>1200.0</text:p>
          </table:table-cell>
          <table:table-cell office:value-type="float" office:value="6000.0">
            <text:p>60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621</text:p>
          </table:table-cell>
          <table:table-cell office:value-type="string">
            <text:p>2025-07-14</text:p>
          </table:table-cell>
          <table:table-cell office:value-type="string">
            <text:p>Silverline Freight</text:p>
          </table:table-cell>
          <table:table-cell office:value-type="string">
            <text:p>Illinois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4">
            <text:p>4</text:p>
          </table:table-cell>
          <table:table-cell office:value-type="float" office:value="185.5">
            <text:p>185.5</text:p>
          </table:table-cell>
          <table:table-cell office:value-type="float" office:value="742.0">
            <text:p>742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22</text:p>
          </table:table-cell>
          <table:table-cell office:value-type="string">
            <text:p>2025-12-19</text:p>
          </table:table-cell>
          <table:table-cell office:value-type="string">
            <text:p>Northwind Logistics</text:p>
          </table:table-cell>
          <table:table-cell office:value-type="string">
            <text:p>Illinois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1">
            <text:p>1</text:p>
          </table:table-cell>
          <table:table-cell office:value-type="float" office:value="1800.0">
            <text:p>1800.0</text:p>
          </table:table-cell>
          <table:table-cell office:value-type="float" office:value="1800.0">
            <text:p>1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23</text:p>
          </table:table-cell>
          <table:table-cell office:value-type="string">
            <text:p>2025-11-23</text:p>
          </table:table-cell>
          <table:table-cell office:value-type="string">
            <text:p>Northwind Logistics</text:p>
          </table:table-cell>
          <table:table-cell office:value-type="string">
            <text:p>Quebec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9">
            <text:p>9</text:p>
          </table:table-cell>
          <table:table-cell office:value-type="float" office:value="2400.0">
            <text:p>2400.0</text:p>
          </table:table-cell>
          <table:table-cell office:value-type="float" office:value="21600.0">
            <text:p>216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624</text:p>
          </table:table-cell>
          <table:table-cell office:value-type="string">
            <text:p>2025-04-02</text:p>
          </table:table-cell>
          <table:table-cell office:value-type="string">
            <text:p>Birchwood Interiors</text:p>
          </table:table-cell>
          <table:table-cell office:value-type="string">
            <text:p>Manitob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8">
            <text:p>8</text:p>
          </table:table-cell>
          <table:table-cell office:value-type="float" office:value="320.0">
            <text:p>320.0</text:p>
          </table:table-cell>
          <table:table-cell office:value-type="float" office:value="2560.0">
            <text:p>256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625</text:p>
          </table:table-cell>
          <table:table-cell office:value-type="string">
            <text:p>2025-06-12</text:p>
          </table:table-cell>
          <table:table-cell office:value-type="string">
            <text:p>Silverline Freight</text:p>
          </table:table-cell>
          <table:table-cell office:value-type="string">
            <text:p>Texas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5">
            <text:p>5</text:p>
          </table:table-cell>
          <table:table-cell office:value-type="float" office:value="99.0">
            <text:p>99.0</text:p>
          </table:table-cell>
          <table:table-cell office:value-type="float" office:value="495.0">
            <text:p>495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26</text:p>
          </table:table-cell>
          <table:table-cell office:value-type="string">
            <text:p>2025-08-26</text:p>
          </table:table-cell>
          <table:table-cell office:value-type="string">
            <text:p>Silverline Freight</text:p>
          </table:table-cell>
          <table:table-cell office:value-type="string">
            <text:p>British Columbi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12">
            <text:p>12</text:p>
          </table:table-cell>
          <table:table-cell office:value-type="float" office:value="275.0">
            <text:p>275.0</text:p>
          </table:table-cell>
          <table:table-cell office:value-type="float" office:value="3300.0">
            <text:p>33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27</text:p>
          </table:table-cell>
          <table:table-cell office:value-type="string">
            <text:p>2025-11-03</text:p>
          </table:table-cell>
          <table:table-cell office:value-type="string">
            <text:p>Harbourfront Textiles</text:p>
          </table:table-cell>
          <table:table-cell office:value-type="string">
            <text:p>Ontario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10">
            <text:p>10</text:p>
          </table:table-cell>
          <table:table-cell office:value-type="float" office:value="450.0">
            <text:p>450.0</text:p>
          </table:table-cell>
          <table:table-cell office:value-type="float" office:value="4500.0">
            <text:p>45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628</text:p>
          </table:table-cell>
          <table:table-cell office:value-type="string">
            <text:p>2025-10-07</text:p>
          </table:table-cell>
          <table:table-cell office:value-type="string">
            <text:p>Birchwood Interiors</text:p>
          </table:table-cell>
          <table:table-cell office:value-type="string">
            <text:p>Alberta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3">
            <text:p>3</text:p>
          </table:table-cell>
          <table:table-cell office:value-type="float" office:value="99.0">
            <text:p>99.0</text:p>
          </table:table-cell>
          <table:table-cell office:value-type="float" office:value="297.0">
            <text:p>297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629</text:p>
          </table:table-cell>
          <table:table-cell office:value-type="string">
            <text:p>2025-01-30</text:p>
          </table:table-cell>
          <table:table-cell office:value-type="string">
            <text:p>Granite Peak Tools</text:p>
          </table:table-cell>
          <table:table-cell office:value-type="string">
            <text:p>Quebec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11">
            <text:p>11</text:p>
          </table:table-cell>
          <table:table-cell office:value-type="float" office:value="275.0">
            <text:p>275.0</text:p>
          </table:table-cell>
          <table:table-cell office:value-type="float" office:value="3025.0">
            <text:p>3025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30</text:p>
          </table:table-cell>
          <table:table-cell office:value-type="string">
            <text:p>2025-12-13</text:p>
          </table:table-cell>
          <table:table-cell office:value-type="string">
            <text:p>Blue Heron Foods</text:p>
          </table:table-cell>
          <table:table-cell office:value-type="string">
            <text:p>New York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8">
            <text:p>8</text:p>
          </table:table-cell>
          <table:table-cell office:value-type="float" office:value="450.0">
            <text:p>450.0</text:p>
          </table:table-cell>
          <table:table-cell office:value-type="float" office:value="3600.0">
            <text:p>36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631</text:p>
          </table:table-cell>
          <table:table-cell office:value-type="string">
            <text:p>2025-02-27</text:p>
          </table:table-cell>
          <table:table-cell office:value-type="string">
            <text:p>Northwind Logistics</text:p>
          </table:table-cell>
          <table:table-cell office:value-type="string">
            <text:p>Ontario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6">
            <text:p>6</text:p>
          </table:table-cell>
          <table:table-cell office:value-type="float" office:value="2400.0">
            <text:p>2400.0</text:p>
          </table:table-cell>
          <table:table-cell office:value-type="float" office:value="14400.0">
            <text:p>144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632</text:p>
          </table:table-cell>
          <table:table-cell office:value-type="string">
            <text:p>2025-01-16</text:p>
          </table:table-cell>
          <table:table-cell office:value-type="string">
            <text:p>Summit Auto Parts</text:p>
          </table:table-cell>
          <table:table-cell office:value-type="string">
            <text:p>British Columbi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2">
            <text:p>2</text:p>
          </table:table-cell>
          <table:table-cell office:value-type="float" office:value="320.0">
            <text:p>320.0</text:p>
          </table:table-cell>
          <table:table-cell office:value-type="float" office:value="640.0">
            <text:p>64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33</text:p>
          </table:table-cell>
          <table:table-cell office:value-type="string">
            <text:p>2025-06-28</text:p>
          </table:table-cell>
          <table:table-cell office:value-type="string">
            <text:p>Harbourfront Textiles</text:p>
          </table:table-cell>
          <table:table-cell office:value-type="string">
            <text:p>Quebec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9">
            <text:p>9</text:p>
          </table:table-cell>
          <table:table-cell office:value-type="float" office:value="450.0">
            <text:p>450.0</text:p>
          </table:table-cell>
          <table:table-cell office:value-type="float" office:value="4050.0">
            <text:p>405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634</text:p>
          </table:table-cell>
          <table:table-cell office:value-type="string">
            <text:p>2025-07-10</text:p>
          </table:table-cell>
          <table:table-cell office:value-type="string">
            <text:p>Kingston Print Works</text:p>
          </table:table-cell>
          <table:table-cell office:value-type="string">
            <text:p>Illinois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2">
            <text:p>2</text:p>
          </table:table-cell>
          <table:table-cell office:value-type="float" office:value="275.0">
            <text:p>275.0</text:p>
          </table:table-cell>
          <table:table-cell office:value-type="float" office:value="550.0">
            <text:p>55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635</text:p>
          </table:table-cell>
          <table:table-cell office:value-type="string">
            <text:p>2025-12-13</text:p>
          </table:table-cell>
          <table:table-cell office:value-type="string">
            <text:p>Silverline Freight</text:p>
          </table:table-cell>
          <table:table-cell office:value-type="string">
            <text:p>Illinois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">
            <text:p>1</text:p>
          </table:table-cell>
          <table:table-cell office:value-type="float" office:value="320.0">
            <text:p>320.0</text:p>
          </table:table-cell>
          <table:table-cell office:value-type="float" office:value="320.0">
            <text:p>32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36</text:p>
          </table:table-cell>
          <table:table-cell office:value-type="string">
            <text:p>2025-11-21</text:p>
          </table:table-cell>
          <table:table-cell office:value-type="string">
            <text:p>Lakeshore Medical Supply</text:p>
          </table:table-cell>
          <table:table-cell office:value-type="string">
            <text:p>Manitob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2400.0">
            <text:p>2400.0</text:p>
          </table:table-cell>
          <table:table-cell office:value-type="float" office:value="12000.0">
            <text:p>120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37</text:p>
          </table:table-cell>
          <table:table-cell office:value-type="string">
            <text:p>2025-09-01</text:p>
          </table:table-cell>
          <table:table-cell office:value-type="string">
            <text:p>Blue Heron Foods</text:p>
          </table:table-cell>
          <table:table-cell office:value-type="string">
            <text:p>Manitob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8">
            <text:p>8</text:p>
          </table:table-cell>
          <table:table-cell office:value-type="float" office:value="1200.0">
            <text:p>1200.0</text:p>
          </table:table-cell>
          <table:table-cell office:value-type="float" office:value="9600.0">
            <text:p>96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638</text:p>
          </table:table-cell>
          <table:table-cell office:value-type="string">
            <text:p>2025-05-17</text:p>
          </table:table-cell>
          <table:table-cell office:value-type="string">
            <text:p>Northwind Logistics</text:p>
          </table:table-cell>
          <table:table-cell office:value-type="string">
            <text:p>British Columbi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9">
            <text:p>9</text:p>
          </table:table-cell>
          <table:table-cell office:value-type="float" office:value="450.0">
            <text:p>450.0</text:p>
          </table:table-cell>
          <table:table-cell office:value-type="float" office:value="4050.0">
            <text:p>40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39</text:p>
          </table:table-cell>
          <table:table-cell office:value-type="string">
            <text:p>2025-02-19</text:p>
          </table:table-cell>
          <table:table-cell office:value-type="string">
            <text:p>Birchwood Interiors</text:p>
          </table:table-cell>
          <table:table-cell office:value-type="string">
            <text:p>New York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11">
            <text:p>11</text:p>
          </table:table-cell>
          <table:table-cell office:value-type="float" office:value="275.0">
            <text:p>275.0</text:p>
          </table:table-cell>
          <table:table-cell office:value-type="float" office:value="3025.0">
            <text:p>3025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40</text:p>
          </table:table-cell>
          <table:table-cell office:value-type="string">
            <text:p>2025-09-16</text:p>
          </table:table-cell>
          <table:table-cell office:value-type="string">
            <text:p>Lakeshore Medical Supply</text:p>
          </table:table-cell>
          <table:table-cell office:value-type="string">
            <text:p>New York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10">
            <text:p>10</text:p>
          </table:table-cell>
          <table:table-cell office:value-type="float" office:value="2400.0">
            <text:p>2400.0</text:p>
          </table:table-cell>
          <table:table-cell office:value-type="float" office:value="24000.0">
            <text:p>240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641</text:p>
          </table:table-cell>
          <table:table-cell office:value-type="string">
            <text:p>2025-12-16</text:p>
          </table:table-cell>
          <table:table-cell office:value-type="string">
            <text:p>Prairie Wind Farms</text:p>
          </table:table-cell>
          <table:table-cell office:value-type="string">
            <text:p>Illinois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7">
            <text:p>7</text:p>
          </table:table-cell>
          <table:table-cell office:value-type="float" office:value="2400.0">
            <text:p>2400.0</text:p>
          </table:table-cell>
          <table:table-cell office:value-type="float" office:value="16800.0">
            <text:p>16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42</text:p>
          </table:table-cell>
          <table:table-cell office:value-type="string">
            <text:p>2025-12-26</text:p>
          </table:table-cell>
          <table:table-cell office:value-type="string">
            <text:p>Lakeshore Medical Supply</text:p>
          </table:table-cell>
          <table:table-cell office:value-type="string">
            <text:p>Quebec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1">
            <text:p>1</text:p>
          </table:table-cell>
          <table:table-cell office:value-type="float" office:value="1800.0">
            <text:p>1800.0</text:p>
          </table:table-cell>
          <table:table-cell office:value-type="float" office:value="1800.0">
            <text:p>1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43</text:p>
          </table:table-cell>
          <table:table-cell office:value-type="string">
            <text:p>2025-10-19</text:p>
          </table:table-cell>
          <table:table-cell office:value-type="string">
            <text:p>Lakeshore Medical Supply</text:p>
          </table:table-cell>
          <table:table-cell office:value-type="string">
            <text:p>Quebec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3">
            <text:p>3</text:p>
          </table:table-cell>
          <table:table-cell office:value-type="float" office:value="2400.0">
            <text:p>2400.0</text:p>
          </table:table-cell>
          <table:table-cell office:value-type="float" office:value="7200.0">
            <text:p>72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644</text:p>
          </table:table-cell>
          <table:table-cell office:value-type="string">
            <text:p>2025-08-16</text:p>
          </table:table-cell>
          <table:table-cell office:value-type="string">
            <text:p>Kingston Print Works</text:p>
          </table:table-cell>
          <table:table-cell office:value-type="string">
            <text:p>New York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3">
            <text:p>3</text:p>
          </table:table-cell>
          <table:table-cell office:value-type="float" office:value="320.0">
            <text:p>320.0</text:p>
          </table:table-cell>
          <table:table-cell office:value-type="float" office:value="960.0">
            <text:p>96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45</text:p>
          </table:table-cell>
          <table:table-cell office:value-type="string">
            <text:p>2025-04-20</text:p>
          </table:table-cell>
          <table:table-cell office:value-type="string">
            <text:p>Birchwood Interiors</text:p>
          </table:table-cell>
          <table:table-cell office:value-type="string">
            <text:p>Ontario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7">
            <text:p>7</text:p>
          </table:table-cell>
          <table:table-cell office:value-type="float" office:value="275.0">
            <text:p>275.0</text:p>
          </table:table-cell>
          <table:table-cell office:value-type="float" office:value="1925.0">
            <text:p>1925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46</text:p>
          </table:table-cell>
          <table:table-cell office:value-type="string">
            <text:p>2025-03-14</text:p>
          </table:table-cell>
          <table:table-cell office:value-type="string">
            <text:p>Harbourfront Textiles</text:p>
          </table:table-cell>
          <table:table-cell office:value-type="string">
            <text:p>British Columbi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8">
            <text:p>8</text:p>
          </table:table-cell>
          <table:table-cell office:value-type="float" office:value="450.0">
            <text:p>450.0</text:p>
          </table:table-cell>
          <table:table-cell office:value-type="float" office:value="3600.0">
            <text:p>3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47</text:p>
          </table:table-cell>
          <table:table-cell office:value-type="string">
            <text:p>2025-02-02</text:p>
          </table:table-cell>
          <table:table-cell office:value-type="string">
            <text:p>Summit Auto Parts</text:p>
          </table:table-cell>
          <table:table-cell office:value-type="string">
            <text:p>British Columbi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12">
            <text:p>12</text:p>
          </table:table-cell>
          <table:table-cell office:value-type="float" office:value="1800.0">
            <text:p>1800.0</text:p>
          </table:table-cell>
          <table:table-cell office:value-type="float" office:value="21600.0">
            <text:p>21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48</text:p>
          </table:table-cell>
          <table:table-cell office:value-type="string">
            <text:p>2025-04-04</text:p>
          </table:table-cell>
          <table:table-cell office:value-type="string">
            <text:p>Summit Auto Parts</text:p>
          </table:table-cell>
          <table:table-cell office:value-type="string">
            <text:p>Ontario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8">
            <text:p>8</text:p>
          </table:table-cell>
          <table:table-cell office:value-type="float" office:value="275.0">
            <text:p>275.0</text:p>
          </table:table-cell>
          <table:table-cell office:value-type="float" office:value="2200.0">
            <text:p>2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49</text:p>
          </table:table-cell>
          <table:table-cell office:value-type="string">
            <text:p>2025-12-28</text:p>
          </table:table-cell>
          <table:table-cell office:value-type="string">
            <text:p>Harbourfront Textiles</text:p>
          </table:table-cell>
          <table:table-cell office:value-type="string">
            <text:p>Texas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6">
            <text:p>6</text:p>
          </table:table-cell>
          <table:table-cell office:value-type="float" office:value="1200.0">
            <text:p>1200.0</text:p>
          </table:table-cell>
          <table:table-cell office:value-type="float" office:value="7200.0">
            <text:p>7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50</text:p>
          </table:table-cell>
          <table:table-cell office:value-type="string">
            <text:p>2025-01-20</text:p>
          </table:table-cell>
          <table:table-cell office:value-type="string">
            <text:p>Kingston Print Works</text:p>
          </table:table-cell>
          <table:table-cell office:value-type="string">
            <text:p>Illinois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9">
            <text:p>9</text:p>
          </table:table-cell>
          <table:table-cell office:value-type="float" office:value="1800.0">
            <text:p>1800.0</text:p>
          </table:table-cell>
          <table:table-cell office:value-type="float" office:value="16200.0">
            <text:p>162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651</text:p>
          </table:table-cell>
          <table:table-cell office:value-type="string">
            <text:p>2025-01-24</text:p>
          </table:table-cell>
          <table:table-cell office:value-type="string">
            <text:p>Summit Auto Parts</text:p>
          </table:table-cell>
          <table:table-cell office:value-type="string">
            <text:p>British Columbia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4">
            <text:p>4</text:p>
          </table:table-cell>
          <table:table-cell office:value-type="float" office:value="99.0">
            <text:p>99.0</text:p>
          </table:table-cell>
          <table:table-cell office:value-type="float" office:value="396.0">
            <text:p>396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652</text:p>
          </table:table-cell>
          <table:table-cell office:value-type="string">
            <text:p>2025-06-07</text:p>
          </table:table-cell>
          <table:table-cell office:value-type="string">
            <text:p>Lakeshore Medical Supply</text:p>
          </table:table-cell>
          <table:table-cell office:value-type="string">
            <text:p>Albert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2400.0">
            <text:p>2400.0</text:p>
          </table:table-cell>
          <table:table-cell office:value-type="float" office:value="12000.0">
            <text:p>120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53</text:p>
          </table:table-cell>
          <table:table-cell office:value-type="string">
            <text:p>2025-08-23</text:p>
          </table:table-cell>
          <table:table-cell office:value-type="string">
            <text:p>Summit Auto Parts</text:p>
          </table:table-cell>
          <table:table-cell office:value-type="string">
            <text:p>British Columbia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3">
            <text:p>3</text:p>
          </table:table-cell>
          <table:table-cell office:value-type="float" office:value="99.0">
            <text:p>99.0</text:p>
          </table:table-cell>
          <table:table-cell office:value-type="float" office:value="297.0">
            <text:p>297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54</text:p>
          </table:table-cell>
          <table:table-cell office:value-type="string">
            <text:p>2025-08-02</text:p>
          </table:table-cell>
          <table:table-cell office:value-type="string">
            <text:p>Northwind Logistics</text:p>
          </table:table-cell>
          <table:table-cell office:value-type="string">
            <text:p>Albert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12">
            <text:p>12</text:p>
          </table:table-cell>
          <table:table-cell office:value-type="float" office:value="1200.0">
            <text:p>1200.0</text:p>
          </table:table-cell>
          <table:table-cell office:value-type="float" office:value="14400.0">
            <text:p>14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55</text:p>
          </table:table-cell>
          <table:table-cell office:value-type="string">
            <text:p>2025-03-29</text:p>
          </table:table-cell>
          <table:table-cell office:value-type="string">
            <text:p>Silverline Freight</text:p>
          </table:table-cell>
          <table:table-cell office:value-type="string">
            <text:p>Illinois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4">
            <text:p>4</text:p>
          </table:table-cell>
          <table:table-cell office:value-type="float" office:value="185.5">
            <text:p>185.5</text:p>
          </table:table-cell>
          <table:table-cell office:value-type="float" office:value="742.0">
            <text:p>742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56</text:p>
          </table:table-cell>
          <table:table-cell office:value-type="string">
            <text:p>2025-06-22</text:p>
          </table:table-cell>
          <table:table-cell office:value-type="string">
            <text:p>Kingston Print Works</text:p>
          </table:table-cell>
          <table:table-cell office:value-type="string">
            <text:p>Texas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4">
            <text:p>4</text:p>
          </table:table-cell>
          <table:table-cell office:value-type="float" office:value="185.5">
            <text:p>185.5</text:p>
          </table:table-cell>
          <table:table-cell office:value-type="float" office:value="742.0">
            <text:p>742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57</text:p>
          </table:table-cell>
          <table:table-cell office:value-type="string">
            <text:p>2025-03-02</text:p>
          </table:table-cell>
          <table:table-cell office:value-type="string">
            <text:p>Silverline Freight</text:p>
          </table:table-cell>
          <table:table-cell office:value-type="string">
            <text:p>Quebec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2">
            <text:p>2</text:p>
          </table:table-cell>
          <table:table-cell office:value-type="float" office:value="2400.0">
            <text:p>2400.0</text:p>
          </table:table-cell>
          <table:table-cell office:value-type="float" office:value="4800.0">
            <text:p>4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58</text:p>
          </table:table-cell>
          <table:table-cell office:value-type="string">
            <text:p>2025-08-04</text:p>
          </table:table-cell>
          <table:table-cell office:value-type="string">
            <text:p>Prairie Wind Farms</text:p>
          </table:table-cell>
          <table:table-cell office:value-type="string">
            <text:p>Manitob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4">
            <text:p>4</text:p>
          </table:table-cell>
          <table:table-cell office:value-type="float" office:value="450.0">
            <text:p>450.0</text:p>
          </table:table-cell>
          <table:table-cell office:value-type="float" office:value="1800.0">
            <text:p>1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59</text:p>
          </table:table-cell>
          <table:table-cell office:value-type="string">
            <text:p>2025-02-09</text:p>
          </table:table-cell>
          <table:table-cell office:value-type="string">
            <text:p>Harbourfront Textiles</text:p>
          </table:table-cell>
          <table:table-cell office:value-type="string">
            <text:p>Albert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6">
            <text:p>6</text:p>
          </table:table-cell>
          <table:table-cell office:value-type="float" office:value="320.0">
            <text:p>320.0</text:p>
          </table:table-cell>
          <table:table-cell office:value-type="float" office:value="1920.0">
            <text:p>192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660</text:p>
          </table:table-cell>
          <table:table-cell office:value-type="string">
            <text:p>2025-02-16</text:p>
          </table:table-cell>
          <table:table-cell office:value-type="string">
            <text:p>Birchwood Interiors</text:p>
          </table:table-cell>
          <table:table-cell office:value-type="string">
            <text:p>Texas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3">
            <text:p>3</text:p>
          </table:table-cell>
          <table:table-cell office:value-type="float" office:value="320.0">
            <text:p>320.0</text:p>
          </table:table-cell>
          <table:table-cell office:value-type="float" office:value="960.0">
            <text:p>96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661</text:p>
          </table:table-cell>
          <table:table-cell office:value-type="string">
            <text:p>2025-07-11</text:p>
          </table:table-cell>
          <table:table-cell office:value-type="string">
            <text:p>Lakeshore Medical Supply</text:p>
          </table:table-cell>
          <table:table-cell office:value-type="string">
            <text:p>Illinois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1">
            <text:p>11</text:p>
          </table:table-cell>
          <table:table-cell office:value-type="float" office:value="320.0">
            <text:p>320.0</text:p>
          </table:table-cell>
          <table:table-cell office:value-type="float" office:value="3520.0">
            <text:p>352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62</text:p>
          </table:table-cell>
          <table:table-cell office:value-type="string">
            <text:p>2025-08-27</text:p>
          </table:table-cell>
          <table:table-cell office:value-type="string">
            <text:p>Granite Peak Tools</text:p>
          </table:table-cell>
          <table:table-cell office:value-type="string">
            <text:p>New York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6">
            <text:p>6</text:p>
          </table:table-cell>
          <table:table-cell office:value-type="float" office:value="185.5">
            <text:p>185.5</text:p>
          </table:table-cell>
          <table:table-cell office:value-type="float" office:value="1113.0">
            <text:p>1113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63</text:p>
          </table:table-cell>
          <table:table-cell office:value-type="string">
            <text:p>2025-12-15</text:p>
          </table:table-cell>
          <table:table-cell office:value-type="string">
            <text:p>Kingston Print Works</text:p>
          </table:table-cell>
          <table:table-cell office:value-type="string">
            <text:p>Ontario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7">
            <text:p>7</text:p>
          </table:table-cell>
          <table:table-cell office:value-type="float" office:value="185.5">
            <text:p>185.5</text:p>
          </table:table-cell>
          <table:table-cell office:value-type="float" office:value="1298.5">
            <text:p>1298.5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64</text:p>
          </table:table-cell>
          <table:table-cell office:value-type="string">
            <text:p>2025-10-19</text:p>
          </table:table-cell>
          <table:table-cell office:value-type="string">
            <text:p>Maple Ridge Distribution</text:p>
          </table:table-cell>
          <table:table-cell office:value-type="string">
            <text:p>British Columbia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6">
            <text:p>6</text:p>
          </table:table-cell>
          <table:table-cell office:value-type="float" office:value="99.0">
            <text:p>99.0</text:p>
          </table:table-cell>
          <table:table-cell office:value-type="float" office:value="594.0">
            <text:p>594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65</text:p>
          </table:table-cell>
          <table:table-cell office:value-type="string">
            <text:p>2025-03-01</text:p>
          </table:table-cell>
          <table:table-cell office:value-type="string">
            <text:p>Birchwood Interiors</text:p>
          </table:table-cell>
          <table:table-cell office:value-type="string">
            <text:p>British Columbia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11">
            <text:p>11</text:p>
          </table:table-cell>
          <table:table-cell office:value-type="float" office:value="99.0">
            <text:p>99.0</text:p>
          </table:table-cell>
          <table:table-cell office:value-type="float" office:value="1089.0">
            <text:p>1089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666</text:p>
          </table:table-cell>
          <table:table-cell office:value-type="string">
            <text:p>2025-05-11</text:p>
          </table:table-cell>
          <table:table-cell office:value-type="string">
            <text:p>Prairie Wind Farms</text:p>
          </table:table-cell>
          <table:table-cell office:value-type="string">
            <text:p>Albert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9">
            <text:p>9</text:p>
          </table:table-cell>
          <table:table-cell office:value-type="float" office:value="1800.0">
            <text:p>1800.0</text:p>
          </table:table-cell>
          <table:table-cell office:value-type="float" office:value="16200.0">
            <text:p>16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67</text:p>
          </table:table-cell>
          <table:table-cell office:value-type="string">
            <text:p>2025-12-25</text:p>
          </table:table-cell>
          <table:table-cell office:value-type="string">
            <text:p>Prairie Wind Farms</text:p>
          </table:table-cell>
          <table:table-cell office:value-type="string">
            <text:p>Albert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6">
            <text:p>6</text:p>
          </table:table-cell>
          <table:table-cell office:value-type="float" office:value="1800.0">
            <text:p>1800.0</text:p>
          </table:table-cell>
          <table:table-cell office:value-type="float" office:value="10800.0">
            <text:p>10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68</text:p>
          </table:table-cell>
          <table:table-cell office:value-type="string">
            <text:p>2025-06-06</text:p>
          </table:table-cell>
          <table:table-cell office:value-type="string">
            <text:p>Birchwood Interiors</text:p>
          </table:table-cell>
          <table:table-cell office:value-type="string">
            <text:p>Manitoba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5">
            <text:p>5</text:p>
          </table:table-cell>
          <table:table-cell office:value-type="float" office:value="99.0">
            <text:p>99.0</text:p>
          </table:table-cell>
          <table:table-cell office:value-type="float" office:value="495.0">
            <text:p>495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69</text:p>
          </table:table-cell>
          <table:table-cell office:value-type="string">
            <text:p>2025-10-19</text:p>
          </table:table-cell>
          <table:table-cell office:value-type="string">
            <text:p>Granite Peak Tools</text:p>
          </table:table-cell>
          <table:table-cell office:value-type="string">
            <text:p>Manitob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1">
            <text:p>11</text:p>
          </table:table-cell>
          <table:table-cell office:value-type="float" office:value="320.0">
            <text:p>320.0</text:p>
          </table:table-cell>
          <table:table-cell office:value-type="float" office:value="3520.0">
            <text:p>352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70</text:p>
          </table:table-cell>
          <table:table-cell office:value-type="string">
            <text:p>2025-08-03</text:p>
          </table:table-cell>
          <table:table-cell office:value-type="string">
            <text:p>Maple Ridge Distribution</text:p>
          </table:table-cell>
          <table:table-cell office:value-type="string">
            <text:p>Quebec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2">
            <text:p>2</text:p>
          </table:table-cell>
          <table:table-cell office:value-type="float" office:value="1200.0">
            <text:p>1200.0</text:p>
          </table:table-cell>
          <table:table-cell office:value-type="float" office:value="2400.0">
            <text:p>24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671</text:p>
          </table:table-cell>
          <table:table-cell office:value-type="string">
            <text:p>2025-08-21</text:p>
          </table:table-cell>
          <table:table-cell office:value-type="string">
            <text:p>Prairie Wind Farms</text:p>
          </table:table-cell>
          <table:table-cell office:value-type="string">
            <text:p>Manitob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4">
            <text:p>4</text:p>
          </table:table-cell>
          <table:table-cell office:value-type="float" office:value="1200.0">
            <text:p>1200.0</text:p>
          </table:table-cell>
          <table:table-cell office:value-type="float" office:value="4800.0">
            <text:p>4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72</text:p>
          </table:table-cell>
          <table:table-cell office:value-type="string">
            <text:p>2025-09-22</text:p>
          </table:table-cell>
          <table:table-cell office:value-type="string">
            <text:p>Lakeshore Medical Supply</text:p>
          </table:table-cell>
          <table:table-cell office:value-type="string">
            <text:p>Manitob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1">
            <text:p>1</text:p>
          </table:table-cell>
          <table:table-cell office:value-type="float" office:value="275.0">
            <text:p>275.0</text:p>
          </table:table-cell>
          <table:table-cell office:value-type="float" office:value="275.0">
            <text:p>275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73</text:p>
          </table:table-cell>
          <table:table-cell office:value-type="string">
            <text:p>2025-07-04</text:p>
          </table:table-cell>
          <table:table-cell office:value-type="string">
            <text:p>Summit Auto Parts</text:p>
          </table:table-cell>
          <table:table-cell office:value-type="string">
            <text:p>Quebec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3">
            <text:p>3</text:p>
          </table:table-cell>
          <table:table-cell office:value-type="float" office:value="185.5">
            <text:p>185.5</text:p>
          </table:table-cell>
          <table:table-cell office:value-type="float" office:value="556.5">
            <text:p>556.5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74</text:p>
          </table:table-cell>
          <table:table-cell office:value-type="string">
            <text:p>2025-02-16</text:p>
          </table:table-cell>
          <table:table-cell office:value-type="string">
            <text:p>Harbourfront Textiles</text:p>
          </table:table-cell>
          <table:table-cell office:value-type="string">
            <text:p>Quebec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11">
            <text:p>11</text:p>
          </table:table-cell>
          <table:table-cell office:value-type="float" office:value="275.0">
            <text:p>275.0</text:p>
          </table:table-cell>
          <table:table-cell office:value-type="float" office:value="3025.0">
            <text:p>3025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675</text:p>
          </table:table-cell>
          <table:table-cell office:value-type="string">
            <text:p>2025-07-30</text:p>
          </table:table-cell>
          <table:table-cell office:value-type="string">
            <text:p>Summit Auto Parts</text:p>
          </table:table-cell>
          <table:table-cell office:value-type="string">
            <text:p>British Columbi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3">
            <text:p>3</text:p>
          </table:table-cell>
          <table:table-cell office:value-type="float" office:value="1800.0">
            <text:p>1800.0</text:p>
          </table:table-cell>
          <table:table-cell office:value-type="float" office:value="5400.0">
            <text:p>5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76</text:p>
          </table:table-cell>
          <table:table-cell office:value-type="string">
            <text:p>2025-06-01</text:p>
          </table:table-cell>
          <table:table-cell office:value-type="string">
            <text:p>Blue Heron Foods</text:p>
          </table:table-cell>
          <table:table-cell office:value-type="string">
            <text:p>Quebec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10">
            <text:p>10</text:p>
          </table:table-cell>
          <table:table-cell office:value-type="float" office:value="275.0">
            <text:p>275.0</text:p>
          </table:table-cell>
          <table:table-cell office:value-type="float" office:value="2750.0">
            <text:p>275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677</text:p>
          </table:table-cell>
          <table:table-cell office:value-type="string">
            <text:p>2025-03-09</text:p>
          </table:table-cell>
          <table:table-cell office:value-type="string">
            <text:p>Granite Peak Tools</text:p>
          </table:table-cell>
          <table:table-cell office:value-type="string">
            <text:p>Quebec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8">
            <text:p>8</text:p>
          </table:table-cell>
          <table:table-cell office:value-type="float" office:value="1200.0">
            <text:p>1200.0</text:p>
          </table:table-cell>
          <table:table-cell office:value-type="float" office:value="9600.0">
            <text:p>9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78</text:p>
          </table:table-cell>
          <table:table-cell office:value-type="string">
            <text:p>2025-12-19</text:p>
          </table:table-cell>
          <table:table-cell office:value-type="string">
            <text:p>Summit Auto Parts</text:p>
          </table:table-cell>
          <table:table-cell office:value-type="string">
            <text:p>Manitoba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9">
            <text:p>9</text:p>
          </table:table-cell>
          <table:table-cell office:value-type="float" office:value="99.0">
            <text:p>99.0</text:p>
          </table:table-cell>
          <table:table-cell office:value-type="float" office:value="891.0">
            <text:p>891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79</text:p>
          </table:table-cell>
          <table:table-cell office:value-type="string">
            <text:p>2025-01-25</text:p>
          </table:table-cell>
          <table:table-cell office:value-type="string">
            <text:p>Harbourfront Textiles</text:p>
          </table:table-cell>
          <table:table-cell office:value-type="string">
            <text:p>New York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12">
            <text:p>12</text:p>
          </table:table-cell>
          <table:table-cell office:value-type="float" office:value="450.0">
            <text:p>450.0</text:p>
          </table:table-cell>
          <table:table-cell office:value-type="float" office:value="5400.0">
            <text:p>5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80</text:p>
          </table:table-cell>
          <table:table-cell office:value-type="string">
            <text:p>2025-08-27</text:p>
          </table:table-cell>
          <table:table-cell office:value-type="string">
            <text:p>Harbourfront Textiles</text:p>
          </table:table-cell>
          <table:table-cell office:value-type="string">
            <text:p>New York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3">
            <text:p>3</text:p>
          </table:table-cell>
          <table:table-cell office:value-type="float" office:value="2400.0">
            <text:p>2400.0</text:p>
          </table:table-cell>
          <table:table-cell office:value-type="float" office:value="7200.0">
            <text:p>72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681</text:p>
          </table:table-cell>
          <table:table-cell office:value-type="string">
            <text:p>2025-06-21</text:p>
          </table:table-cell>
          <table:table-cell office:value-type="string">
            <text:p>Lakeshore Medical Supply</text:p>
          </table:table-cell>
          <table:table-cell office:value-type="string">
            <text:p>Ontario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2">
            <text:p>2</text:p>
          </table:table-cell>
          <table:table-cell office:value-type="float" office:value="275.0">
            <text:p>275.0</text:p>
          </table:table-cell>
          <table:table-cell office:value-type="float" office:value="550.0">
            <text:p>55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682</text:p>
          </table:table-cell>
          <table:table-cell office:value-type="string">
            <text:p>2025-04-19</text:p>
          </table:table-cell>
          <table:table-cell office:value-type="string">
            <text:p>Maple Ridge Distribution</text:p>
          </table:table-cell>
          <table:table-cell office:value-type="string">
            <text:p>Illinois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2">
            <text:p>2</text:p>
          </table:table-cell>
          <table:table-cell office:value-type="float" office:value="99.0">
            <text:p>99.0</text:p>
          </table:table-cell>
          <table:table-cell office:value-type="float" office:value="198.0">
            <text:p>198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83</text:p>
          </table:table-cell>
          <table:table-cell office:value-type="string">
            <text:p>2025-06-18</text:p>
          </table:table-cell>
          <table:table-cell office:value-type="string">
            <text:p>Silverline Freight</text:p>
          </table:table-cell>
          <table:table-cell office:value-type="string">
            <text:p>Albert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7">
            <text:p>7</text:p>
          </table:table-cell>
          <table:table-cell office:value-type="float" office:value="450.0">
            <text:p>450.0</text:p>
          </table:table-cell>
          <table:table-cell office:value-type="float" office:value="3150.0">
            <text:p>315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684</text:p>
          </table:table-cell>
          <table:table-cell office:value-type="string">
            <text:p>2025-05-12</text:p>
          </table:table-cell>
          <table:table-cell office:value-type="string">
            <text:p>Northwind Logistics</text:p>
          </table:table-cell>
          <table:table-cell office:value-type="string">
            <text:p>Manitob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1">
            <text:p>1</text:p>
          </table:table-cell>
          <table:table-cell office:value-type="float" office:value="2400.0">
            <text:p>2400.0</text:p>
          </table:table-cell>
          <table:table-cell office:value-type="float" office:value="2400.0">
            <text:p>2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85</text:p>
          </table:table-cell>
          <table:table-cell office:value-type="string">
            <text:p>2025-04-12</text:p>
          </table:table-cell>
          <table:table-cell office:value-type="string">
            <text:p>Summit Auto Parts</text:p>
          </table:table-cell>
          <table:table-cell office:value-type="string">
            <text:p>Manitob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10">
            <text:p>10</text:p>
          </table:table-cell>
          <table:table-cell office:value-type="float" office:value="450.0">
            <text:p>450.0</text:p>
          </table:table-cell>
          <table:table-cell office:value-type="float" office:value="4500.0">
            <text:p>45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86</text:p>
          </table:table-cell>
          <table:table-cell office:value-type="string">
            <text:p>2025-07-14</text:p>
          </table:table-cell>
          <table:table-cell office:value-type="string">
            <text:p>Kingston Print Works</text:p>
          </table:table-cell>
          <table:table-cell office:value-type="string">
            <text:p>British Columbi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1">
            <text:p>11</text:p>
          </table:table-cell>
          <table:table-cell office:value-type="float" office:value="320.0">
            <text:p>320.0</text:p>
          </table:table-cell>
          <table:table-cell office:value-type="float" office:value="3520.0">
            <text:p>352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687</text:p>
          </table:table-cell>
          <table:table-cell office:value-type="string">
            <text:p>2025-12-26</text:p>
          </table:table-cell>
          <table:table-cell office:value-type="string">
            <text:p>Prairie Wind Farms</text:p>
          </table:table-cell>
          <table:table-cell office:value-type="string">
            <text:p>Albert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3">
            <text:p>3</text:p>
          </table:table-cell>
          <table:table-cell office:value-type="float" office:value="2400.0">
            <text:p>2400.0</text:p>
          </table:table-cell>
          <table:table-cell office:value-type="float" office:value="7200.0">
            <text:p>7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88</text:p>
          </table:table-cell>
          <table:table-cell office:value-type="string">
            <text:p>2025-08-07</text:p>
          </table:table-cell>
          <table:table-cell office:value-type="string">
            <text:p>Cedar &amp; Co. Furniture</text:p>
          </table:table-cell>
          <table:table-cell office:value-type="string">
            <text:p>Quebec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3">
            <text:p>3</text:p>
          </table:table-cell>
          <table:table-cell office:value-type="float" office:value="275.0">
            <text:p>275.0</text:p>
          </table:table-cell>
          <table:table-cell office:value-type="float" office:value="825.0">
            <text:p>825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89</text:p>
          </table:table-cell>
          <table:table-cell office:value-type="string">
            <text:p>2025-06-30</text:p>
          </table:table-cell>
          <table:table-cell office:value-type="string">
            <text:p>Maple Ridge Distribution</text:p>
          </table:table-cell>
          <table:table-cell office:value-type="string">
            <text:p>Albert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3">
            <text:p>3</text:p>
          </table:table-cell>
          <table:table-cell office:value-type="float" office:value="2400.0">
            <text:p>2400.0</text:p>
          </table:table-cell>
          <table:table-cell office:value-type="float" office:value="7200.0">
            <text:p>7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90</text:p>
          </table:table-cell>
          <table:table-cell office:value-type="string">
            <text:p>2025-08-22</text:p>
          </table:table-cell>
          <table:table-cell office:value-type="string">
            <text:p>Northwind Logistics</text:p>
          </table:table-cell>
          <table:table-cell office:value-type="string">
            <text:p>Manitob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7">
            <text:p>7</text:p>
          </table:table-cell>
          <table:table-cell office:value-type="float" office:value="275.0">
            <text:p>275.0</text:p>
          </table:table-cell>
          <table:table-cell office:value-type="float" office:value="1925.0">
            <text:p>1925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91</text:p>
          </table:table-cell>
          <table:table-cell office:value-type="string">
            <text:p>2025-12-17</text:p>
          </table:table-cell>
          <table:table-cell office:value-type="string">
            <text:p>Birchwood Interiors</text:p>
          </table:table-cell>
          <table:table-cell office:value-type="string">
            <text:p>Illinois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9">
            <text:p>9</text:p>
          </table:table-cell>
          <table:table-cell office:value-type="float" office:value="2400.0">
            <text:p>2400.0</text:p>
          </table:table-cell>
          <table:table-cell office:value-type="float" office:value="21600.0">
            <text:p>216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692</text:p>
          </table:table-cell>
          <table:table-cell office:value-type="string">
            <text:p>2025-01-24</text:p>
          </table:table-cell>
          <table:table-cell office:value-type="string">
            <text:p>Silverline Freight</text:p>
          </table:table-cell>
          <table:table-cell office:value-type="string">
            <text:p>Texas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3">
            <text:p>3</text:p>
          </table:table-cell>
          <table:table-cell office:value-type="float" office:value="450.0">
            <text:p>450.0</text:p>
          </table:table-cell>
          <table:table-cell office:value-type="float" office:value="1350.0">
            <text:p>135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693</text:p>
          </table:table-cell>
          <table:table-cell office:value-type="string">
            <text:p>2025-10-09</text:p>
          </table:table-cell>
          <table:table-cell office:value-type="string">
            <text:p>Maple Ridge Distribution</text:p>
          </table:table-cell>
          <table:table-cell office:value-type="string">
            <text:p>Texas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1">
            <text:p>1</text:p>
          </table:table-cell>
          <table:table-cell office:value-type="float" office:value="275.0">
            <text:p>275.0</text:p>
          </table:table-cell>
          <table:table-cell office:value-type="float" office:value="275.0">
            <text:p>275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94</text:p>
          </table:table-cell>
          <table:table-cell office:value-type="string">
            <text:p>2025-02-11</text:p>
          </table:table-cell>
          <table:table-cell office:value-type="string">
            <text:p>Granite Peak Tools</text:p>
          </table:table-cell>
          <table:table-cell office:value-type="string">
            <text:p>Albert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1">
            <text:p>1</text:p>
          </table:table-cell>
          <table:table-cell office:value-type="float" office:value="275.0">
            <text:p>275.0</text:p>
          </table:table-cell>
          <table:table-cell office:value-type="float" office:value="275.0">
            <text:p>275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95</text:p>
          </table:table-cell>
          <table:table-cell office:value-type="string">
            <text:p>2025-03-12</text:p>
          </table:table-cell>
          <table:table-cell office:value-type="string">
            <text:p>Northwind Logistics</text:p>
          </table:table-cell>
          <table:table-cell office:value-type="string">
            <text:p>Texas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1800.0">
            <text:p>1800.0</text:p>
          </table:table-cell>
          <table:table-cell office:value-type="float" office:value="9000.0">
            <text:p>90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96</text:p>
          </table:table-cell>
          <table:table-cell office:value-type="string">
            <text:p>2025-02-23</text:p>
          </table:table-cell>
          <table:table-cell office:value-type="string">
            <text:p>Granite Peak Tools</text:p>
          </table:table-cell>
          <table:table-cell office:value-type="string">
            <text:p>Ontario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3">
            <text:p>3</text:p>
          </table:table-cell>
          <table:table-cell office:value-type="float" office:value="450.0">
            <text:p>450.0</text:p>
          </table:table-cell>
          <table:table-cell office:value-type="float" office:value="1350.0">
            <text:p>135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697</text:p>
          </table:table-cell>
          <table:table-cell office:value-type="string">
            <text:p>2025-02-12</text:p>
          </table:table-cell>
          <table:table-cell office:value-type="string">
            <text:p>Cedar &amp; Co. Furniture</text:p>
          </table:table-cell>
          <table:table-cell office:value-type="string">
            <text:p>Albert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3">
            <text:p>3</text:p>
          </table:table-cell>
          <table:table-cell office:value-type="float" office:value="320.0">
            <text:p>320.0</text:p>
          </table:table-cell>
          <table:table-cell office:value-type="float" office:value="960.0">
            <text:p>96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698</text:p>
          </table:table-cell>
          <table:table-cell office:value-type="string">
            <text:p>2025-02-16</text:p>
          </table:table-cell>
          <table:table-cell office:value-type="string">
            <text:p>Birchwood Interiors</text:p>
          </table:table-cell>
          <table:table-cell office:value-type="string">
            <text:p>New York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8">
            <text:p>8</text:p>
          </table:table-cell>
          <table:table-cell office:value-type="float" office:value="275.0">
            <text:p>275.0</text:p>
          </table:table-cell>
          <table:table-cell office:value-type="float" office:value="2200.0">
            <text:p>2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699</text:p>
          </table:table-cell>
          <table:table-cell office:value-type="string">
            <text:p>2025-07-01</text:p>
          </table:table-cell>
          <table:table-cell office:value-type="string">
            <text:p>Maple Ridge Distribution</text:p>
          </table:table-cell>
          <table:table-cell office:value-type="string">
            <text:p>Manitob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8">
            <text:p>8</text:p>
          </table:table-cell>
          <table:table-cell office:value-type="float" office:value="2400.0">
            <text:p>2400.0</text:p>
          </table:table-cell>
          <table:table-cell office:value-type="float" office:value="19200.0">
            <text:p>19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00</text:p>
          </table:table-cell>
          <table:table-cell office:value-type="string">
            <text:p>2025-06-02</text:p>
          </table:table-cell>
          <table:table-cell office:value-type="string">
            <text:p>Summit Auto Parts</text:p>
          </table:table-cell>
          <table:table-cell office:value-type="string">
            <text:p>Illinois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2">
            <text:p>2</text:p>
          </table:table-cell>
          <table:table-cell office:value-type="float" office:value="185.5">
            <text:p>185.5</text:p>
          </table:table-cell>
          <table:table-cell office:value-type="float" office:value="371.0">
            <text:p>371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701</text:p>
          </table:table-cell>
          <table:table-cell office:value-type="string">
            <text:p>2025-06-18</text:p>
          </table:table-cell>
          <table:table-cell office:value-type="string">
            <text:p>Cedar &amp; Co. Furniture</text:p>
          </table:table-cell>
          <table:table-cell office:value-type="string">
            <text:p>Albert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3">
            <text:p>3</text:p>
          </table:table-cell>
          <table:table-cell office:value-type="float" office:value="1800.0">
            <text:p>1800.0</text:p>
          </table:table-cell>
          <table:table-cell office:value-type="float" office:value="5400.0">
            <text:p>5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02</text:p>
          </table:table-cell>
          <table:table-cell office:value-type="string">
            <text:p>2025-08-15</text:p>
          </table:table-cell>
          <table:table-cell office:value-type="string">
            <text:p>Maple Ridge Distribution</text:p>
          </table:table-cell>
          <table:table-cell office:value-type="string">
            <text:p>Illinois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2400.0">
            <text:p>2400.0</text:p>
          </table:table-cell>
          <table:table-cell office:value-type="float" office:value="12000.0">
            <text:p>120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03</text:p>
          </table:table-cell>
          <table:table-cell office:value-type="string">
            <text:p>2025-09-19</text:p>
          </table:table-cell>
          <table:table-cell office:value-type="string">
            <text:p>Northwind Logistics</text:p>
          </table:table-cell>
          <table:table-cell office:value-type="string">
            <text:p>Ontario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7">
            <text:p>7</text:p>
          </table:table-cell>
          <table:table-cell office:value-type="float" office:value="1800.0">
            <text:p>1800.0</text:p>
          </table:table-cell>
          <table:table-cell office:value-type="float" office:value="12600.0">
            <text:p>12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04</text:p>
          </table:table-cell>
          <table:table-cell office:value-type="string">
            <text:p>2025-08-03</text:p>
          </table:table-cell>
          <table:table-cell office:value-type="string">
            <text:p>Lakeshore Medical Supply</text:p>
          </table:table-cell>
          <table:table-cell office:value-type="string">
            <text:p>Quebec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5">
            <text:p>5</text:p>
          </table:table-cell>
          <table:table-cell office:value-type="float" office:value="185.5">
            <text:p>185.5</text:p>
          </table:table-cell>
          <table:table-cell office:value-type="float" office:value="927.5">
            <text:p>927.5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705</text:p>
          </table:table-cell>
          <table:table-cell office:value-type="string">
            <text:p>2025-07-30</text:p>
          </table:table-cell>
          <table:table-cell office:value-type="string">
            <text:p>Cedar &amp; Co. Furniture</text:p>
          </table:table-cell>
          <table:table-cell office:value-type="string">
            <text:p>Texas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2">
            <text:p>2</text:p>
          </table:table-cell>
          <table:table-cell office:value-type="float" office:value="99.0">
            <text:p>99.0</text:p>
          </table:table-cell>
          <table:table-cell office:value-type="float" office:value="198.0">
            <text:p>198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706</text:p>
          </table:table-cell>
          <table:table-cell office:value-type="string">
            <text:p>2025-04-27</text:p>
          </table:table-cell>
          <table:table-cell office:value-type="string">
            <text:p>Prairie Wind Farms</text:p>
          </table:table-cell>
          <table:table-cell office:value-type="string">
            <text:p>Quebec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8">
            <text:p>8</text:p>
          </table:table-cell>
          <table:table-cell office:value-type="float" office:value="275.0">
            <text:p>275.0</text:p>
          </table:table-cell>
          <table:table-cell office:value-type="float" office:value="2200.0">
            <text:p>2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07</text:p>
          </table:table-cell>
          <table:table-cell office:value-type="string">
            <text:p>2025-05-19</text:p>
          </table:table-cell>
          <table:table-cell office:value-type="string">
            <text:p>Silverline Freight</text:p>
          </table:table-cell>
          <table:table-cell office:value-type="string">
            <text:p>New York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7">
            <text:p>7</text:p>
          </table:table-cell>
          <table:table-cell office:value-type="float" office:value="185.5">
            <text:p>185.5</text:p>
          </table:table-cell>
          <table:table-cell office:value-type="float" office:value="1298.5">
            <text:p>1298.5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708</text:p>
          </table:table-cell>
          <table:table-cell office:value-type="string">
            <text:p>2025-01-09</text:p>
          </table:table-cell>
          <table:table-cell office:value-type="string">
            <text:p>Prairie Wind Farms</text:p>
          </table:table-cell>
          <table:table-cell office:value-type="string">
            <text:p>Ontario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6">
            <text:p>6</text:p>
          </table:table-cell>
          <table:table-cell office:value-type="float" office:value="185.5">
            <text:p>185.5</text:p>
          </table:table-cell>
          <table:table-cell office:value-type="float" office:value="1113.0">
            <text:p>1113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09</text:p>
          </table:table-cell>
          <table:table-cell office:value-type="string">
            <text:p>2025-02-17</text:p>
          </table:table-cell>
          <table:table-cell office:value-type="string">
            <text:p>Blue Heron Foods</text:p>
          </table:table-cell>
          <table:table-cell office:value-type="string">
            <text:p>Ontario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7">
            <text:p>7</text:p>
          </table:table-cell>
          <table:table-cell office:value-type="float" office:value="2400.0">
            <text:p>2400.0</text:p>
          </table:table-cell>
          <table:table-cell office:value-type="float" office:value="16800.0">
            <text:p>16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10</text:p>
          </table:table-cell>
          <table:table-cell office:value-type="string">
            <text:p>2025-03-22</text:p>
          </table:table-cell>
          <table:table-cell office:value-type="string">
            <text:p>Maple Ridge Distribution</text:p>
          </table:table-cell>
          <table:table-cell office:value-type="string">
            <text:p>Alberta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5">
            <text:p>5</text:p>
          </table:table-cell>
          <table:table-cell office:value-type="float" office:value="185.5">
            <text:p>185.5</text:p>
          </table:table-cell>
          <table:table-cell office:value-type="float" office:value="927.5">
            <text:p>927.5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11</text:p>
          </table:table-cell>
          <table:table-cell office:value-type="string">
            <text:p>2025-01-11</text:p>
          </table:table-cell>
          <table:table-cell office:value-type="string">
            <text:p>Birchwood Interiors</text:p>
          </table:table-cell>
          <table:table-cell office:value-type="string">
            <text:p>Ontario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10">
            <text:p>10</text:p>
          </table:table-cell>
          <table:table-cell office:value-type="float" office:value="2400.0">
            <text:p>2400.0</text:p>
          </table:table-cell>
          <table:table-cell office:value-type="float" office:value="24000.0">
            <text:p>240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12</text:p>
          </table:table-cell>
          <table:table-cell office:value-type="string">
            <text:p>2025-10-02</text:p>
          </table:table-cell>
          <table:table-cell office:value-type="string">
            <text:p>Silverline Freight</text:p>
          </table:table-cell>
          <table:table-cell office:value-type="string">
            <text:p>British Columbi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8">
            <text:p>8</text:p>
          </table:table-cell>
          <table:table-cell office:value-type="float" office:value="1200.0">
            <text:p>1200.0</text:p>
          </table:table-cell>
          <table:table-cell office:value-type="float" office:value="9600.0">
            <text:p>9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13</text:p>
          </table:table-cell>
          <table:table-cell office:value-type="string">
            <text:p>2025-07-25</text:p>
          </table:table-cell>
          <table:table-cell office:value-type="string">
            <text:p>Silverline Freight</text:p>
          </table:table-cell>
          <table:table-cell office:value-type="string">
            <text:p>Manitoba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2">
            <text:p>2</text:p>
          </table:table-cell>
          <table:table-cell office:value-type="float" office:value="99.0">
            <text:p>99.0</text:p>
          </table:table-cell>
          <table:table-cell office:value-type="float" office:value="198.0">
            <text:p>198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14</text:p>
          </table:table-cell>
          <table:table-cell office:value-type="string">
            <text:p>2025-05-19</text:p>
          </table:table-cell>
          <table:table-cell office:value-type="string">
            <text:p>Silverline Freight</text:p>
          </table:table-cell>
          <table:table-cell office:value-type="string">
            <text:p>Texas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7">
            <text:p>7</text:p>
          </table:table-cell>
          <table:table-cell office:value-type="float" office:value="275.0">
            <text:p>275.0</text:p>
          </table:table-cell>
          <table:table-cell office:value-type="float" office:value="1925.0">
            <text:p>1925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15</text:p>
          </table:table-cell>
          <table:table-cell office:value-type="string">
            <text:p>2025-10-01</text:p>
          </table:table-cell>
          <table:table-cell office:value-type="string">
            <text:p>Summit Auto Parts</text:p>
          </table:table-cell>
          <table:table-cell office:value-type="string">
            <text:p>Ontario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8">
            <text:p>8</text:p>
          </table:table-cell>
          <table:table-cell office:value-type="float" office:value="185.5">
            <text:p>185.5</text:p>
          </table:table-cell>
          <table:table-cell office:value-type="float" office:value="1484.0">
            <text:p>1484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716</text:p>
          </table:table-cell>
          <table:table-cell office:value-type="string">
            <text:p>2025-09-01</text:p>
          </table:table-cell>
          <table:table-cell office:value-type="string">
            <text:p>Harbourfront Textiles</text:p>
          </table:table-cell>
          <table:table-cell office:value-type="string">
            <text:p>Texas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10">
            <text:p>10</text:p>
          </table:table-cell>
          <table:table-cell office:value-type="float" office:value="1200.0">
            <text:p>1200.0</text:p>
          </table:table-cell>
          <table:table-cell office:value-type="float" office:value="12000.0">
            <text:p>120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17</text:p>
          </table:table-cell>
          <table:table-cell office:value-type="string">
            <text:p>2025-05-19</text:p>
          </table:table-cell>
          <table:table-cell office:value-type="string">
            <text:p>Harbourfront Textiles</text:p>
          </table:table-cell>
          <table:table-cell office:value-type="string">
            <text:p>Manitob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10">
            <text:p>10</text:p>
          </table:table-cell>
          <table:table-cell office:value-type="float" office:value="450.0">
            <text:p>450.0</text:p>
          </table:table-cell>
          <table:table-cell office:value-type="float" office:value="4500.0">
            <text:p>45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18</text:p>
          </table:table-cell>
          <table:table-cell office:value-type="string">
            <text:p>2025-01-04</text:p>
          </table:table-cell>
          <table:table-cell office:value-type="string">
            <text:p>Granite Peak Tools</text:p>
          </table:table-cell>
          <table:table-cell office:value-type="string">
            <text:p>Alberta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7">
            <text:p>7</text:p>
          </table:table-cell>
          <table:table-cell office:value-type="float" office:value="185.5">
            <text:p>185.5</text:p>
          </table:table-cell>
          <table:table-cell office:value-type="float" office:value="1298.5">
            <text:p>1298.5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719</text:p>
          </table:table-cell>
          <table:table-cell office:value-type="string">
            <text:p>2025-07-29</text:p>
          </table:table-cell>
          <table:table-cell office:value-type="string">
            <text:p>Birchwood Interiors</text:p>
          </table:table-cell>
          <table:table-cell office:value-type="string">
            <text:p>Manitoba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2">
            <text:p>2</text:p>
          </table:table-cell>
          <table:table-cell office:value-type="float" office:value="185.5">
            <text:p>185.5</text:p>
          </table:table-cell>
          <table:table-cell office:value-type="float" office:value="371.0">
            <text:p>371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20</text:p>
          </table:table-cell>
          <table:table-cell office:value-type="string">
            <text:p>2025-08-15</text:p>
          </table:table-cell>
          <table:table-cell office:value-type="string">
            <text:p>Prairie Wind Farms</text:p>
          </table:table-cell>
          <table:table-cell office:value-type="string">
            <text:p>Albert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1">
            <text:p>1</text:p>
          </table:table-cell>
          <table:table-cell office:value-type="float" office:value="1800.0">
            <text:p>1800.0</text:p>
          </table:table-cell>
          <table:table-cell office:value-type="float" office:value="1800.0">
            <text:p>1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21</text:p>
          </table:table-cell>
          <table:table-cell office:value-type="string">
            <text:p>2025-10-24</text:p>
          </table:table-cell>
          <table:table-cell office:value-type="string">
            <text:p>Lakeshore Medical Supply</text:p>
          </table:table-cell>
          <table:table-cell office:value-type="string">
            <text:p>Manitob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2">
            <text:p>2</text:p>
          </table:table-cell>
          <table:table-cell office:value-type="float" office:value="450.0">
            <text:p>450.0</text:p>
          </table:table-cell>
          <table:table-cell office:value-type="float" office:value="900.0">
            <text:p>9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22</text:p>
          </table:table-cell>
          <table:table-cell office:value-type="string">
            <text:p>2025-05-20</text:p>
          </table:table-cell>
          <table:table-cell office:value-type="string">
            <text:p>Silverline Freight</text:p>
          </table:table-cell>
          <table:table-cell office:value-type="string">
            <text:p>Quebec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3">
            <text:p>3</text:p>
          </table:table-cell>
          <table:table-cell office:value-type="float" office:value="2400.0">
            <text:p>2400.0</text:p>
          </table:table-cell>
          <table:table-cell office:value-type="float" office:value="7200.0">
            <text:p>7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23</text:p>
          </table:table-cell>
          <table:table-cell office:value-type="string">
            <text:p>2025-07-30</text:p>
          </table:table-cell>
          <table:table-cell office:value-type="string">
            <text:p>Silverline Freight</text:p>
          </table:table-cell>
          <table:table-cell office:value-type="string">
            <text:p>Manitob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7">
            <text:p>7</text:p>
          </table:table-cell>
          <table:table-cell office:value-type="float" office:value="275.0">
            <text:p>275.0</text:p>
          </table:table-cell>
          <table:table-cell office:value-type="float" office:value="1925.0">
            <text:p>1925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724</text:p>
          </table:table-cell>
          <table:table-cell office:value-type="string">
            <text:p>2025-11-02</text:p>
          </table:table-cell>
          <table:table-cell office:value-type="string">
            <text:p>Blue Heron Foods</text:p>
          </table:table-cell>
          <table:table-cell office:value-type="string">
            <text:p>Ontario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3">
            <text:p>3</text:p>
          </table:table-cell>
          <table:table-cell office:value-type="float" office:value="99.0">
            <text:p>99.0</text:p>
          </table:table-cell>
          <table:table-cell office:value-type="float" office:value="297.0">
            <text:p>297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725</text:p>
          </table:table-cell>
          <table:table-cell office:value-type="string">
            <text:p>2025-05-06</text:p>
          </table:table-cell>
          <table:table-cell office:value-type="string">
            <text:p>Cedar &amp; Co. Furniture</text:p>
          </table:table-cell>
          <table:table-cell office:value-type="string">
            <text:p>Manitob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2">
            <text:p>12</text:p>
          </table:table-cell>
          <table:table-cell office:value-type="float" office:value="320.0">
            <text:p>320.0</text:p>
          </table:table-cell>
          <table:table-cell office:value-type="float" office:value="3840.0">
            <text:p>384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726</text:p>
          </table:table-cell>
          <table:table-cell office:value-type="string">
            <text:p>2025-05-31</text:p>
          </table:table-cell>
          <table:table-cell office:value-type="string">
            <text:p>Blue Heron Foods</text:p>
          </table:table-cell>
          <table:table-cell office:value-type="string">
            <text:p>Ontario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11">
            <text:p>11</text:p>
          </table:table-cell>
          <table:table-cell office:value-type="float" office:value="275.0">
            <text:p>275.0</text:p>
          </table:table-cell>
          <table:table-cell office:value-type="float" office:value="3025.0">
            <text:p>3025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27</text:p>
          </table:table-cell>
          <table:table-cell office:value-type="string">
            <text:p>2025-01-22</text:p>
          </table:table-cell>
          <table:table-cell office:value-type="string">
            <text:p>Kingston Print Works</text:p>
          </table:table-cell>
          <table:table-cell office:value-type="string">
            <text:p>Albert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4">
            <text:p>4</text:p>
          </table:table-cell>
          <table:table-cell office:value-type="float" office:value="1800.0">
            <text:p>1800.0</text:p>
          </table:table-cell>
          <table:table-cell office:value-type="float" office:value="7200.0">
            <text:p>7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28</text:p>
          </table:table-cell>
          <table:table-cell office:value-type="string">
            <text:p>2025-02-11</text:p>
          </table:table-cell>
          <table:table-cell office:value-type="string">
            <text:p>Blue Heron Foods</text:p>
          </table:table-cell>
          <table:table-cell office:value-type="string">
            <text:p>Quebec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2">
            <text:p>2</text:p>
          </table:table-cell>
          <table:table-cell office:value-type="float" office:value="320.0">
            <text:p>320.0</text:p>
          </table:table-cell>
          <table:table-cell office:value-type="float" office:value="640.0">
            <text:p>64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729</text:p>
          </table:table-cell>
          <table:table-cell office:value-type="string">
            <text:p>2025-10-25</text:p>
          </table:table-cell>
          <table:table-cell office:value-type="string">
            <text:p>Prairie Wind Farms</text:p>
          </table:table-cell>
          <table:table-cell office:value-type="string">
            <text:p>British Columbia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12">
            <text:p>12</text:p>
          </table:table-cell>
          <table:table-cell office:value-type="float" office:value="185.5">
            <text:p>185.5</text:p>
          </table:table-cell>
          <table:table-cell office:value-type="float" office:value="2226.0">
            <text:p>2226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30</text:p>
          </table:table-cell>
          <table:table-cell office:value-type="string">
            <text:p>2025-11-05</text:p>
          </table:table-cell>
          <table:table-cell office:value-type="string">
            <text:p>Kingston Print Works</text:p>
          </table:table-cell>
          <table:table-cell office:value-type="string">
            <text:p>Illinois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9">
            <text:p>9</text:p>
          </table:table-cell>
          <table:table-cell office:value-type="float" office:value="185.5">
            <text:p>185.5</text:p>
          </table:table-cell>
          <table:table-cell office:value-type="float" office:value="1669.5">
            <text:p>1669.5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31</text:p>
          </table:table-cell>
          <table:table-cell office:value-type="string">
            <text:p>2025-04-19</text:p>
          </table:table-cell>
          <table:table-cell office:value-type="string">
            <text:p>Harbourfront Textiles</text:p>
          </table:table-cell>
          <table:table-cell office:value-type="string">
            <text:p>Albert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450.0">
            <text:p>450.0</text:p>
          </table:table-cell>
          <table:table-cell office:value-type="float" office:value="2250.0">
            <text:p>22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32</text:p>
          </table:table-cell>
          <table:table-cell office:value-type="string">
            <text:p>2025-07-29</text:p>
          </table:table-cell>
          <table:table-cell office:value-type="string">
            <text:p>Kingston Print Works</text:p>
          </table:table-cell>
          <table:table-cell office:value-type="string">
            <text:p>Illinois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12">
            <text:p>12</text:p>
          </table:table-cell>
          <table:table-cell office:value-type="float" office:value="1200.0">
            <text:p>1200.0</text:p>
          </table:table-cell>
          <table:table-cell office:value-type="float" office:value="14400.0">
            <text:p>144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733</text:p>
          </table:table-cell>
          <table:table-cell office:value-type="string">
            <text:p>2025-01-31</text:p>
          </table:table-cell>
          <table:table-cell office:value-type="string">
            <text:p>Northwind Logistics</text:p>
          </table:table-cell>
          <table:table-cell office:value-type="string">
            <text:p>Texas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12">
            <text:p>12</text:p>
          </table:table-cell>
          <table:table-cell office:value-type="float" office:value="1800.0">
            <text:p>1800.0</text:p>
          </table:table-cell>
          <table:table-cell office:value-type="float" office:value="21600.0">
            <text:p>21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34</text:p>
          </table:table-cell>
          <table:table-cell office:value-type="string">
            <text:p>2025-10-27</text:p>
          </table:table-cell>
          <table:table-cell office:value-type="string">
            <text:p>Kingston Print Works</text:p>
          </table:table-cell>
          <table:table-cell office:value-type="string">
            <text:p>Manitob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1">
            <text:p>1</text:p>
          </table:table-cell>
          <table:table-cell office:value-type="float" office:value="2400.0">
            <text:p>2400.0</text:p>
          </table:table-cell>
          <table:table-cell office:value-type="float" office:value="2400.0">
            <text:p>2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35</text:p>
          </table:table-cell>
          <table:table-cell office:value-type="string">
            <text:p>2025-08-11</text:p>
          </table:table-cell>
          <table:table-cell office:value-type="string">
            <text:p>Granite Peak Tools</text:p>
          </table:table-cell>
          <table:table-cell office:value-type="string">
            <text:p>Ontario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12">
            <text:p>12</text:p>
          </table:table-cell>
          <table:table-cell office:value-type="float" office:value="275.0">
            <text:p>275.0</text:p>
          </table:table-cell>
          <table:table-cell office:value-type="float" office:value="3300.0">
            <text:p>33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36</text:p>
          </table:table-cell>
          <table:table-cell office:value-type="string">
            <text:p>2025-07-27</text:p>
          </table:table-cell>
          <table:table-cell office:value-type="string">
            <text:p>Prairie Wind Farms</text:p>
          </table:table-cell>
          <table:table-cell office:value-type="string">
            <text:p>Alberta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12">
            <text:p>12</text:p>
          </table:table-cell>
          <table:table-cell office:value-type="float" office:value="99.0">
            <text:p>99.0</text:p>
          </table:table-cell>
          <table:table-cell office:value-type="float" office:value="1188.0">
            <text:p>1188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37</text:p>
          </table:table-cell>
          <table:table-cell office:value-type="string">
            <text:p>2025-12-15</text:p>
          </table:table-cell>
          <table:table-cell office:value-type="string">
            <text:p>Silverline Freight</text:p>
          </table:table-cell>
          <table:table-cell office:value-type="string">
            <text:p>Quebec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8">
            <text:p>8</text:p>
          </table:table-cell>
          <table:table-cell office:value-type="float" office:value="2400.0">
            <text:p>2400.0</text:p>
          </table:table-cell>
          <table:table-cell office:value-type="float" office:value="19200.0">
            <text:p>19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38</text:p>
          </table:table-cell>
          <table:table-cell office:value-type="string">
            <text:p>2025-05-06</text:p>
          </table:table-cell>
          <table:table-cell office:value-type="string">
            <text:p>Cedar &amp; Co. Furniture</text:p>
          </table:table-cell>
          <table:table-cell office:value-type="string">
            <text:p>British Columbi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7">
            <text:p>7</text:p>
          </table:table-cell>
          <table:table-cell office:value-type="float" office:value="1200.0">
            <text:p>1200.0</text:p>
          </table:table-cell>
          <table:table-cell office:value-type="float" office:value="8400.0">
            <text:p>8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39</text:p>
          </table:table-cell>
          <table:table-cell office:value-type="string">
            <text:p>2025-10-30</text:p>
          </table:table-cell>
          <table:table-cell office:value-type="string">
            <text:p>Harbourfront Textiles</text:p>
          </table:table-cell>
          <table:table-cell office:value-type="string">
            <text:p>Ontario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12">
            <text:p>12</text:p>
          </table:table-cell>
          <table:table-cell office:value-type="float" office:value="99.0">
            <text:p>99.0</text:p>
          </table:table-cell>
          <table:table-cell office:value-type="float" office:value="1188.0">
            <text:p>1188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740</text:p>
          </table:table-cell>
          <table:table-cell office:value-type="string">
            <text:p>2025-06-07</text:p>
          </table:table-cell>
          <table:table-cell office:value-type="string">
            <text:p>Summit Auto Parts</text:p>
          </table:table-cell>
          <table:table-cell office:value-type="string">
            <text:p>British Columbi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12">
            <text:p>12</text:p>
          </table:table-cell>
          <table:table-cell office:value-type="float" office:value="450.0">
            <text:p>450.0</text:p>
          </table:table-cell>
          <table:table-cell office:value-type="float" office:value="5400.0">
            <text:p>5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41</text:p>
          </table:table-cell>
          <table:table-cell office:value-type="string">
            <text:p>2025-11-24</text:p>
          </table:table-cell>
          <table:table-cell office:value-type="string">
            <text:p>Maple Ridge Distribution</text:p>
          </table:table-cell>
          <table:table-cell office:value-type="string">
            <text:p>Illinois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6">
            <text:p>6</text:p>
          </table:table-cell>
          <table:table-cell office:value-type="float" office:value="1800.0">
            <text:p>1800.0</text:p>
          </table:table-cell>
          <table:table-cell office:value-type="float" office:value="10800.0">
            <text:p>10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42</text:p>
          </table:table-cell>
          <table:table-cell office:value-type="string">
            <text:p>2025-08-28</text:p>
          </table:table-cell>
          <table:table-cell office:value-type="string">
            <text:p>Summit Auto Parts</text:p>
          </table:table-cell>
          <table:table-cell office:value-type="string">
            <text:p>Manitob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11">
            <text:p>11</text:p>
          </table:table-cell>
          <table:table-cell office:value-type="float" office:value="1200.0">
            <text:p>1200.0</text:p>
          </table:table-cell>
          <table:table-cell office:value-type="float" office:value="13200.0">
            <text:p>13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43</text:p>
          </table:table-cell>
          <table:table-cell office:value-type="string">
            <text:p>2025-01-08</text:p>
          </table:table-cell>
          <table:table-cell office:value-type="string">
            <text:p>Summit Auto Parts</text:p>
          </table:table-cell>
          <table:table-cell office:value-type="string">
            <text:p>British Columbi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8">
            <text:p>8</text:p>
          </table:table-cell>
          <table:table-cell office:value-type="float" office:value="2400.0">
            <text:p>2400.0</text:p>
          </table:table-cell>
          <table:table-cell office:value-type="float" office:value="19200.0">
            <text:p>192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744</text:p>
          </table:table-cell>
          <table:table-cell office:value-type="string">
            <text:p>2025-02-01</text:p>
          </table:table-cell>
          <table:table-cell office:value-type="string">
            <text:p>Northwind Logistics</text:p>
          </table:table-cell>
          <table:table-cell office:value-type="string">
            <text:p>Illinois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6">
            <text:p>6</text:p>
          </table:table-cell>
          <table:table-cell office:value-type="float" office:value="275.0">
            <text:p>275.0</text:p>
          </table:table-cell>
          <table:table-cell office:value-type="float" office:value="1650.0">
            <text:p>165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745</text:p>
          </table:table-cell>
          <table:table-cell office:value-type="string">
            <text:p>2025-10-31</text:p>
          </table:table-cell>
          <table:table-cell office:value-type="string">
            <text:p>Cedar &amp; Co. Furniture</text:p>
          </table:table-cell>
          <table:table-cell office:value-type="string">
            <text:p>Ontario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8">
            <text:p>8</text:p>
          </table:table-cell>
          <table:table-cell office:value-type="float" office:value="2400.0">
            <text:p>2400.0</text:p>
          </table:table-cell>
          <table:table-cell office:value-type="float" office:value="19200.0">
            <text:p>192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746</text:p>
          </table:table-cell>
          <table:table-cell office:value-type="string">
            <text:p>2025-11-21</text:p>
          </table:table-cell>
          <table:table-cell office:value-type="string">
            <text:p>Lakeshore Medical Supply</text:p>
          </table:table-cell>
          <table:table-cell office:value-type="string">
            <text:p>Ontario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8">
            <text:p>8</text:p>
          </table:table-cell>
          <table:table-cell office:value-type="float" office:value="320.0">
            <text:p>320.0</text:p>
          </table:table-cell>
          <table:table-cell office:value-type="float" office:value="2560.0">
            <text:p>256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747</text:p>
          </table:table-cell>
          <table:table-cell office:value-type="string">
            <text:p>2025-02-01</text:p>
          </table:table-cell>
          <table:table-cell office:value-type="string">
            <text:p>Summit Auto Parts</text:p>
          </table:table-cell>
          <table:table-cell office:value-type="string">
            <text:p>Texas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6">
            <text:p>6</text:p>
          </table:table-cell>
          <table:table-cell office:value-type="float" office:value="275.0">
            <text:p>275.0</text:p>
          </table:table-cell>
          <table:table-cell office:value-type="float" office:value="1650.0">
            <text:p>16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48</text:p>
          </table:table-cell>
          <table:table-cell office:value-type="string">
            <text:p>2025-12-20</text:p>
          </table:table-cell>
          <table:table-cell office:value-type="string">
            <text:p>Maple Ridge Distribution</text:p>
          </table:table-cell>
          <table:table-cell office:value-type="string">
            <text:p>New York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2">
            <text:p>2</text:p>
          </table:table-cell>
          <table:table-cell office:value-type="float" office:value="185.5">
            <text:p>185.5</text:p>
          </table:table-cell>
          <table:table-cell office:value-type="float" office:value="371.0">
            <text:p>371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749</text:p>
          </table:table-cell>
          <table:table-cell office:value-type="string">
            <text:p>2025-11-03</text:p>
          </table:table-cell>
          <table:table-cell office:value-type="string">
            <text:p>Silverline Freight</text:p>
          </table:table-cell>
          <table:table-cell office:value-type="string">
            <text:p>Texas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2">
            <text:p>2</text:p>
          </table:table-cell>
          <table:table-cell office:value-type="float" office:value="1800.0">
            <text:p>1800.0</text:p>
          </table:table-cell>
          <table:table-cell office:value-type="float" office:value="3600.0">
            <text:p>3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50</text:p>
          </table:table-cell>
          <table:table-cell office:value-type="string">
            <text:p>2025-11-15</text:p>
          </table:table-cell>
          <table:table-cell office:value-type="string">
            <text:p>Kingston Print Works</text:p>
          </table:table-cell>
          <table:table-cell office:value-type="string">
            <text:p>Albert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6">
            <text:p>6</text:p>
          </table:table-cell>
          <table:table-cell office:value-type="float" office:value="1200.0">
            <text:p>1200.0</text:p>
          </table:table-cell>
          <table:table-cell office:value-type="float" office:value="7200.0">
            <text:p>72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751</text:p>
          </table:table-cell>
          <table:table-cell office:value-type="string">
            <text:p>2025-06-16</text:p>
          </table:table-cell>
          <table:table-cell office:value-type="string">
            <text:p>Northwind Logistics</text:p>
          </table:table-cell>
          <table:table-cell office:value-type="string">
            <text:p>New York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4">
            <text:p>4</text:p>
          </table:table-cell>
          <table:table-cell office:value-type="float" office:value="185.5">
            <text:p>185.5</text:p>
          </table:table-cell>
          <table:table-cell office:value-type="float" office:value="742.0">
            <text:p>742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752</text:p>
          </table:table-cell>
          <table:table-cell office:value-type="string">
            <text:p>2025-09-08</text:p>
          </table:table-cell>
          <table:table-cell office:value-type="string">
            <text:p>Silverline Freight</text:p>
          </table:table-cell>
          <table:table-cell office:value-type="string">
            <text:p>New York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6">
            <text:p>6</text:p>
          </table:table-cell>
          <table:table-cell office:value-type="float" office:value="185.5">
            <text:p>185.5</text:p>
          </table:table-cell>
          <table:table-cell office:value-type="float" office:value="1113.0">
            <text:p>1113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753</text:p>
          </table:table-cell>
          <table:table-cell office:value-type="string">
            <text:p>2025-07-28</text:p>
          </table:table-cell>
          <table:table-cell office:value-type="string">
            <text:p>Granite Peak Tools</text:p>
          </table:table-cell>
          <table:table-cell office:value-type="string">
            <text:p>New York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2">
            <text:p>2</text:p>
          </table:table-cell>
          <table:table-cell office:value-type="float" office:value="275.0">
            <text:p>275.0</text:p>
          </table:table-cell>
          <table:table-cell office:value-type="float" office:value="550.0">
            <text:p>55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754</text:p>
          </table:table-cell>
          <table:table-cell office:value-type="string">
            <text:p>2025-07-13</text:p>
          </table:table-cell>
          <table:table-cell office:value-type="string">
            <text:p>Northwind Logistics</text:p>
          </table:table-cell>
          <table:table-cell office:value-type="string">
            <text:p>Illinois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450.0">
            <text:p>450.0</text:p>
          </table:table-cell>
          <table:table-cell office:value-type="float" office:value="2250.0">
            <text:p>22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55</text:p>
          </table:table-cell>
          <table:table-cell office:value-type="string">
            <text:p>2025-02-19</text:p>
          </table:table-cell>
          <table:table-cell office:value-type="string">
            <text:p>Silverline Freight</text:p>
          </table:table-cell>
          <table:table-cell office:value-type="string">
            <text:p>British Columbi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2">
            <text:p>12</text:p>
          </table:table-cell>
          <table:table-cell office:value-type="float" office:value="320.0">
            <text:p>320.0</text:p>
          </table:table-cell>
          <table:table-cell office:value-type="float" office:value="3840.0">
            <text:p>384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756</text:p>
          </table:table-cell>
          <table:table-cell office:value-type="string">
            <text:p>2025-08-13</text:p>
          </table:table-cell>
          <table:table-cell office:value-type="string">
            <text:p>Summit Auto Parts</text:p>
          </table:table-cell>
          <table:table-cell office:value-type="string">
            <text:p>Manitob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10">
            <text:p>10</text:p>
          </table:table-cell>
          <table:table-cell office:value-type="float" office:value="1800.0">
            <text:p>1800.0</text:p>
          </table:table-cell>
          <table:table-cell office:value-type="float" office:value="18000.0">
            <text:p>180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57</text:p>
          </table:table-cell>
          <table:table-cell office:value-type="string">
            <text:p>2025-09-19</text:p>
          </table:table-cell>
          <table:table-cell office:value-type="string">
            <text:p>Blue Heron Foods</text:p>
          </table:table-cell>
          <table:table-cell office:value-type="string">
            <text:p>Ontario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6">
            <text:p>6</text:p>
          </table:table-cell>
          <table:table-cell office:value-type="float" office:value="99.0">
            <text:p>99.0</text:p>
          </table:table-cell>
          <table:table-cell office:value-type="float" office:value="594.0">
            <text:p>594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758</text:p>
          </table:table-cell>
          <table:table-cell office:value-type="string">
            <text:p>2025-12-09</text:p>
          </table:table-cell>
          <table:table-cell office:value-type="string">
            <text:p>Northwind Logistics</text:p>
          </table:table-cell>
          <table:table-cell office:value-type="string">
            <text:p>New York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2">
            <text:p>2</text:p>
          </table:table-cell>
          <table:table-cell office:value-type="float" office:value="99.0">
            <text:p>99.0</text:p>
          </table:table-cell>
          <table:table-cell office:value-type="float" office:value="198.0">
            <text:p>198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59</text:p>
          </table:table-cell>
          <table:table-cell office:value-type="string">
            <text:p>2025-06-04</text:p>
          </table:table-cell>
          <table:table-cell office:value-type="string">
            <text:p>Prairie Wind Farms</text:p>
          </table:table-cell>
          <table:table-cell office:value-type="string">
            <text:p>Texas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3">
            <text:p>3</text:p>
          </table:table-cell>
          <table:table-cell office:value-type="float" office:value="320.0">
            <text:p>320.0</text:p>
          </table:table-cell>
          <table:table-cell office:value-type="float" office:value="960.0">
            <text:p>96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60</text:p>
          </table:table-cell>
          <table:table-cell office:value-type="string">
            <text:p>2025-05-10</text:p>
          </table:table-cell>
          <table:table-cell office:value-type="string">
            <text:p>Granite Peak Tools</text:p>
          </table:table-cell>
          <table:table-cell office:value-type="string">
            <text:p>Quebec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2">
            <text:p>12</text:p>
          </table:table-cell>
          <table:table-cell office:value-type="float" office:value="320.0">
            <text:p>320.0</text:p>
          </table:table-cell>
          <table:table-cell office:value-type="float" office:value="3840.0">
            <text:p>384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761</text:p>
          </table:table-cell>
          <table:table-cell office:value-type="string">
            <text:p>2025-02-20</text:p>
          </table:table-cell>
          <table:table-cell office:value-type="string">
            <text:p>Silverline Freight</text:p>
          </table:table-cell>
          <table:table-cell office:value-type="string">
            <text:p>British Columbi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8">
            <text:p>8</text:p>
          </table:table-cell>
          <table:table-cell office:value-type="float" office:value="1800.0">
            <text:p>1800.0</text:p>
          </table:table-cell>
          <table:table-cell office:value-type="float" office:value="14400.0">
            <text:p>14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62</text:p>
          </table:table-cell>
          <table:table-cell office:value-type="string">
            <text:p>2025-02-01</text:p>
          </table:table-cell>
          <table:table-cell office:value-type="string">
            <text:p>Birchwood Interiors</text:p>
          </table:table-cell>
          <table:table-cell office:value-type="string">
            <text:p>Manitob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3">
            <text:p>3</text:p>
          </table:table-cell>
          <table:table-cell office:value-type="float" office:value="1200.0">
            <text:p>1200.0</text:p>
          </table:table-cell>
          <table:table-cell office:value-type="float" office:value="3600.0">
            <text:p>36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763</text:p>
          </table:table-cell>
          <table:table-cell office:value-type="string">
            <text:p>2025-08-18</text:p>
          </table:table-cell>
          <table:table-cell office:value-type="string">
            <text:p>Birchwood Interiors</text:p>
          </table:table-cell>
          <table:table-cell office:value-type="string">
            <text:p>New York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1">
            <text:p>1</text:p>
          </table:table-cell>
          <table:table-cell office:value-type="float" office:value="2400.0">
            <text:p>2400.0</text:p>
          </table:table-cell>
          <table:table-cell office:value-type="float" office:value="2400.0">
            <text:p>2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64</text:p>
          </table:table-cell>
          <table:table-cell office:value-type="string">
            <text:p>2025-12-14</text:p>
          </table:table-cell>
          <table:table-cell office:value-type="string">
            <text:p>Maple Ridge Distribution</text:p>
          </table:table-cell>
          <table:table-cell office:value-type="string">
            <text:p>Illinois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8">
            <text:p>8</text:p>
          </table:table-cell>
          <table:table-cell office:value-type="float" office:value="1200.0">
            <text:p>1200.0</text:p>
          </table:table-cell>
          <table:table-cell office:value-type="float" office:value="9600.0">
            <text:p>9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65</text:p>
          </table:table-cell>
          <table:table-cell office:value-type="string">
            <text:p>2025-10-24</text:p>
          </table:table-cell>
          <table:table-cell office:value-type="string">
            <text:p>Harbourfront Textiles</text:p>
          </table:table-cell>
          <table:table-cell office:value-type="string">
            <text:p>Texas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6">
            <text:p>6</text:p>
          </table:table-cell>
          <table:table-cell office:value-type="float" office:value="99.0">
            <text:p>99.0</text:p>
          </table:table-cell>
          <table:table-cell office:value-type="float" office:value="594.0">
            <text:p>594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766</text:p>
          </table:table-cell>
          <table:table-cell office:value-type="string">
            <text:p>2025-12-19</text:p>
          </table:table-cell>
          <table:table-cell office:value-type="string">
            <text:p>Blue Heron Foods</text:p>
          </table:table-cell>
          <table:table-cell office:value-type="string">
            <text:p>Illinois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5">
            <text:p>5</text:p>
          </table:table-cell>
          <table:table-cell office:value-type="float" office:value="185.5">
            <text:p>185.5</text:p>
          </table:table-cell>
          <table:table-cell office:value-type="float" office:value="927.5">
            <text:p>927.5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67</text:p>
          </table:table-cell>
          <table:table-cell office:value-type="string">
            <text:p>2025-04-15</text:p>
          </table:table-cell>
          <table:table-cell office:value-type="string">
            <text:p>Cedar &amp; Co. Furniture</text:p>
          </table:table-cell>
          <table:table-cell office:value-type="string">
            <text:p>Ontario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6">
            <text:p>6</text:p>
          </table:table-cell>
          <table:table-cell office:value-type="float" office:value="99.0">
            <text:p>99.0</text:p>
          </table:table-cell>
          <table:table-cell office:value-type="float" office:value="594.0">
            <text:p>594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68</text:p>
          </table:table-cell>
          <table:table-cell office:value-type="string">
            <text:p>2025-09-07</text:p>
          </table:table-cell>
          <table:table-cell office:value-type="string">
            <text:p>Northwind Logistics</text:p>
          </table:table-cell>
          <table:table-cell office:value-type="string">
            <text:p>Manitob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10">
            <text:p>10</text:p>
          </table:table-cell>
          <table:table-cell office:value-type="float" office:value="1800.0">
            <text:p>1800.0</text:p>
          </table:table-cell>
          <table:table-cell office:value-type="float" office:value="18000.0">
            <text:p>180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69</text:p>
          </table:table-cell>
          <table:table-cell office:value-type="string">
            <text:p>2025-11-10</text:p>
          </table:table-cell>
          <table:table-cell office:value-type="string">
            <text:p>Granite Peak Tools</text:p>
          </table:table-cell>
          <table:table-cell office:value-type="string">
            <text:p>Texas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12">
            <text:p>12</text:p>
          </table:table-cell>
          <table:table-cell office:value-type="float" office:value="1200.0">
            <text:p>1200.0</text:p>
          </table:table-cell>
          <table:table-cell office:value-type="float" office:value="14400.0">
            <text:p>14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70</text:p>
          </table:table-cell>
          <table:table-cell office:value-type="string">
            <text:p>2025-02-13</text:p>
          </table:table-cell>
          <table:table-cell office:value-type="string">
            <text:p>Cedar &amp; Co. Furniture</text:p>
          </table:table-cell>
          <table:table-cell office:value-type="string">
            <text:p>Ontario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4">
            <text:p>4</text:p>
          </table:table-cell>
          <table:table-cell office:value-type="float" office:value="185.5">
            <text:p>185.5</text:p>
          </table:table-cell>
          <table:table-cell office:value-type="float" office:value="742.0">
            <text:p>742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71</text:p>
          </table:table-cell>
          <table:table-cell office:value-type="string">
            <text:p>2025-09-10</text:p>
          </table:table-cell>
          <table:table-cell office:value-type="string">
            <text:p>Summit Auto Parts</text:p>
          </table:table-cell>
          <table:table-cell office:value-type="string">
            <text:p>Texas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3">
            <text:p>3</text:p>
          </table:table-cell>
          <table:table-cell office:value-type="float" office:value="1200.0">
            <text:p>1200.0</text:p>
          </table:table-cell>
          <table:table-cell office:value-type="float" office:value="3600.0">
            <text:p>36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772</text:p>
          </table:table-cell>
          <table:table-cell office:value-type="string">
            <text:p>2025-06-10</text:p>
          </table:table-cell>
          <table:table-cell office:value-type="string">
            <text:p>Blue Heron Foods</text:p>
          </table:table-cell>
          <table:table-cell office:value-type="string">
            <text:p>Albert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9">
            <text:p>9</text:p>
          </table:table-cell>
          <table:table-cell office:value-type="float" office:value="275.0">
            <text:p>275.0</text:p>
          </table:table-cell>
          <table:table-cell office:value-type="float" office:value="2475.0">
            <text:p>2475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773</text:p>
          </table:table-cell>
          <table:table-cell office:value-type="string">
            <text:p>2025-08-26</text:p>
          </table:table-cell>
          <table:table-cell office:value-type="string">
            <text:p>Northwind Logistics</text:p>
          </table:table-cell>
          <table:table-cell office:value-type="string">
            <text:p>Illinois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2">
            <text:p>2</text:p>
          </table:table-cell>
          <table:table-cell office:value-type="float" office:value="99.0">
            <text:p>99.0</text:p>
          </table:table-cell>
          <table:table-cell office:value-type="float" office:value="198.0">
            <text:p>198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774</text:p>
          </table:table-cell>
          <table:table-cell office:value-type="string">
            <text:p>2025-12-26</text:p>
          </table:table-cell>
          <table:table-cell office:value-type="string">
            <text:p>Harbourfront Textiles</text:p>
          </table:table-cell>
          <table:table-cell office:value-type="string">
            <text:p>Albert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4">
            <text:p>4</text:p>
          </table:table-cell>
          <table:table-cell office:value-type="float" office:value="1200.0">
            <text:p>1200.0</text:p>
          </table:table-cell>
          <table:table-cell office:value-type="float" office:value="4800.0">
            <text:p>4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75</text:p>
          </table:table-cell>
          <table:table-cell office:value-type="string">
            <text:p>2025-06-01</text:p>
          </table:table-cell>
          <table:table-cell office:value-type="string">
            <text:p>Harbourfront Textiles</text:p>
          </table:table-cell>
          <table:table-cell office:value-type="string">
            <text:p>Manitob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4">
            <text:p>4</text:p>
          </table:table-cell>
          <table:table-cell office:value-type="float" office:value="320.0">
            <text:p>320.0</text:p>
          </table:table-cell>
          <table:table-cell office:value-type="float" office:value="1280.0">
            <text:p>128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76</text:p>
          </table:table-cell>
          <table:table-cell office:value-type="string">
            <text:p>2025-09-10</text:p>
          </table:table-cell>
          <table:table-cell office:value-type="string">
            <text:p>Northwind Logistics</text:p>
          </table:table-cell>
          <table:table-cell office:value-type="string">
            <text:p>Illinois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9">
            <text:p>9</text:p>
          </table:table-cell>
          <table:table-cell office:value-type="float" office:value="320.0">
            <text:p>320.0</text:p>
          </table:table-cell>
          <table:table-cell office:value-type="float" office:value="2880.0">
            <text:p>288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77</text:p>
          </table:table-cell>
          <table:table-cell office:value-type="string">
            <text:p>2025-06-01</text:p>
          </table:table-cell>
          <table:table-cell office:value-type="string">
            <text:p>Kingston Print Works</text:p>
          </table:table-cell>
          <table:table-cell office:value-type="string">
            <text:p>Ontario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3">
            <text:p>3</text:p>
          </table:table-cell>
          <table:table-cell office:value-type="float" office:value="1800.0">
            <text:p>1800.0</text:p>
          </table:table-cell>
          <table:table-cell office:value-type="float" office:value="5400.0">
            <text:p>5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78</text:p>
          </table:table-cell>
          <table:table-cell office:value-type="string">
            <text:p>2025-07-02</text:p>
          </table:table-cell>
          <table:table-cell office:value-type="string">
            <text:p>Northwind Logistics</text:p>
          </table:table-cell>
          <table:table-cell office:value-type="string">
            <text:p>Albert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2">
            <text:p>2</text:p>
          </table:table-cell>
          <table:table-cell office:value-type="float" office:value="275.0">
            <text:p>275.0</text:p>
          </table:table-cell>
          <table:table-cell office:value-type="float" office:value="550.0">
            <text:p>55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779</text:p>
          </table:table-cell>
          <table:table-cell office:value-type="string">
            <text:p>2025-12-03</text:p>
          </table:table-cell>
          <table:table-cell office:value-type="string">
            <text:p>Cedar &amp; Co. Furniture</text:p>
          </table:table-cell>
          <table:table-cell office:value-type="string">
            <text:p>Quebec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0">
            <text:p>10</text:p>
          </table:table-cell>
          <table:table-cell office:value-type="float" office:value="320.0">
            <text:p>320.0</text:p>
          </table:table-cell>
          <table:table-cell office:value-type="float" office:value="3200.0">
            <text:p>3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80</text:p>
          </table:table-cell>
          <table:table-cell office:value-type="string">
            <text:p>2025-03-06</text:p>
          </table:table-cell>
          <table:table-cell office:value-type="string">
            <text:p>Prairie Wind Farms</text:p>
          </table:table-cell>
          <table:table-cell office:value-type="string">
            <text:p>Quebec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1">
            <text:p>1</text:p>
          </table:table-cell>
          <table:table-cell office:value-type="float" office:value="185.5">
            <text:p>185.5</text:p>
          </table:table-cell>
          <table:table-cell office:value-type="float" office:value="185.5">
            <text:p>185.5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81</text:p>
          </table:table-cell>
          <table:table-cell office:value-type="string">
            <text:p>2025-05-05</text:p>
          </table:table-cell>
          <table:table-cell office:value-type="string">
            <text:p>Summit Auto Parts</text:p>
          </table:table-cell>
          <table:table-cell office:value-type="string">
            <text:p>Texas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2">
            <text:p>2</text:p>
          </table:table-cell>
          <table:table-cell office:value-type="float" office:value="2400.0">
            <text:p>2400.0</text:p>
          </table:table-cell>
          <table:table-cell office:value-type="float" office:value="4800.0">
            <text:p>4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82</text:p>
          </table:table-cell>
          <table:table-cell office:value-type="string">
            <text:p>2025-10-11</text:p>
          </table:table-cell>
          <table:table-cell office:value-type="string">
            <text:p>Lakeshore Medical Supply</text:p>
          </table:table-cell>
          <table:table-cell office:value-type="string">
            <text:p>Albert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9">
            <text:p>9</text:p>
          </table:table-cell>
          <table:table-cell office:value-type="float" office:value="1200.0">
            <text:p>1200.0</text:p>
          </table:table-cell>
          <table:table-cell office:value-type="float" office:value="10800.0">
            <text:p>108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783</text:p>
          </table:table-cell>
          <table:table-cell office:value-type="string">
            <text:p>2025-09-06</text:p>
          </table:table-cell>
          <table:table-cell office:value-type="string">
            <text:p>Cedar &amp; Co. Furniture</text:p>
          </table:table-cell>
          <table:table-cell office:value-type="string">
            <text:p>Albert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12">
            <text:p>12</text:p>
          </table:table-cell>
          <table:table-cell office:value-type="float" office:value="450.0">
            <text:p>450.0</text:p>
          </table:table-cell>
          <table:table-cell office:value-type="float" office:value="5400.0">
            <text:p>5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84</text:p>
          </table:table-cell>
          <table:table-cell office:value-type="string">
            <text:p>2025-04-25</text:p>
          </table:table-cell>
          <table:table-cell office:value-type="string">
            <text:p>Silverline Freight</text:p>
          </table:table-cell>
          <table:table-cell office:value-type="string">
            <text:p>Quebec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2400.0">
            <text:p>2400.0</text:p>
          </table:table-cell>
          <table:table-cell office:value-type="float" office:value="12000.0">
            <text:p>120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785</text:p>
          </table:table-cell>
          <table:table-cell office:value-type="string">
            <text:p>2025-01-26</text:p>
          </table:table-cell>
          <table:table-cell office:value-type="string">
            <text:p>Silverline Freight</text:p>
          </table:table-cell>
          <table:table-cell office:value-type="string">
            <text:p>Quebec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7">
            <text:p>7</text:p>
          </table:table-cell>
          <table:table-cell office:value-type="float" office:value="275.0">
            <text:p>275.0</text:p>
          </table:table-cell>
          <table:table-cell office:value-type="float" office:value="1925.0">
            <text:p>1925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86</text:p>
          </table:table-cell>
          <table:table-cell office:value-type="string">
            <text:p>2025-07-19</text:p>
          </table:table-cell>
          <table:table-cell office:value-type="string">
            <text:p>Cedar &amp; Co. Furniture</text:p>
          </table:table-cell>
          <table:table-cell office:value-type="string">
            <text:p>British Columbi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12">
            <text:p>12</text:p>
          </table:table-cell>
          <table:table-cell office:value-type="float" office:value="2400.0">
            <text:p>2400.0</text:p>
          </table:table-cell>
          <table:table-cell office:value-type="float" office:value="28800.0">
            <text:p>28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87</text:p>
          </table:table-cell>
          <table:table-cell office:value-type="string">
            <text:p>2025-04-17</text:p>
          </table:table-cell>
          <table:table-cell office:value-type="string">
            <text:p>Northwind Logistics</text:p>
          </table:table-cell>
          <table:table-cell office:value-type="string">
            <text:p>Albert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9">
            <text:p>9</text:p>
          </table:table-cell>
          <table:table-cell office:value-type="float" office:value="2400.0">
            <text:p>2400.0</text:p>
          </table:table-cell>
          <table:table-cell office:value-type="float" office:value="21600.0">
            <text:p>21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88</text:p>
          </table:table-cell>
          <table:table-cell office:value-type="string">
            <text:p>2025-06-27</text:p>
          </table:table-cell>
          <table:table-cell office:value-type="string">
            <text:p>Summit Auto Parts</text:p>
          </table:table-cell>
          <table:table-cell office:value-type="string">
            <text:p>Manitob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2">
            <text:p>2</text:p>
          </table:table-cell>
          <table:table-cell office:value-type="float" office:value="2400.0">
            <text:p>2400.0</text:p>
          </table:table-cell>
          <table:table-cell office:value-type="float" office:value="4800.0">
            <text:p>48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789</text:p>
          </table:table-cell>
          <table:table-cell office:value-type="string">
            <text:p>2025-01-08</text:p>
          </table:table-cell>
          <table:table-cell office:value-type="string">
            <text:p>Harbourfront Textiles</text:p>
          </table:table-cell>
          <table:table-cell office:value-type="string">
            <text:p>New York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11">
            <text:p>11</text:p>
          </table:table-cell>
          <table:table-cell office:value-type="float" office:value="1800.0">
            <text:p>1800.0</text:p>
          </table:table-cell>
          <table:table-cell office:value-type="float" office:value="19800.0">
            <text:p>19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90</text:p>
          </table:table-cell>
          <table:table-cell office:value-type="string">
            <text:p>2025-05-11</text:p>
          </table:table-cell>
          <table:table-cell office:value-type="string">
            <text:p>Kingston Print Works</text:p>
          </table:table-cell>
          <table:table-cell office:value-type="string">
            <text:p>British Columbi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10">
            <text:p>10</text:p>
          </table:table-cell>
          <table:table-cell office:value-type="float" office:value="1200.0">
            <text:p>1200.0</text:p>
          </table:table-cell>
          <table:table-cell office:value-type="float" office:value="12000.0">
            <text:p>120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791</text:p>
          </table:table-cell>
          <table:table-cell office:value-type="string">
            <text:p>2025-03-15</text:p>
          </table:table-cell>
          <table:table-cell office:value-type="string">
            <text:p>Lakeshore Medical Supply</text:p>
          </table:table-cell>
          <table:table-cell office:value-type="string">
            <text:p>Manitoba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8">
            <text:p>8</text:p>
          </table:table-cell>
          <table:table-cell office:value-type="float" office:value="185.5">
            <text:p>185.5</text:p>
          </table:table-cell>
          <table:table-cell office:value-type="float" office:value="1484.0">
            <text:p>1484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792</text:p>
          </table:table-cell>
          <table:table-cell office:value-type="string">
            <text:p>2025-03-23</text:p>
          </table:table-cell>
          <table:table-cell office:value-type="string">
            <text:p>Kingston Print Works</text:p>
          </table:table-cell>
          <table:table-cell office:value-type="string">
            <text:p>Manitob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11">
            <text:p>11</text:p>
          </table:table-cell>
          <table:table-cell office:value-type="float" office:value="1200.0">
            <text:p>1200.0</text:p>
          </table:table-cell>
          <table:table-cell office:value-type="float" office:value="13200.0">
            <text:p>13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93</text:p>
          </table:table-cell>
          <table:table-cell office:value-type="string">
            <text:p>2025-04-21</text:p>
          </table:table-cell>
          <table:table-cell office:value-type="string">
            <text:p>Granite Peak Tools</text:p>
          </table:table-cell>
          <table:table-cell office:value-type="string">
            <text:p>Illinois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12">
            <text:p>12</text:p>
          </table:table-cell>
          <table:table-cell office:value-type="float" office:value="2400.0">
            <text:p>2400.0</text:p>
          </table:table-cell>
          <table:table-cell office:value-type="float" office:value="28800.0">
            <text:p>28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94</text:p>
          </table:table-cell>
          <table:table-cell office:value-type="string">
            <text:p>2025-08-23</text:p>
          </table:table-cell>
          <table:table-cell office:value-type="string">
            <text:p>Prairie Wind Farms</text:p>
          </table:table-cell>
          <table:table-cell office:value-type="string">
            <text:p>Manitob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8">
            <text:p>8</text:p>
          </table:table-cell>
          <table:table-cell office:value-type="float" office:value="1200.0">
            <text:p>1200.0</text:p>
          </table:table-cell>
          <table:table-cell office:value-type="float" office:value="9600.0">
            <text:p>9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95</text:p>
          </table:table-cell>
          <table:table-cell office:value-type="string">
            <text:p>2025-08-09</text:p>
          </table:table-cell>
          <table:table-cell office:value-type="string">
            <text:p>Blue Heron Foods</text:p>
          </table:table-cell>
          <table:table-cell office:value-type="string">
            <text:p>Alberta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5">
            <text:p>5</text:p>
          </table:table-cell>
          <table:table-cell office:value-type="float" office:value="185.5">
            <text:p>185.5</text:p>
          </table:table-cell>
          <table:table-cell office:value-type="float" office:value="927.5">
            <text:p>927.5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796</text:p>
          </table:table-cell>
          <table:table-cell office:value-type="string">
            <text:p>2025-10-10</text:p>
          </table:table-cell>
          <table:table-cell office:value-type="string">
            <text:p>Maple Ridge Distribution</text:p>
          </table:table-cell>
          <table:table-cell office:value-type="string">
            <text:p>British Columbia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10">
            <text:p>10</text:p>
          </table:table-cell>
          <table:table-cell office:value-type="float" office:value="185.5">
            <text:p>185.5</text:p>
          </table:table-cell>
          <table:table-cell office:value-type="float" office:value="1855.0">
            <text:p>1855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797</text:p>
          </table:table-cell>
          <table:table-cell office:value-type="string">
            <text:p>2025-08-25</text:p>
          </table:table-cell>
          <table:table-cell office:value-type="string">
            <text:p>Maple Ridge Distribution</text:p>
          </table:table-cell>
          <table:table-cell office:value-type="string">
            <text:p>Texas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6">
            <text:p>6</text:p>
          </table:table-cell>
          <table:table-cell office:value-type="float" office:value="1800.0">
            <text:p>1800.0</text:p>
          </table:table-cell>
          <table:table-cell office:value-type="float" office:value="10800.0">
            <text:p>108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798</text:p>
          </table:table-cell>
          <table:table-cell office:value-type="string">
            <text:p>2025-02-13</text:p>
          </table:table-cell>
          <table:table-cell office:value-type="string">
            <text:p>Lakeshore Medical Supply</text:p>
          </table:table-cell>
          <table:table-cell office:value-type="string">
            <text:p>Manitob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2">
            <text:p>12</text:p>
          </table:table-cell>
          <table:table-cell office:value-type="float" office:value="320.0">
            <text:p>320.0</text:p>
          </table:table-cell>
          <table:table-cell office:value-type="float" office:value="3840.0">
            <text:p>384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799</text:p>
          </table:table-cell>
          <table:table-cell office:value-type="string">
            <text:p>2025-03-04</text:p>
          </table:table-cell>
          <table:table-cell office:value-type="string">
            <text:p>Summit Auto Parts</text:p>
          </table:table-cell>
          <table:table-cell office:value-type="string">
            <text:p>Texas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1">
            <text:p>1</text:p>
          </table:table-cell>
          <table:table-cell office:value-type="float" office:value="2400.0">
            <text:p>2400.0</text:p>
          </table:table-cell>
          <table:table-cell office:value-type="float" office:value="2400.0">
            <text:p>2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800</text:p>
          </table:table-cell>
          <table:table-cell office:value-type="string">
            <text:p>2025-02-02</text:p>
          </table:table-cell>
          <table:table-cell office:value-type="string">
            <text:p>Harbourfront Textiles</text:p>
          </table:table-cell>
          <table:table-cell office:value-type="string">
            <text:p>Quebec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12">
            <text:p>12</text:p>
          </table:table-cell>
          <table:table-cell office:value-type="float" office:value="2400.0">
            <text:p>2400.0</text:p>
          </table:table-cell>
          <table:table-cell office:value-type="float" office:value="28800.0">
            <text:p>288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801</text:p>
          </table:table-cell>
          <table:table-cell office:value-type="string">
            <text:p>2025-08-06</text:p>
          </table:table-cell>
          <table:table-cell office:value-type="string">
            <text:p>Maple Ridge Distribution</text:p>
          </table:table-cell>
          <table:table-cell office:value-type="string">
            <text:p>British Columbi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11">
            <text:p>11</text:p>
          </table:table-cell>
          <table:table-cell office:value-type="float" office:value="1800.0">
            <text:p>1800.0</text:p>
          </table:table-cell>
          <table:table-cell office:value-type="float" office:value="19800.0">
            <text:p>19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802</text:p>
          </table:table-cell>
          <table:table-cell office:value-type="string">
            <text:p>2025-02-07</text:p>
          </table:table-cell>
          <table:table-cell office:value-type="string">
            <text:p>Prairie Wind Farms</text:p>
          </table:table-cell>
          <table:table-cell office:value-type="string">
            <text:p>British Columbi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10">
            <text:p>10</text:p>
          </table:table-cell>
          <table:table-cell office:value-type="float" office:value="1800.0">
            <text:p>1800.0</text:p>
          </table:table-cell>
          <table:table-cell office:value-type="float" office:value="18000.0">
            <text:p>180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803</text:p>
          </table:table-cell>
          <table:table-cell office:value-type="string">
            <text:p>2025-04-13</text:p>
          </table:table-cell>
          <table:table-cell office:value-type="string">
            <text:p>Granite Peak Tools</text:p>
          </table:table-cell>
          <table:table-cell office:value-type="string">
            <text:p>Texas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1">
            <text:p>1</text:p>
          </table:table-cell>
          <table:table-cell office:value-type="float" office:value="1200.0">
            <text:p>1200.0</text:p>
          </table:table-cell>
          <table:table-cell office:value-type="float" office:value="1200.0">
            <text:p>1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804</text:p>
          </table:table-cell>
          <table:table-cell office:value-type="string">
            <text:p>2025-02-04</text:p>
          </table:table-cell>
          <table:table-cell office:value-type="string">
            <text:p>Blue Heron Foods</text:p>
          </table:table-cell>
          <table:table-cell office:value-type="string">
            <text:p>British Columbi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10">
            <text:p>10</text:p>
          </table:table-cell>
          <table:table-cell office:value-type="float" office:value="450.0">
            <text:p>450.0</text:p>
          </table:table-cell>
          <table:table-cell office:value-type="float" office:value="4500.0">
            <text:p>45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805</text:p>
          </table:table-cell>
          <table:table-cell office:value-type="string">
            <text:p>2025-06-26</text:p>
          </table:table-cell>
          <table:table-cell office:value-type="string">
            <text:p>Lakeshore Medical Supply</text:p>
          </table:table-cell>
          <table:table-cell office:value-type="string">
            <text:p>Albert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9">
            <text:p>9</text:p>
          </table:table-cell>
          <table:table-cell office:value-type="float" office:value="320.0">
            <text:p>320.0</text:p>
          </table:table-cell>
          <table:table-cell office:value-type="float" office:value="2880.0">
            <text:p>288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806</text:p>
          </table:table-cell>
          <table:table-cell office:value-type="string">
            <text:p>2025-01-09</text:p>
          </table:table-cell>
          <table:table-cell office:value-type="string">
            <text:p>Lakeshore Medical Supply</text:p>
          </table:table-cell>
          <table:table-cell office:value-type="string">
            <text:p>Ontario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4">
            <text:p>4</text:p>
          </table:table-cell>
          <table:table-cell office:value-type="float" office:value="320.0">
            <text:p>320.0</text:p>
          </table:table-cell>
          <table:table-cell office:value-type="float" office:value="1280.0">
            <text:p>128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807</text:p>
          </table:table-cell>
          <table:table-cell office:value-type="string">
            <text:p>2025-11-28</text:p>
          </table:table-cell>
          <table:table-cell office:value-type="string">
            <text:p>Northwind Logistics</text:p>
          </table:table-cell>
          <table:table-cell office:value-type="string">
            <text:p>Illinois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3">
            <text:p>3</text:p>
          </table:table-cell>
          <table:table-cell office:value-type="float" office:value="99.0">
            <text:p>99.0</text:p>
          </table:table-cell>
          <table:table-cell office:value-type="float" office:value="297.0">
            <text:p>297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808</text:p>
          </table:table-cell>
          <table:table-cell office:value-type="string">
            <text:p>2025-04-06</text:p>
          </table:table-cell>
          <table:table-cell office:value-type="string">
            <text:p>Summit Auto Parts</text:p>
          </table:table-cell>
          <table:table-cell office:value-type="string">
            <text:p>Albert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4">
            <text:p>4</text:p>
          </table:table-cell>
          <table:table-cell office:value-type="float" office:value="275.0">
            <text:p>275.0</text:p>
          </table:table-cell>
          <table:table-cell office:value-type="float" office:value="1100.0">
            <text:p>11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809</text:p>
          </table:table-cell>
          <table:table-cell office:value-type="string">
            <text:p>2025-11-07</text:p>
          </table:table-cell>
          <table:table-cell office:value-type="string">
            <text:p>Silverline Freight</text:p>
          </table:table-cell>
          <table:table-cell office:value-type="string">
            <text:p>New York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12">
            <text:p>12</text:p>
          </table:table-cell>
          <table:table-cell office:value-type="float" office:value="185.5">
            <text:p>185.5</text:p>
          </table:table-cell>
          <table:table-cell office:value-type="float" office:value="2226.0">
            <text:p>2226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810</text:p>
          </table:table-cell>
          <table:table-cell office:value-type="string">
            <text:p>2025-12-14</text:p>
          </table:table-cell>
          <table:table-cell office:value-type="string">
            <text:p>Cedar &amp; Co. Furniture</text:p>
          </table:table-cell>
          <table:table-cell office:value-type="string">
            <text:p>Illinois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5">
            <text:p>5</text:p>
          </table:table-cell>
          <table:table-cell office:value-type="float" office:value="320.0">
            <text:p>320.0</text:p>
          </table:table-cell>
          <table:table-cell office:value-type="float" office:value="1600.0">
            <text:p>1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811</text:p>
          </table:table-cell>
          <table:table-cell office:value-type="string">
            <text:p>2025-11-28</text:p>
          </table:table-cell>
          <table:table-cell office:value-type="string">
            <text:p>Northwind Logistics</text:p>
          </table:table-cell>
          <table:table-cell office:value-type="string">
            <text:p>New York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5">
            <text:p>5</text:p>
          </table:table-cell>
          <table:table-cell office:value-type="float" office:value="1200.0">
            <text:p>1200.0</text:p>
          </table:table-cell>
          <table:table-cell office:value-type="float" office:value="6000.0">
            <text:p>60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812</text:p>
          </table:table-cell>
          <table:table-cell office:value-type="string">
            <text:p>2025-11-09</text:p>
          </table:table-cell>
          <table:table-cell office:value-type="string">
            <text:p>Cedar &amp; Co. Furniture</text:p>
          </table:table-cell>
          <table:table-cell office:value-type="string">
            <text:p>Albert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10">
            <text:p>10</text:p>
          </table:table-cell>
          <table:table-cell office:value-type="float" office:value="1200.0">
            <text:p>1200.0</text:p>
          </table:table-cell>
          <table:table-cell office:value-type="float" office:value="12000.0">
            <text:p>120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813</text:p>
          </table:table-cell>
          <table:table-cell office:value-type="string">
            <text:p>2025-12-11</text:p>
          </table:table-cell>
          <table:table-cell office:value-type="string">
            <text:p>Harbourfront Textiles</text:p>
          </table:table-cell>
          <table:table-cell office:value-type="string">
            <text:p>Manitob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4">
            <text:p>4</text:p>
          </table:table-cell>
          <table:table-cell office:value-type="float" office:value="1800.0">
            <text:p>1800.0</text:p>
          </table:table-cell>
          <table:table-cell office:value-type="float" office:value="7200.0">
            <text:p>7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814</text:p>
          </table:table-cell>
          <table:table-cell office:value-type="string">
            <text:p>2025-01-01</text:p>
          </table:table-cell>
          <table:table-cell office:value-type="string">
            <text:p>Kingston Print Works</text:p>
          </table:table-cell>
          <table:table-cell office:value-type="string">
            <text:p>British Columbi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6">
            <text:p>6</text:p>
          </table:table-cell>
          <table:table-cell office:value-type="float" office:value="320.0">
            <text:p>320.0</text:p>
          </table:table-cell>
          <table:table-cell office:value-type="float" office:value="1920.0">
            <text:p>192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815</text:p>
          </table:table-cell>
          <table:table-cell office:value-type="string">
            <text:p>2025-04-29</text:p>
          </table:table-cell>
          <table:table-cell office:value-type="string">
            <text:p>Summit Auto Parts</text:p>
          </table:table-cell>
          <table:table-cell office:value-type="string">
            <text:p>Illinois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0">
            <text:p>10</text:p>
          </table:table-cell>
          <table:table-cell office:value-type="float" office:value="320.0">
            <text:p>320.0</text:p>
          </table:table-cell>
          <table:table-cell office:value-type="float" office:value="3200.0">
            <text:p>3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816</text:p>
          </table:table-cell>
          <table:table-cell office:value-type="string">
            <text:p>2025-10-19</text:p>
          </table:table-cell>
          <table:table-cell office:value-type="string">
            <text:p>Blue Heron Foods</text:p>
          </table:table-cell>
          <table:table-cell office:value-type="string">
            <text:p>Alberta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10">
            <text:p>10</text:p>
          </table:table-cell>
          <table:table-cell office:value-type="float" office:value="99.0">
            <text:p>99.0</text:p>
          </table:table-cell>
          <table:table-cell office:value-type="float" office:value="990.0">
            <text:p>99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817</text:p>
          </table:table-cell>
          <table:table-cell office:value-type="string">
            <text:p>2025-04-26</text:p>
          </table:table-cell>
          <table:table-cell office:value-type="string">
            <text:p>Kingston Print Works</text:p>
          </table:table-cell>
          <table:table-cell office:value-type="string">
            <text:p>Ontario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12">
            <text:p>12</text:p>
          </table:table-cell>
          <table:table-cell office:value-type="float" office:value="450.0">
            <text:p>450.0</text:p>
          </table:table-cell>
          <table:table-cell office:value-type="float" office:value="5400.0">
            <text:p>5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818</text:p>
          </table:table-cell>
          <table:table-cell office:value-type="string">
            <text:p>2025-08-11</text:p>
          </table:table-cell>
          <table:table-cell office:value-type="string">
            <text:p>Harbourfront Textiles</text:p>
          </table:table-cell>
          <table:table-cell office:value-type="string">
            <text:p>New York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2">
            <text:p>2</text:p>
          </table:table-cell>
          <table:table-cell office:value-type="float" office:value="275.0">
            <text:p>275.0</text:p>
          </table:table-cell>
          <table:table-cell office:value-type="float" office:value="550.0">
            <text:p>55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819</text:p>
          </table:table-cell>
          <table:table-cell office:value-type="string">
            <text:p>2025-03-29</text:p>
          </table:table-cell>
          <table:table-cell office:value-type="string">
            <text:p>Silverline Freight</text:p>
          </table:table-cell>
          <table:table-cell office:value-type="string">
            <text:p>Albert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11">
            <text:p>11</text:p>
          </table:table-cell>
          <table:table-cell office:value-type="float" office:value="1200.0">
            <text:p>1200.0</text:p>
          </table:table-cell>
          <table:table-cell office:value-type="float" office:value="13200.0">
            <text:p>13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820</text:p>
          </table:table-cell>
          <table:table-cell office:value-type="string">
            <text:p>2025-08-14</text:p>
          </table:table-cell>
          <table:table-cell office:value-type="string">
            <text:p>Blue Heron Foods</text:p>
          </table:table-cell>
          <table:table-cell office:value-type="string">
            <text:p>Quebec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10">
            <text:p>10</text:p>
          </table:table-cell>
          <table:table-cell office:value-type="float" office:value="1800.0">
            <text:p>1800.0</text:p>
          </table:table-cell>
          <table:table-cell office:value-type="float" office:value="18000.0">
            <text:p>180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821</text:p>
          </table:table-cell>
          <table:table-cell office:value-type="string">
            <text:p>2025-07-22</text:p>
          </table:table-cell>
          <table:table-cell office:value-type="string">
            <text:p>Silverline Freight</text:p>
          </table:table-cell>
          <table:table-cell office:value-type="string">
            <text:p>Manitob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10">
            <text:p>10</text:p>
          </table:table-cell>
          <table:table-cell office:value-type="float" office:value="1200.0">
            <text:p>1200.0</text:p>
          </table:table-cell>
          <table:table-cell office:value-type="float" office:value="12000.0">
            <text:p>120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822</text:p>
          </table:table-cell>
          <table:table-cell office:value-type="string">
            <text:p>2025-02-13</text:p>
          </table:table-cell>
          <table:table-cell office:value-type="string">
            <text:p>Birchwood Interiors</text:p>
          </table:table-cell>
          <table:table-cell office:value-type="string">
            <text:p>Albert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10">
            <text:p>10</text:p>
          </table:table-cell>
          <table:table-cell office:value-type="float" office:value="450.0">
            <text:p>450.0</text:p>
          </table:table-cell>
          <table:table-cell office:value-type="float" office:value="4500.0">
            <text:p>45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823</text:p>
          </table:table-cell>
          <table:table-cell office:value-type="string">
            <text:p>2025-04-10</text:p>
          </table:table-cell>
          <table:table-cell office:value-type="string">
            <text:p>Kingston Print Works</text:p>
          </table:table-cell>
          <table:table-cell office:value-type="string">
            <text:p>Quebec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">
            <text:p>1</text:p>
          </table:table-cell>
          <table:table-cell office:value-type="float" office:value="320.0">
            <text:p>320.0</text:p>
          </table:table-cell>
          <table:table-cell office:value-type="float" office:value="320.0">
            <text:p>32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824</text:p>
          </table:table-cell>
          <table:table-cell office:value-type="string">
            <text:p>2025-11-26</text:p>
          </table:table-cell>
          <table:table-cell office:value-type="string">
            <text:p>Kingston Print Works</text:p>
          </table:table-cell>
          <table:table-cell office:value-type="string">
            <text:p>Manitob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10">
            <text:p>10</text:p>
          </table:table-cell>
          <table:table-cell office:value-type="float" office:value="450.0">
            <text:p>450.0</text:p>
          </table:table-cell>
          <table:table-cell office:value-type="float" office:value="4500.0">
            <text:p>45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825</text:p>
          </table:table-cell>
          <table:table-cell office:value-type="string">
            <text:p>2025-09-17</text:p>
          </table:table-cell>
          <table:table-cell office:value-type="string">
            <text:p>Prairie Wind Farms</text:p>
          </table:table-cell>
          <table:table-cell office:value-type="string">
            <text:p>Albert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450.0">
            <text:p>450.0</text:p>
          </table:table-cell>
          <table:table-cell office:value-type="float" office:value="2250.0">
            <text:p>22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826</text:p>
          </table:table-cell>
          <table:table-cell office:value-type="string">
            <text:p>2025-06-03</text:p>
          </table:table-cell>
          <table:table-cell office:value-type="string">
            <text:p>Summit Auto Parts</text:p>
          </table:table-cell>
          <table:table-cell office:value-type="string">
            <text:p>New York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10">
            <text:p>10</text:p>
          </table:table-cell>
          <table:table-cell office:value-type="float" office:value="1800.0">
            <text:p>1800.0</text:p>
          </table:table-cell>
          <table:table-cell office:value-type="float" office:value="18000.0">
            <text:p>180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827</text:p>
          </table:table-cell>
          <table:table-cell office:value-type="string">
            <text:p>2025-06-07</text:p>
          </table:table-cell>
          <table:table-cell office:value-type="string">
            <text:p>Granite Peak Tools</text:p>
          </table:table-cell>
          <table:table-cell office:value-type="string">
            <text:p>Texas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5">
            <text:p>5</text:p>
          </table:table-cell>
          <table:table-cell office:value-type="float" office:value="320.0">
            <text:p>320.0</text:p>
          </table:table-cell>
          <table:table-cell office:value-type="float" office:value="1600.0">
            <text:p>16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828</text:p>
          </table:table-cell>
          <table:table-cell office:value-type="string">
            <text:p>2025-03-16</text:p>
          </table:table-cell>
          <table:table-cell office:value-type="string">
            <text:p>Silverline Freight</text:p>
          </table:table-cell>
          <table:table-cell office:value-type="string">
            <text:p>Manitob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6">
            <text:p>6</text:p>
          </table:table-cell>
          <table:table-cell office:value-type="float" office:value="450.0">
            <text:p>450.0</text:p>
          </table:table-cell>
          <table:table-cell office:value-type="float" office:value="2700.0">
            <text:p>27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829</text:p>
          </table:table-cell>
          <table:table-cell office:value-type="string">
            <text:p>2025-03-22</text:p>
          </table:table-cell>
          <table:table-cell office:value-type="string">
            <text:p>Lakeshore Medical Supply</text:p>
          </table:table-cell>
          <table:table-cell office:value-type="string">
            <text:p>Manitob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10">
            <text:p>10</text:p>
          </table:table-cell>
          <table:table-cell office:value-type="float" office:value="275.0">
            <text:p>275.0</text:p>
          </table:table-cell>
          <table:table-cell office:value-type="float" office:value="2750.0">
            <text:p>27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830</text:p>
          </table:table-cell>
          <table:table-cell office:value-type="string">
            <text:p>2025-06-12</text:p>
          </table:table-cell>
          <table:table-cell office:value-type="string">
            <text:p>Summit Auto Parts</text:p>
          </table:table-cell>
          <table:table-cell office:value-type="string">
            <text:p>Albert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1">
            <text:p>1</text:p>
          </table:table-cell>
          <table:table-cell office:value-type="float" office:value="1800.0">
            <text:p>1800.0</text:p>
          </table:table-cell>
          <table:table-cell office:value-type="float" office:value="1800.0">
            <text:p>18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831</text:p>
          </table:table-cell>
          <table:table-cell office:value-type="string">
            <text:p>2025-11-21</text:p>
          </table:table-cell>
          <table:table-cell office:value-type="string">
            <text:p>Kingston Print Works</text:p>
          </table:table-cell>
          <table:table-cell office:value-type="string">
            <text:p>Illinois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10">
            <text:p>10</text:p>
          </table:table-cell>
          <table:table-cell office:value-type="float" office:value="2400.0">
            <text:p>2400.0</text:p>
          </table:table-cell>
          <table:table-cell office:value-type="float" office:value="24000.0">
            <text:p>240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832</text:p>
          </table:table-cell>
          <table:table-cell office:value-type="string">
            <text:p>2025-12-12</text:p>
          </table:table-cell>
          <table:table-cell office:value-type="string">
            <text:p>Silverline Freight</text:p>
          </table:table-cell>
          <table:table-cell office:value-type="string">
            <text:p>Ontario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2">
            <text:p>2</text:p>
          </table:table-cell>
          <table:table-cell office:value-type="float" office:value="185.5">
            <text:p>185.5</text:p>
          </table:table-cell>
          <table:table-cell office:value-type="float" office:value="371.0">
            <text:p>371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833</text:p>
          </table:table-cell>
          <table:table-cell office:value-type="string">
            <text:p>2025-09-04</text:p>
          </table:table-cell>
          <table:table-cell office:value-type="string">
            <text:p>Birchwood Interiors</text:p>
          </table:table-cell>
          <table:table-cell office:value-type="string">
            <text:p>British Columbi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12">
            <text:p>12</text:p>
          </table:table-cell>
          <table:table-cell office:value-type="float" office:value="2400.0">
            <text:p>2400.0</text:p>
          </table:table-cell>
          <table:table-cell office:value-type="float" office:value="28800.0">
            <text:p>288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834</text:p>
          </table:table-cell>
          <table:table-cell office:value-type="string">
            <text:p>2025-03-26</text:p>
          </table:table-cell>
          <table:table-cell office:value-type="string">
            <text:p>Northwind Logistics</text:p>
          </table:table-cell>
          <table:table-cell office:value-type="string">
            <text:p>British Columbi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275.0">
            <text:p>275.0</text:p>
          </table:table-cell>
          <table:table-cell office:value-type="float" office:value="1375.0">
            <text:p>1375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835</text:p>
          </table:table-cell>
          <table:table-cell office:value-type="string">
            <text:p>2025-10-18</text:p>
          </table:table-cell>
          <table:table-cell office:value-type="string">
            <text:p>Silverline Freight</text:p>
          </table:table-cell>
          <table:table-cell office:value-type="string">
            <text:p>Albert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3">
            <text:p>3</text:p>
          </table:table-cell>
          <table:table-cell office:value-type="float" office:value="450.0">
            <text:p>450.0</text:p>
          </table:table-cell>
          <table:table-cell office:value-type="float" office:value="1350.0">
            <text:p>13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836</text:p>
          </table:table-cell>
          <table:table-cell office:value-type="string">
            <text:p>2025-08-20</text:p>
          </table:table-cell>
          <table:table-cell office:value-type="string">
            <text:p>Northwind Logistics</text:p>
          </table:table-cell>
          <table:table-cell office:value-type="string">
            <text:p>Albert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11">
            <text:p>11</text:p>
          </table:table-cell>
          <table:table-cell office:value-type="float" office:value="1800.0">
            <text:p>1800.0</text:p>
          </table:table-cell>
          <table:table-cell office:value-type="float" office:value="19800.0">
            <text:p>198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837</text:p>
          </table:table-cell>
          <table:table-cell office:value-type="string">
            <text:p>2025-08-24</text:p>
          </table:table-cell>
          <table:table-cell office:value-type="string">
            <text:p>Harbourfront Textiles</text:p>
          </table:table-cell>
          <table:table-cell office:value-type="string">
            <text:p>Illinois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11">
            <text:p>11</text:p>
          </table:table-cell>
          <table:table-cell office:value-type="float" office:value="1800.0">
            <text:p>1800.0</text:p>
          </table:table-cell>
          <table:table-cell office:value-type="float" office:value="19800.0">
            <text:p>19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838</text:p>
          </table:table-cell>
          <table:table-cell office:value-type="string">
            <text:p>2025-02-28</text:p>
          </table:table-cell>
          <table:table-cell office:value-type="string">
            <text:p>Summit Auto Parts</text:p>
          </table:table-cell>
          <table:table-cell office:value-type="string">
            <text:p>Manitob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2400.0">
            <text:p>2400.0</text:p>
          </table:table-cell>
          <table:table-cell office:value-type="float" office:value="12000.0">
            <text:p>120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839</text:p>
          </table:table-cell>
          <table:table-cell office:value-type="string">
            <text:p>2025-11-03</text:p>
          </table:table-cell>
          <table:table-cell office:value-type="string">
            <text:p>Lakeshore Medical Supply</text:p>
          </table:table-cell>
          <table:table-cell office:value-type="string">
            <text:p>Illinois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10">
            <text:p>10</text:p>
          </table:table-cell>
          <table:table-cell office:value-type="float" office:value="1200.0">
            <text:p>1200.0</text:p>
          </table:table-cell>
          <table:table-cell office:value-type="float" office:value="12000.0">
            <text:p>120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840</text:p>
          </table:table-cell>
          <table:table-cell office:value-type="string">
            <text:p>2025-10-08</text:p>
          </table:table-cell>
          <table:table-cell office:value-type="string">
            <text:p>Silverline Freight</text:p>
          </table:table-cell>
          <table:table-cell office:value-type="string">
            <text:p>Ontario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6">
            <text:p>6</text:p>
          </table:table-cell>
          <table:table-cell office:value-type="float" office:value="185.5">
            <text:p>185.5</text:p>
          </table:table-cell>
          <table:table-cell office:value-type="float" office:value="1113.0">
            <text:p>1113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841</text:p>
          </table:table-cell>
          <table:table-cell office:value-type="string">
            <text:p>2025-05-28</text:p>
          </table:table-cell>
          <table:table-cell office:value-type="string">
            <text:p>Prairie Wind Farms</text:p>
          </table:table-cell>
          <table:table-cell office:value-type="string">
            <text:p>British Columbi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6">
            <text:p>6</text:p>
          </table:table-cell>
          <table:table-cell office:value-type="float" office:value="2400.0">
            <text:p>2400.0</text:p>
          </table:table-cell>
          <table:table-cell office:value-type="float" office:value="14400.0">
            <text:p>144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842</text:p>
          </table:table-cell>
          <table:table-cell office:value-type="string">
            <text:p>2025-08-13</text:p>
          </table:table-cell>
          <table:table-cell office:value-type="string">
            <text:p>Cedar &amp; Co. Furniture</text:p>
          </table:table-cell>
          <table:table-cell office:value-type="string">
            <text:p>Texas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4">
            <text:p>4</text:p>
          </table:table-cell>
          <table:table-cell office:value-type="float" office:value="320.0">
            <text:p>320.0</text:p>
          </table:table-cell>
          <table:table-cell office:value-type="float" office:value="1280.0">
            <text:p>128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843</text:p>
          </table:table-cell>
          <table:table-cell office:value-type="string">
            <text:p>2025-11-14</text:p>
          </table:table-cell>
          <table:table-cell office:value-type="string">
            <text:p>Kingston Print Works</text:p>
          </table:table-cell>
          <table:table-cell office:value-type="string">
            <text:p>Manitoba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8">
            <text:p>8</text:p>
          </table:table-cell>
          <table:table-cell office:value-type="float" office:value="185.5">
            <text:p>185.5</text:p>
          </table:table-cell>
          <table:table-cell office:value-type="float" office:value="1484.0">
            <text:p>1484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844</text:p>
          </table:table-cell>
          <table:table-cell office:value-type="string">
            <text:p>2025-12-15</text:p>
          </table:table-cell>
          <table:table-cell office:value-type="string">
            <text:p>Silverline Freight</text:p>
          </table:table-cell>
          <table:table-cell office:value-type="string">
            <text:p>Illinois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0">
            <text:p>10</text:p>
          </table:table-cell>
          <table:table-cell office:value-type="float" office:value="320.0">
            <text:p>320.0</text:p>
          </table:table-cell>
          <table:table-cell office:value-type="float" office:value="3200.0">
            <text:p>3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845</text:p>
          </table:table-cell>
          <table:table-cell office:value-type="string">
            <text:p>2025-12-31</text:p>
          </table:table-cell>
          <table:table-cell office:value-type="string">
            <text:p>Lakeshore Medical Supply</text:p>
          </table:table-cell>
          <table:table-cell office:value-type="string">
            <text:p>Manitoba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7">
            <text:p>7</text:p>
          </table:table-cell>
          <table:table-cell office:value-type="float" office:value="185.5">
            <text:p>185.5</text:p>
          </table:table-cell>
          <table:table-cell office:value-type="float" office:value="1298.5">
            <text:p>1298.5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846</text:p>
          </table:table-cell>
          <table:table-cell office:value-type="string">
            <text:p>2025-08-13</text:p>
          </table:table-cell>
          <table:table-cell office:value-type="string">
            <text:p>Lakeshore Medical Supply</text:p>
          </table:table-cell>
          <table:table-cell office:value-type="string">
            <text:p>Texas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7">
            <text:p>7</text:p>
          </table:table-cell>
          <table:table-cell office:value-type="float" office:value="185.5">
            <text:p>185.5</text:p>
          </table:table-cell>
          <table:table-cell office:value-type="float" office:value="1298.5">
            <text:p>1298.5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847</text:p>
          </table:table-cell>
          <table:table-cell office:value-type="string">
            <text:p>2025-10-08</text:p>
          </table:table-cell>
          <table:table-cell office:value-type="string">
            <text:p>Lakeshore Medical Supply</text:p>
          </table:table-cell>
          <table:table-cell office:value-type="string">
            <text:p>Albert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9">
            <text:p>9</text:p>
          </table:table-cell>
          <table:table-cell office:value-type="float" office:value="450.0">
            <text:p>450.0</text:p>
          </table:table-cell>
          <table:table-cell office:value-type="float" office:value="4050.0">
            <text:p>40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848</text:p>
          </table:table-cell>
          <table:table-cell office:value-type="string">
            <text:p>2025-07-02</text:p>
          </table:table-cell>
          <table:table-cell office:value-type="string">
            <text:p>Maple Ridge Distribution</text:p>
          </table:table-cell>
          <table:table-cell office:value-type="string">
            <text:p>Ontario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2">
            <text:p>2</text:p>
          </table:table-cell>
          <table:table-cell office:value-type="float" office:value="320.0">
            <text:p>320.0</text:p>
          </table:table-cell>
          <table:table-cell office:value-type="float" office:value="640.0">
            <text:p>64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849</text:p>
          </table:table-cell>
          <table:table-cell office:value-type="string">
            <text:p>2025-01-16</text:p>
          </table:table-cell>
          <table:table-cell office:value-type="string">
            <text:p>Harbourfront Textiles</text:p>
          </table:table-cell>
          <table:table-cell office:value-type="string">
            <text:p>Manitob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5">
            <text:p>5</text:p>
          </table:table-cell>
          <table:table-cell office:value-type="float" office:value="1200.0">
            <text:p>1200.0</text:p>
          </table:table-cell>
          <table:table-cell office:value-type="float" office:value="6000.0">
            <text:p>60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850</text:p>
          </table:table-cell>
          <table:table-cell office:value-type="string">
            <text:p>2025-03-26</text:p>
          </table:table-cell>
          <table:table-cell office:value-type="string">
            <text:p>Granite Peak Tools</text:p>
          </table:table-cell>
          <table:table-cell office:value-type="string">
            <text:p>Ontario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1">
            <text:p>1</text:p>
          </table:table-cell>
          <table:table-cell office:value-type="float" office:value="2400.0">
            <text:p>2400.0</text:p>
          </table:table-cell>
          <table:table-cell office:value-type="float" office:value="2400.0">
            <text:p>2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851</text:p>
          </table:table-cell>
          <table:table-cell office:value-type="string">
            <text:p>2025-08-31</text:p>
          </table:table-cell>
          <table:table-cell office:value-type="string">
            <text:p>Prairie Wind Farms</text:p>
          </table:table-cell>
          <table:table-cell office:value-type="string">
            <text:p>Alberta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6">
            <text:p>6</text:p>
          </table:table-cell>
          <table:table-cell office:value-type="float" office:value="99.0">
            <text:p>99.0</text:p>
          </table:table-cell>
          <table:table-cell office:value-type="float" office:value="594.0">
            <text:p>594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852</text:p>
          </table:table-cell>
          <table:table-cell office:value-type="string">
            <text:p>2025-12-11</text:p>
          </table:table-cell>
          <table:table-cell office:value-type="string">
            <text:p>Summit Auto Parts</text:p>
          </table:table-cell>
          <table:table-cell office:value-type="string">
            <text:p>Albert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1">
            <text:p>1</text:p>
          </table:table-cell>
          <table:table-cell office:value-type="float" office:value="1800.0">
            <text:p>1800.0</text:p>
          </table:table-cell>
          <table:table-cell office:value-type="float" office:value="1800.0">
            <text:p>18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853</text:p>
          </table:table-cell>
          <table:table-cell office:value-type="string">
            <text:p>2025-09-03</text:p>
          </table:table-cell>
          <table:table-cell office:value-type="string">
            <text:p>Birchwood Interiors</text:p>
          </table:table-cell>
          <table:table-cell office:value-type="string">
            <text:p>Quebec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6">
            <text:p>6</text:p>
          </table:table-cell>
          <table:table-cell office:value-type="float" office:value="275.0">
            <text:p>275.0</text:p>
          </table:table-cell>
          <table:table-cell office:value-type="float" office:value="1650.0">
            <text:p>165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854</text:p>
          </table:table-cell>
          <table:table-cell office:value-type="string">
            <text:p>2025-04-25</text:p>
          </table:table-cell>
          <table:table-cell office:value-type="string">
            <text:p>Cedar &amp; Co. Furniture</text:p>
          </table:table-cell>
          <table:table-cell office:value-type="string">
            <text:p>British Columbia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8">
            <text:p>8</text:p>
          </table:table-cell>
          <table:table-cell office:value-type="float" office:value="99.0">
            <text:p>99.0</text:p>
          </table:table-cell>
          <table:table-cell office:value-type="float" office:value="792.0">
            <text:p>792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855</text:p>
          </table:table-cell>
          <table:table-cell office:value-type="string">
            <text:p>2025-04-29</text:p>
          </table:table-cell>
          <table:table-cell office:value-type="string">
            <text:p>Summit Auto Parts</text:p>
          </table:table-cell>
          <table:table-cell office:value-type="string">
            <text:p>Ontario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2400.0">
            <text:p>2400.0</text:p>
          </table:table-cell>
          <table:table-cell office:value-type="float" office:value="12000.0">
            <text:p>120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856</text:p>
          </table:table-cell>
          <table:table-cell office:value-type="string">
            <text:p>2025-04-06</text:p>
          </table:table-cell>
          <table:table-cell office:value-type="string">
            <text:p>Granite Peak Tools</text:p>
          </table:table-cell>
          <table:table-cell office:value-type="string">
            <text:p>Texas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">
            <text:p>1</text:p>
          </table:table-cell>
          <table:table-cell office:value-type="float" office:value="320.0">
            <text:p>320.0</text:p>
          </table:table-cell>
          <table:table-cell office:value-type="float" office:value="320.0">
            <text:p>32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857</text:p>
          </table:table-cell>
          <table:table-cell office:value-type="string">
            <text:p>2025-12-19</text:p>
          </table:table-cell>
          <table:table-cell office:value-type="string">
            <text:p>Summit Auto Parts</text:p>
          </table:table-cell>
          <table:table-cell office:value-type="string">
            <text:p>New York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">
            <text:p>1</text:p>
          </table:table-cell>
          <table:table-cell office:value-type="float" office:value="320.0">
            <text:p>320.0</text:p>
          </table:table-cell>
          <table:table-cell office:value-type="float" office:value="320.0">
            <text:p>32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858</text:p>
          </table:table-cell>
          <table:table-cell office:value-type="string">
            <text:p>2025-09-04</text:p>
          </table:table-cell>
          <table:table-cell office:value-type="string">
            <text:p>Prairie Wind Farms</text:p>
          </table:table-cell>
          <table:table-cell office:value-type="string">
            <text:p>Albert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4">
            <text:p>4</text:p>
          </table:table-cell>
          <table:table-cell office:value-type="float" office:value="275.0">
            <text:p>275.0</text:p>
          </table:table-cell>
          <table:table-cell office:value-type="float" office:value="1100.0">
            <text:p>11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859</text:p>
          </table:table-cell>
          <table:table-cell office:value-type="string">
            <text:p>2025-02-13</text:p>
          </table:table-cell>
          <table:table-cell office:value-type="string">
            <text:p>Birchwood Interiors</text:p>
          </table:table-cell>
          <table:table-cell office:value-type="string">
            <text:p>Quebec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450.0">
            <text:p>450.0</text:p>
          </table:table-cell>
          <table:table-cell office:value-type="float" office:value="2250.0">
            <text:p>22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860</text:p>
          </table:table-cell>
          <table:table-cell office:value-type="string">
            <text:p>2025-01-23</text:p>
          </table:table-cell>
          <table:table-cell office:value-type="string">
            <text:p>Silverline Freight</text:p>
          </table:table-cell>
          <table:table-cell office:value-type="string">
            <text:p>Ontario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2">
            <text:p>2</text:p>
          </table:table-cell>
          <table:table-cell office:value-type="float" office:value="1800.0">
            <text:p>1800.0</text:p>
          </table:table-cell>
          <table:table-cell office:value-type="float" office:value="3600.0">
            <text:p>3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861</text:p>
          </table:table-cell>
          <table:table-cell office:value-type="string">
            <text:p>2025-08-17</text:p>
          </table:table-cell>
          <table:table-cell office:value-type="string">
            <text:p>Granite Peak Tools</text:p>
          </table:table-cell>
          <table:table-cell office:value-type="string">
            <text:p>British Columbia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10">
            <text:p>10</text:p>
          </table:table-cell>
          <table:table-cell office:value-type="float" office:value="185.5">
            <text:p>185.5</text:p>
          </table:table-cell>
          <table:table-cell office:value-type="float" office:value="1855.0">
            <text:p>1855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862</text:p>
          </table:table-cell>
          <table:table-cell office:value-type="string">
            <text:p>2025-10-03</text:p>
          </table:table-cell>
          <table:table-cell office:value-type="string">
            <text:p>Cedar &amp; Co. Furniture</text:p>
          </table:table-cell>
          <table:table-cell office:value-type="string">
            <text:p>Texas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8">
            <text:p>8</text:p>
          </table:table-cell>
          <table:table-cell office:value-type="float" office:value="320.0">
            <text:p>320.0</text:p>
          </table:table-cell>
          <table:table-cell office:value-type="float" office:value="2560.0">
            <text:p>256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863</text:p>
          </table:table-cell>
          <table:table-cell office:value-type="string">
            <text:p>2025-02-23</text:p>
          </table:table-cell>
          <table:table-cell office:value-type="string">
            <text:p>Harbourfront Textiles</text:p>
          </table:table-cell>
          <table:table-cell office:value-type="string">
            <text:p>Quebec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">
            <text:p>1</text:p>
          </table:table-cell>
          <table:table-cell office:value-type="float" office:value="320.0">
            <text:p>320.0</text:p>
          </table:table-cell>
          <table:table-cell office:value-type="float" office:value="320.0">
            <text:p>32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864</text:p>
          </table:table-cell>
          <table:table-cell office:value-type="string">
            <text:p>2025-11-16</text:p>
          </table:table-cell>
          <table:table-cell office:value-type="string">
            <text:p>Silverline Freight</text:p>
          </table:table-cell>
          <table:table-cell office:value-type="string">
            <text:p>New York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3">
            <text:p>3</text:p>
          </table:table-cell>
          <table:table-cell office:value-type="float" office:value="320.0">
            <text:p>320.0</text:p>
          </table:table-cell>
          <table:table-cell office:value-type="float" office:value="960.0">
            <text:p>96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865</text:p>
          </table:table-cell>
          <table:table-cell office:value-type="string">
            <text:p>2025-08-10</text:p>
          </table:table-cell>
          <table:table-cell office:value-type="string">
            <text:p>Birchwood Interiors</text:p>
          </table:table-cell>
          <table:table-cell office:value-type="string">
            <text:p>Manitob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6">
            <text:p>6</text:p>
          </table:table-cell>
          <table:table-cell office:value-type="float" office:value="1200.0">
            <text:p>1200.0</text:p>
          </table:table-cell>
          <table:table-cell office:value-type="float" office:value="7200.0">
            <text:p>7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866</text:p>
          </table:table-cell>
          <table:table-cell office:value-type="string">
            <text:p>2025-07-24</text:p>
          </table:table-cell>
          <table:table-cell office:value-type="string">
            <text:p>Blue Heron Foods</text:p>
          </table:table-cell>
          <table:table-cell office:value-type="string">
            <text:p>Quebec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8">
            <text:p>8</text:p>
          </table:table-cell>
          <table:table-cell office:value-type="float" office:value="1200.0">
            <text:p>1200.0</text:p>
          </table:table-cell>
          <table:table-cell office:value-type="float" office:value="9600.0">
            <text:p>96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867</text:p>
          </table:table-cell>
          <table:table-cell office:value-type="string">
            <text:p>2025-07-28</text:p>
          </table:table-cell>
          <table:table-cell office:value-type="string">
            <text:p>Granite Peak Tools</text:p>
          </table:table-cell>
          <table:table-cell office:value-type="string">
            <text:p>Quebec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12">
            <text:p>12</text:p>
          </table:table-cell>
          <table:table-cell office:value-type="float" office:value="275.0">
            <text:p>275.0</text:p>
          </table:table-cell>
          <table:table-cell office:value-type="float" office:value="3300.0">
            <text:p>33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868</text:p>
          </table:table-cell>
          <table:table-cell office:value-type="string">
            <text:p>2025-04-23</text:p>
          </table:table-cell>
          <table:table-cell office:value-type="string">
            <text:p>Granite Peak Tools</text:p>
          </table:table-cell>
          <table:table-cell office:value-type="string">
            <text:p>Ontario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7">
            <text:p>7</text:p>
          </table:table-cell>
          <table:table-cell office:value-type="float" office:value="275.0">
            <text:p>275.0</text:p>
          </table:table-cell>
          <table:table-cell office:value-type="float" office:value="1925.0">
            <text:p>1925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869</text:p>
          </table:table-cell>
          <table:table-cell office:value-type="string">
            <text:p>2025-03-17</text:p>
          </table:table-cell>
          <table:table-cell office:value-type="string">
            <text:p>Prairie Wind Farms</text:p>
          </table:table-cell>
          <table:table-cell office:value-type="string">
            <text:p>New York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9">
            <text:p>9</text:p>
          </table:table-cell>
          <table:table-cell office:value-type="float" office:value="185.5">
            <text:p>185.5</text:p>
          </table:table-cell>
          <table:table-cell office:value-type="float" office:value="1669.5">
            <text:p>1669.5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870</text:p>
          </table:table-cell>
          <table:table-cell office:value-type="string">
            <text:p>2025-06-13</text:p>
          </table:table-cell>
          <table:table-cell office:value-type="string">
            <text:p>Summit Auto Parts</text:p>
          </table:table-cell>
          <table:table-cell office:value-type="string">
            <text:p>Texas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4">
            <text:p>4</text:p>
          </table:table-cell>
          <table:table-cell office:value-type="float" office:value="1200.0">
            <text:p>1200.0</text:p>
          </table:table-cell>
          <table:table-cell office:value-type="float" office:value="4800.0">
            <text:p>48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871</text:p>
          </table:table-cell>
          <table:table-cell office:value-type="string">
            <text:p>2025-07-08</text:p>
          </table:table-cell>
          <table:table-cell office:value-type="string">
            <text:p>Silverline Freight</text:p>
          </table:table-cell>
          <table:table-cell office:value-type="string">
            <text:p>Quebec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9">
            <text:p>9</text:p>
          </table:table-cell>
          <table:table-cell office:value-type="float" office:value="99.0">
            <text:p>99.0</text:p>
          </table:table-cell>
          <table:table-cell office:value-type="float" office:value="891.0">
            <text:p>891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872</text:p>
          </table:table-cell>
          <table:table-cell office:value-type="string">
            <text:p>2025-05-10</text:p>
          </table:table-cell>
          <table:table-cell office:value-type="string">
            <text:p>Blue Heron Foods</text:p>
          </table:table-cell>
          <table:table-cell office:value-type="string">
            <text:p>Texas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10">
            <text:p>10</text:p>
          </table:table-cell>
          <table:table-cell office:value-type="float" office:value="2400.0">
            <text:p>2400.0</text:p>
          </table:table-cell>
          <table:table-cell office:value-type="float" office:value="24000.0">
            <text:p>240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873</text:p>
          </table:table-cell>
          <table:table-cell office:value-type="string">
            <text:p>2025-07-01</text:p>
          </table:table-cell>
          <table:table-cell office:value-type="string">
            <text:p>Harbourfront Textiles</text:p>
          </table:table-cell>
          <table:table-cell office:value-type="string">
            <text:p>Quebec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2">
            <text:p>2</text:p>
          </table:table-cell>
          <table:table-cell office:value-type="float" office:value="2400.0">
            <text:p>2400.0</text:p>
          </table:table-cell>
          <table:table-cell office:value-type="float" office:value="4800.0">
            <text:p>48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874</text:p>
          </table:table-cell>
          <table:table-cell office:value-type="string">
            <text:p>2025-01-13</text:p>
          </table:table-cell>
          <table:table-cell office:value-type="string">
            <text:p>Harbourfront Textiles</text:p>
          </table:table-cell>
          <table:table-cell office:value-type="string">
            <text:p>New York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3">
            <text:p>3</text:p>
          </table:table-cell>
          <table:table-cell office:value-type="float" office:value="320.0">
            <text:p>320.0</text:p>
          </table:table-cell>
          <table:table-cell office:value-type="float" office:value="960.0">
            <text:p>96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875</text:p>
          </table:table-cell>
          <table:table-cell office:value-type="string">
            <text:p>2025-09-11</text:p>
          </table:table-cell>
          <table:table-cell office:value-type="string">
            <text:p>Kingston Print Works</text:p>
          </table:table-cell>
          <table:table-cell office:value-type="string">
            <text:p>British Columbi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12">
            <text:p>12</text:p>
          </table:table-cell>
          <table:table-cell office:value-type="float" office:value="1200.0">
            <text:p>1200.0</text:p>
          </table:table-cell>
          <table:table-cell office:value-type="float" office:value="14400.0">
            <text:p>14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876</text:p>
          </table:table-cell>
          <table:table-cell office:value-type="string">
            <text:p>2025-08-19</text:p>
          </table:table-cell>
          <table:table-cell office:value-type="string">
            <text:p>Cedar &amp; Co. Furniture</text:p>
          </table:table-cell>
          <table:table-cell office:value-type="string">
            <text:p>Ontario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2">
            <text:p>2</text:p>
          </table:table-cell>
          <table:table-cell office:value-type="float" office:value="2400.0">
            <text:p>2400.0</text:p>
          </table:table-cell>
          <table:table-cell office:value-type="float" office:value="4800.0">
            <text:p>48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877</text:p>
          </table:table-cell>
          <table:table-cell office:value-type="string">
            <text:p>2025-09-18</text:p>
          </table:table-cell>
          <table:table-cell office:value-type="string">
            <text:p>Northwind Logistics</text:p>
          </table:table-cell>
          <table:table-cell office:value-type="string">
            <text:p>British Columbi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8">
            <text:p>8</text:p>
          </table:table-cell>
          <table:table-cell office:value-type="float" office:value="320.0">
            <text:p>320.0</text:p>
          </table:table-cell>
          <table:table-cell office:value-type="float" office:value="2560.0">
            <text:p>256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878</text:p>
          </table:table-cell>
          <table:table-cell office:value-type="string">
            <text:p>2025-02-04</text:p>
          </table:table-cell>
          <table:table-cell office:value-type="string">
            <text:p>Cedar &amp; Co. Furniture</text:p>
          </table:table-cell>
          <table:table-cell office:value-type="string">
            <text:p>New York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4">
            <text:p>4</text:p>
          </table:table-cell>
          <table:table-cell office:value-type="float" office:value="450.0">
            <text:p>450.0</text:p>
          </table:table-cell>
          <table:table-cell office:value-type="float" office:value="1800.0">
            <text:p>18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879</text:p>
          </table:table-cell>
          <table:table-cell office:value-type="string">
            <text:p>2025-08-02</text:p>
          </table:table-cell>
          <table:table-cell office:value-type="string">
            <text:p>Kingston Print Works</text:p>
          </table:table-cell>
          <table:table-cell office:value-type="string">
            <text:p>Manitob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8">
            <text:p>8</text:p>
          </table:table-cell>
          <table:table-cell office:value-type="float" office:value="2400.0">
            <text:p>2400.0</text:p>
          </table:table-cell>
          <table:table-cell office:value-type="float" office:value="19200.0">
            <text:p>192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880</text:p>
          </table:table-cell>
          <table:table-cell office:value-type="string">
            <text:p>2025-07-07</text:p>
          </table:table-cell>
          <table:table-cell office:value-type="string">
            <text:p>Cedar &amp; Co. Furniture</text:p>
          </table:table-cell>
          <table:table-cell office:value-type="string">
            <text:p>Quebec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9">
            <text:p>9</text:p>
          </table:table-cell>
          <table:table-cell office:value-type="float" office:value="2400.0">
            <text:p>2400.0</text:p>
          </table:table-cell>
          <table:table-cell office:value-type="float" office:value="21600.0">
            <text:p>216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881</text:p>
          </table:table-cell>
          <table:table-cell office:value-type="string">
            <text:p>2025-02-22</text:p>
          </table:table-cell>
          <table:table-cell office:value-type="string">
            <text:p>Maple Ridge Distribution</text:p>
          </table:table-cell>
          <table:table-cell office:value-type="string">
            <text:p>New York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0">
            <text:p>10</text:p>
          </table:table-cell>
          <table:table-cell office:value-type="float" office:value="320.0">
            <text:p>320.0</text:p>
          </table:table-cell>
          <table:table-cell office:value-type="float" office:value="3200.0">
            <text:p>3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882</text:p>
          </table:table-cell>
          <table:table-cell office:value-type="string">
            <text:p>2025-08-12</text:p>
          </table:table-cell>
          <table:table-cell office:value-type="string">
            <text:p>Summit Auto Parts</text:p>
          </table:table-cell>
          <table:table-cell office:value-type="string">
            <text:p>Illinois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9">
            <text:p>9</text:p>
          </table:table-cell>
          <table:table-cell office:value-type="float" office:value="450.0">
            <text:p>450.0</text:p>
          </table:table-cell>
          <table:table-cell office:value-type="float" office:value="4050.0">
            <text:p>405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883</text:p>
          </table:table-cell>
          <table:table-cell office:value-type="string">
            <text:p>2025-06-05</text:p>
          </table:table-cell>
          <table:table-cell office:value-type="string">
            <text:p>Birchwood Interiors</text:p>
          </table:table-cell>
          <table:table-cell office:value-type="string">
            <text:p>Ontario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3">
            <text:p>3</text:p>
          </table:table-cell>
          <table:table-cell office:value-type="float" office:value="320.0">
            <text:p>320.0</text:p>
          </table:table-cell>
          <table:table-cell office:value-type="float" office:value="960.0">
            <text:p>96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884</text:p>
          </table:table-cell>
          <table:table-cell office:value-type="string">
            <text:p>2025-06-10</text:p>
          </table:table-cell>
          <table:table-cell office:value-type="string">
            <text:p>Silverline Freight</text:p>
          </table:table-cell>
          <table:table-cell office:value-type="string">
            <text:p>Manitob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8">
            <text:p>8</text:p>
          </table:table-cell>
          <table:table-cell office:value-type="float" office:value="275.0">
            <text:p>275.0</text:p>
          </table:table-cell>
          <table:table-cell office:value-type="float" office:value="2200.0">
            <text:p>2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885</text:p>
          </table:table-cell>
          <table:table-cell office:value-type="string">
            <text:p>2025-11-20</text:p>
          </table:table-cell>
          <table:table-cell office:value-type="string">
            <text:p>Northwind Logistics</text:p>
          </table:table-cell>
          <table:table-cell office:value-type="string">
            <text:p>Texas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10">
            <text:p>10</text:p>
          </table:table-cell>
          <table:table-cell office:value-type="float" office:value="99.0">
            <text:p>99.0</text:p>
          </table:table-cell>
          <table:table-cell office:value-type="float" office:value="990.0">
            <text:p>99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886</text:p>
          </table:table-cell>
          <table:table-cell office:value-type="string">
            <text:p>2025-11-30</text:p>
          </table:table-cell>
          <table:table-cell office:value-type="string">
            <text:p>Blue Heron Foods</text:p>
          </table:table-cell>
          <table:table-cell office:value-type="string">
            <text:p>Illinois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9">
            <text:p>9</text:p>
          </table:table-cell>
          <table:table-cell office:value-type="float" office:value="2400.0">
            <text:p>2400.0</text:p>
          </table:table-cell>
          <table:table-cell office:value-type="float" office:value="21600.0">
            <text:p>21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887</text:p>
          </table:table-cell>
          <table:table-cell office:value-type="string">
            <text:p>2025-04-30</text:p>
          </table:table-cell>
          <table:table-cell office:value-type="string">
            <text:p>Silverline Freight</text:p>
          </table:table-cell>
          <table:table-cell office:value-type="string">
            <text:p>Texas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7">
            <text:p>7</text:p>
          </table:table-cell>
          <table:table-cell office:value-type="float" office:value="185.5">
            <text:p>185.5</text:p>
          </table:table-cell>
          <table:table-cell office:value-type="float" office:value="1298.5">
            <text:p>1298.5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888</text:p>
          </table:table-cell>
          <table:table-cell office:value-type="string">
            <text:p>2025-05-23</text:p>
          </table:table-cell>
          <table:table-cell office:value-type="string">
            <text:p>Kingston Print Works</text:p>
          </table:table-cell>
          <table:table-cell office:value-type="string">
            <text:p>Manitoba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1">
            <text:p>1</text:p>
          </table:table-cell>
          <table:table-cell office:value-type="float" office:value="185.5">
            <text:p>185.5</text:p>
          </table:table-cell>
          <table:table-cell office:value-type="float" office:value="185.5">
            <text:p>185.5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889</text:p>
          </table:table-cell>
          <table:table-cell office:value-type="string">
            <text:p>2025-02-09</text:p>
          </table:table-cell>
          <table:table-cell office:value-type="string">
            <text:p>Kingston Print Works</text:p>
          </table:table-cell>
          <table:table-cell office:value-type="string">
            <text:p>New York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2">
            <text:p>2</text:p>
          </table:table-cell>
          <table:table-cell office:value-type="float" office:value="450.0">
            <text:p>450.0</text:p>
          </table:table-cell>
          <table:table-cell office:value-type="float" office:value="900.0">
            <text:p>9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890</text:p>
          </table:table-cell>
          <table:table-cell office:value-type="string">
            <text:p>2025-06-02</text:p>
          </table:table-cell>
          <table:table-cell office:value-type="string">
            <text:p>Granite Peak Tools</text:p>
          </table:table-cell>
          <table:table-cell office:value-type="string">
            <text:p>British Columbi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2">
            <text:p>2</text:p>
          </table:table-cell>
          <table:table-cell office:value-type="float" office:value="450.0">
            <text:p>450.0</text:p>
          </table:table-cell>
          <table:table-cell office:value-type="float" office:value="900.0">
            <text:p>9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891</text:p>
          </table:table-cell>
          <table:table-cell office:value-type="string">
            <text:p>2025-04-26</text:p>
          </table:table-cell>
          <table:table-cell office:value-type="string">
            <text:p>Prairie Wind Farms</text:p>
          </table:table-cell>
          <table:table-cell office:value-type="string">
            <text:p>Illinois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7">
            <text:p>7</text:p>
          </table:table-cell>
          <table:table-cell office:value-type="float" office:value="1800.0">
            <text:p>1800.0</text:p>
          </table:table-cell>
          <table:table-cell office:value-type="float" office:value="12600.0">
            <text:p>12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892</text:p>
          </table:table-cell>
          <table:table-cell office:value-type="string">
            <text:p>2025-05-12</text:p>
          </table:table-cell>
          <table:table-cell office:value-type="string">
            <text:p>Northwind Logistics</text:p>
          </table:table-cell>
          <table:table-cell office:value-type="string">
            <text:p>Texas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8">
            <text:p>8</text:p>
          </table:table-cell>
          <table:table-cell office:value-type="float" office:value="450.0">
            <text:p>450.0</text:p>
          </table:table-cell>
          <table:table-cell office:value-type="float" office:value="3600.0">
            <text:p>36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893</text:p>
          </table:table-cell>
          <table:table-cell office:value-type="string">
            <text:p>2025-02-05</text:p>
          </table:table-cell>
          <table:table-cell office:value-type="string">
            <text:p>Summit Auto Parts</text:p>
          </table:table-cell>
          <table:table-cell office:value-type="string">
            <text:p>British Columbia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12">
            <text:p>12</text:p>
          </table:table-cell>
          <table:table-cell office:value-type="float" office:value="99.0">
            <text:p>99.0</text:p>
          </table:table-cell>
          <table:table-cell office:value-type="float" office:value="1188.0">
            <text:p>1188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894</text:p>
          </table:table-cell>
          <table:table-cell office:value-type="string">
            <text:p>2025-10-10</text:p>
          </table:table-cell>
          <table:table-cell office:value-type="string">
            <text:p>Maple Ridge Distribution</text:p>
          </table:table-cell>
          <table:table-cell office:value-type="string">
            <text:p>Illinois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12">
            <text:p>12</text:p>
          </table:table-cell>
          <table:table-cell office:value-type="float" office:value="185.5">
            <text:p>185.5</text:p>
          </table:table-cell>
          <table:table-cell office:value-type="float" office:value="2226.0">
            <text:p>2226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895</text:p>
          </table:table-cell>
          <table:table-cell office:value-type="string">
            <text:p>2025-08-28</text:p>
          </table:table-cell>
          <table:table-cell office:value-type="string">
            <text:p>Cedar &amp; Co. Furniture</text:p>
          </table:table-cell>
          <table:table-cell office:value-type="string">
            <text:p>Albert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6">
            <text:p>6</text:p>
          </table:table-cell>
          <table:table-cell office:value-type="float" office:value="1200.0">
            <text:p>1200.0</text:p>
          </table:table-cell>
          <table:table-cell office:value-type="float" office:value="7200.0">
            <text:p>72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896</text:p>
          </table:table-cell>
          <table:table-cell office:value-type="string">
            <text:p>2025-10-10</text:p>
          </table:table-cell>
          <table:table-cell office:value-type="string">
            <text:p>Blue Heron Foods</text:p>
          </table:table-cell>
          <table:table-cell office:value-type="string">
            <text:p>New York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10">
            <text:p>10</text:p>
          </table:table-cell>
          <table:table-cell office:value-type="float" office:value="450.0">
            <text:p>450.0</text:p>
          </table:table-cell>
          <table:table-cell office:value-type="float" office:value="4500.0">
            <text:p>45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897</text:p>
          </table:table-cell>
          <table:table-cell office:value-type="string">
            <text:p>2025-08-27</text:p>
          </table:table-cell>
          <table:table-cell office:value-type="string">
            <text:p>Northwind Logistics</text:p>
          </table:table-cell>
          <table:table-cell office:value-type="string">
            <text:p>Illinois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4">
            <text:p>4</text:p>
          </table:table-cell>
          <table:table-cell office:value-type="float" office:value="2400.0">
            <text:p>2400.0</text:p>
          </table:table-cell>
          <table:table-cell office:value-type="float" office:value="9600.0">
            <text:p>96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898</text:p>
          </table:table-cell>
          <table:table-cell office:value-type="string">
            <text:p>2025-05-10</text:p>
          </table:table-cell>
          <table:table-cell office:value-type="string">
            <text:p>Cedar &amp; Co. Furniture</text:p>
          </table:table-cell>
          <table:table-cell office:value-type="string">
            <text:p>Quebec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3">
            <text:p>3</text:p>
          </table:table-cell>
          <table:table-cell office:value-type="float" office:value="99.0">
            <text:p>99.0</text:p>
          </table:table-cell>
          <table:table-cell office:value-type="float" office:value="297.0">
            <text:p>297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899</text:p>
          </table:table-cell>
          <table:table-cell office:value-type="string">
            <text:p>2025-09-26</text:p>
          </table:table-cell>
          <table:table-cell office:value-type="string">
            <text:p>Prairie Wind Farms</text:p>
          </table:table-cell>
          <table:table-cell office:value-type="string">
            <text:p>Texas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11">
            <text:p>11</text:p>
          </table:table-cell>
          <table:table-cell office:value-type="float" office:value="1200.0">
            <text:p>1200.0</text:p>
          </table:table-cell>
          <table:table-cell office:value-type="float" office:value="13200.0">
            <text:p>13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00</text:p>
          </table:table-cell>
          <table:table-cell office:value-type="string">
            <text:p>2025-06-17</text:p>
          </table:table-cell>
          <table:table-cell office:value-type="string">
            <text:p>Blue Heron Foods</text:p>
          </table:table-cell>
          <table:table-cell office:value-type="string">
            <text:p>Illinois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11">
            <text:p>11</text:p>
          </table:table-cell>
          <table:table-cell office:value-type="float" office:value="275.0">
            <text:p>275.0</text:p>
          </table:table-cell>
          <table:table-cell office:value-type="float" office:value="3025.0">
            <text:p>3025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01</text:p>
          </table:table-cell>
          <table:table-cell office:value-type="string">
            <text:p>2025-12-16</text:p>
          </table:table-cell>
          <table:table-cell office:value-type="string">
            <text:p>Lakeshore Medical Supply</text:p>
          </table:table-cell>
          <table:table-cell office:value-type="string">
            <text:p>British Columbi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7">
            <text:p>7</text:p>
          </table:table-cell>
          <table:table-cell office:value-type="float" office:value="320.0">
            <text:p>320.0</text:p>
          </table:table-cell>
          <table:table-cell office:value-type="float" office:value="2240.0">
            <text:p>224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02</text:p>
          </table:table-cell>
          <table:table-cell office:value-type="string">
            <text:p>2025-06-04</text:p>
          </table:table-cell>
          <table:table-cell office:value-type="string">
            <text:p>Lakeshore Medical Supply</text:p>
          </table:table-cell>
          <table:table-cell office:value-type="string">
            <text:p>Illinois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3">
            <text:p>3</text:p>
          </table:table-cell>
          <table:table-cell office:value-type="float" office:value="1800.0">
            <text:p>1800.0</text:p>
          </table:table-cell>
          <table:table-cell office:value-type="float" office:value="5400.0">
            <text:p>54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903</text:p>
          </table:table-cell>
          <table:table-cell office:value-type="string">
            <text:p>2025-06-05</text:p>
          </table:table-cell>
          <table:table-cell office:value-type="string">
            <text:p>Granite Peak Tools</text:p>
          </table:table-cell>
          <table:table-cell office:value-type="string">
            <text:p>Albert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6">
            <text:p>6</text:p>
          </table:table-cell>
          <table:table-cell office:value-type="float" office:value="320.0">
            <text:p>320.0</text:p>
          </table:table-cell>
          <table:table-cell office:value-type="float" office:value="1920.0">
            <text:p>192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04</text:p>
          </table:table-cell>
          <table:table-cell office:value-type="string">
            <text:p>2025-12-05</text:p>
          </table:table-cell>
          <table:table-cell office:value-type="string">
            <text:p>Maple Ridge Distribution</text:p>
          </table:table-cell>
          <table:table-cell office:value-type="string">
            <text:p>New York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7">
            <text:p>7</text:p>
          </table:table-cell>
          <table:table-cell office:value-type="float" office:value="450.0">
            <text:p>450.0</text:p>
          </table:table-cell>
          <table:table-cell office:value-type="float" office:value="3150.0">
            <text:p>31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05</text:p>
          </table:table-cell>
          <table:table-cell office:value-type="string">
            <text:p>2025-04-01</text:p>
          </table:table-cell>
          <table:table-cell office:value-type="string">
            <text:p>Lakeshore Medical Supply</text:p>
          </table:table-cell>
          <table:table-cell office:value-type="string">
            <text:p>Alberta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12">
            <text:p>12</text:p>
          </table:table-cell>
          <table:table-cell office:value-type="float" office:value="185.5">
            <text:p>185.5</text:p>
          </table:table-cell>
          <table:table-cell office:value-type="float" office:value="2226.0">
            <text:p>2226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06</text:p>
          </table:table-cell>
          <table:table-cell office:value-type="string">
            <text:p>2025-07-16</text:p>
          </table:table-cell>
          <table:table-cell office:value-type="string">
            <text:p>Prairie Wind Farms</text:p>
          </table:table-cell>
          <table:table-cell office:value-type="string">
            <text:p>Texas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2400.0">
            <text:p>2400.0</text:p>
          </table:table-cell>
          <table:table-cell office:value-type="float" office:value="12000.0">
            <text:p>120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07</text:p>
          </table:table-cell>
          <table:table-cell office:value-type="string">
            <text:p>2025-01-15</text:p>
          </table:table-cell>
          <table:table-cell office:value-type="string">
            <text:p>Granite Peak Tools</text:p>
          </table:table-cell>
          <table:table-cell office:value-type="string">
            <text:p>Illinois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2">
            <text:p>2</text:p>
          </table:table-cell>
          <table:table-cell office:value-type="float" office:value="2400.0">
            <text:p>2400.0</text:p>
          </table:table-cell>
          <table:table-cell office:value-type="float" office:value="4800.0">
            <text:p>48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908</text:p>
          </table:table-cell>
          <table:table-cell office:value-type="string">
            <text:p>2025-09-08</text:p>
          </table:table-cell>
          <table:table-cell office:value-type="string">
            <text:p>Maple Ridge Distribution</text:p>
          </table:table-cell>
          <table:table-cell office:value-type="string">
            <text:p>Texas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1">
            <text:p>1</text:p>
          </table:table-cell>
          <table:table-cell office:value-type="float" office:value="275.0">
            <text:p>275.0</text:p>
          </table:table-cell>
          <table:table-cell office:value-type="float" office:value="275.0">
            <text:p>275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09</text:p>
          </table:table-cell>
          <table:table-cell office:value-type="string">
            <text:p>2025-01-27</text:p>
          </table:table-cell>
          <table:table-cell office:value-type="string">
            <text:p>Kingston Print Works</text:p>
          </table:table-cell>
          <table:table-cell office:value-type="string">
            <text:p>Quebec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12">
            <text:p>12</text:p>
          </table:table-cell>
          <table:table-cell office:value-type="float" office:value="2400.0">
            <text:p>2400.0</text:p>
          </table:table-cell>
          <table:table-cell office:value-type="float" office:value="28800.0">
            <text:p>28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10</text:p>
          </table:table-cell>
          <table:table-cell office:value-type="string">
            <text:p>2025-12-18</text:p>
          </table:table-cell>
          <table:table-cell office:value-type="string">
            <text:p>Summit Auto Parts</text:p>
          </table:table-cell>
          <table:table-cell office:value-type="string">
            <text:p>British Columbi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4">
            <text:p>4</text:p>
          </table:table-cell>
          <table:table-cell office:value-type="float" office:value="275.0">
            <text:p>275.0</text:p>
          </table:table-cell>
          <table:table-cell office:value-type="float" office:value="1100.0">
            <text:p>11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911</text:p>
          </table:table-cell>
          <table:table-cell office:value-type="string">
            <text:p>2025-05-20</text:p>
          </table:table-cell>
          <table:table-cell office:value-type="string">
            <text:p>Silverline Freight</text:p>
          </table:table-cell>
          <table:table-cell office:value-type="string">
            <text:p>New York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4">
            <text:p>4</text:p>
          </table:table-cell>
          <table:table-cell office:value-type="float" office:value="2400.0">
            <text:p>2400.0</text:p>
          </table:table-cell>
          <table:table-cell office:value-type="float" office:value="9600.0">
            <text:p>9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12</text:p>
          </table:table-cell>
          <table:table-cell office:value-type="string">
            <text:p>2025-05-05</text:p>
          </table:table-cell>
          <table:table-cell office:value-type="string">
            <text:p>Northwind Logistics</text:p>
          </table:table-cell>
          <table:table-cell office:value-type="string">
            <text:p>Quebec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6">
            <text:p>6</text:p>
          </table:table-cell>
          <table:table-cell office:value-type="float" office:value="275.0">
            <text:p>275.0</text:p>
          </table:table-cell>
          <table:table-cell office:value-type="float" office:value="1650.0">
            <text:p>16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13</text:p>
          </table:table-cell>
          <table:table-cell office:value-type="string">
            <text:p>2025-12-12</text:p>
          </table:table-cell>
          <table:table-cell office:value-type="string">
            <text:p>Maple Ridge Distribution</text:p>
          </table:table-cell>
          <table:table-cell office:value-type="string">
            <text:p>Ontario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12">
            <text:p>12</text:p>
          </table:table-cell>
          <table:table-cell office:value-type="float" office:value="2400.0">
            <text:p>2400.0</text:p>
          </table:table-cell>
          <table:table-cell office:value-type="float" office:value="28800.0">
            <text:p>28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14</text:p>
          </table:table-cell>
          <table:table-cell office:value-type="string">
            <text:p>2025-04-30</text:p>
          </table:table-cell>
          <table:table-cell office:value-type="string">
            <text:p>Harbourfront Textiles</text:p>
          </table:table-cell>
          <table:table-cell office:value-type="string">
            <text:p>Texas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5">
            <text:p>5</text:p>
          </table:table-cell>
          <table:table-cell office:value-type="float" office:value="99.0">
            <text:p>99.0</text:p>
          </table:table-cell>
          <table:table-cell office:value-type="float" office:value="495.0">
            <text:p>495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15</text:p>
          </table:table-cell>
          <table:table-cell office:value-type="string">
            <text:p>2025-01-14</text:p>
          </table:table-cell>
          <table:table-cell office:value-type="string">
            <text:p>Kingston Print Works</text:p>
          </table:table-cell>
          <table:table-cell office:value-type="string">
            <text:p>British Columbi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6">
            <text:p>6</text:p>
          </table:table-cell>
          <table:table-cell office:value-type="float" office:value="1800.0">
            <text:p>1800.0</text:p>
          </table:table-cell>
          <table:table-cell office:value-type="float" office:value="10800.0">
            <text:p>10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16</text:p>
          </table:table-cell>
          <table:table-cell office:value-type="string">
            <text:p>2025-09-30</text:p>
          </table:table-cell>
          <table:table-cell office:value-type="string">
            <text:p>Harbourfront Textiles</text:p>
          </table:table-cell>
          <table:table-cell office:value-type="string">
            <text:p>Manitob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2">
            <text:p>2</text:p>
          </table:table-cell>
          <table:table-cell office:value-type="float" office:value="2400.0">
            <text:p>2400.0</text:p>
          </table:table-cell>
          <table:table-cell office:value-type="float" office:value="4800.0">
            <text:p>4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17</text:p>
          </table:table-cell>
          <table:table-cell office:value-type="string">
            <text:p>2025-09-21</text:p>
          </table:table-cell>
          <table:table-cell office:value-type="string">
            <text:p>Silverline Freight</text:p>
          </table:table-cell>
          <table:table-cell office:value-type="string">
            <text:p>New York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7">
            <text:p>7</text:p>
          </table:table-cell>
          <table:table-cell office:value-type="float" office:value="185.5">
            <text:p>185.5</text:p>
          </table:table-cell>
          <table:table-cell office:value-type="float" office:value="1298.5">
            <text:p>1298.5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18</text:p>
          </table:table-cell>
          <table:table-cell office:value-type="string">
            <text:p>2025-12-19</text:p>
          </table:table-cell>
          <table:table-cell office:value-type="string">
            <text:p>Northwind Logistics</text:p>
          </table:table-cell>
          <table:table-cell office:value-type="string">
            <text:p>Texas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1">
            <text:p>1</text:p>
          </table:table-cell>
          <table:table-cell office:value-type="float" office:value="185.5">
            <text:p>185.5</text:p>
          </table:table-cell>
          <table:table-cell office:value-type="float" office:value="185.5">
            <text:p>185.5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19</text:p>
          </table:table-cell>
          <table:table-cell office:value-type="string">
            <text:p>2025-08-10</text:p>
          </table:table-cell>
          <table:table-cell office:value-type="string">
            <text:p>Silverline Freight</text:p>
          </table:table-cell>
          <table:table-cell office:value-type="string">
            <text:p>British Columbi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11">
            <text:p>11</text:p>
          </table:table-cell>
          <table:table-cell office:value-type="float" office:value="1800.0">
            <text:p>1800.0</text:p>
          </table:table-cell>
          <table:table-cell office:value-type="float" office:value="19800.0">
            <text:p>19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20</text:p>
          </table:table-cell>
          <table:table-cell office:value-type="string">
            <text:p>2025-08-12</text:p>
          </table:table-cell>
          <table:table-cell office:value-type="string">
            <text:p>Silverline Freight</text:p>
          </table:table-cell>
          <table:table-cell office:value-type="string">
            <text:p>British Columbi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2400.0">
            <text:p>2400.0</text:p>
          </table:table-cell>
          <table:table-cell office:value-type="float" office:value="12000.0">
            <text:p>120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21</text:p>
          </table:table-cell>
          <table:table-cell office:value-type="string">
            <text:p>2025-02-23</text:p>
          </table:table-cell>
          <table:table-cell office:value-type="string">
            <text:p>Harbourfront Textiles</text:p>
          </table:table-cell>
          <table:table-cell office:value-type="string">
            <text:p>Manitob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8">
            <text:p>8</text:p>
          </table:table-cell>
          <table:table-cell office:value-type="float" office:value="450.0">
            <text:p>450.0</text:p>
          </table:table-cell>
          <table:table-cell office:value-type="float" office:value="3600.0">
            <text:p>36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922</text:p>
          </table:table-cell>
          <table:table-cell office:value-type="string">
            <text:p>2025-05-31</text:p>
          </table:table-cell>
          <table:table-cell office:value-type="string">
            <text:p>Summit Auto Parts</text:p>
          </table:table-cell>
          <table:table-cell office:value-type="string">
            <text:p>Quebec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1">
            <text:p>1</text:p>
          </table:table-cell>
          <table:table-cell office:value-type="float" office:value="1200.0">
            <text:p>1200.0</text:p>
          </table:table-cell>
          <table:table-cell office:value-type="float" office:value="1200.0">
            <text:p>12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923</text:p>
          </table:table-cell>
          <table:table-cell office:value-type="string">
            <text:p>2025-05-27</text:p>
          </table:table-cell>
          <table:table-cell office:value-type="string">
            <text:p>Cedar &amp; Co. Furniture</text:p>
          </table:table-cell>
          <table:table-cell office:value-type="string">
            <text:p>Illinois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6">
            <text:p>6</text:p>
          </table:table-cell>
          <table:table-cell office:value-type="float" office:value="2400.0">
            <text:p>2400.0</text:p>
          </table:table-cell>
          <table:table-cell office:value-type="float" office:value="14400.0">
            <text:p>144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924</text:p>
          </table:table-cell>
          <table:table-cell office:value-type="string">
            <text:p>2025-07-20</text:p>
          </table:table-cell>
          <table:table-cell office:value-type="string">
            <text:p>Prairie Wind Farms</text:p>
          </table:table-cell>
          <table:table-cell office:value-type="string">
            <text:p>Ontario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6">
            <text:p>6</text:p>
          </table:table-cell>
          <table:table-cell office:value-type="float" office:value="185.5">
            <text:p>185.5</text:p>
          </table:table-cell>
          <table:table-cell office:value-type="float" office:value="1113.0">
            <text:p>1113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25</text:p>
          </table:table-cell>
          <table:table-cell office:value-type="string">
            <text:p>2025-01-19</text:p>
          </table:table-cell>
          <table:table-cell office:value-type="string">
            <text:p>Lakeshore Medical Supply</text:p>
          </table:table-cell>
          <table:table-cell office:value-type="string">
            <text:p>New York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12">
            <text:p>12</text:p>
          </table:table-cell>
          <table:table-cell office:value-type="float" office:value="1200.0">
            <text:p>1200.0</text:p>
          </table:table-cell>
          <table:table-cell office:value-type="float" office:value="14400.0">
            <text:p>144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926</text:p>
          </table:table-cell>
          <table:table-cell office:value-type="string">
            <text:p>2025-12-15</text:p>
          </table:table-cell>
          <table:table-cell office:value-type="string">
            <text:p>Maple Ridge Distribution</text:p>
          </table:table-cell>
          <table:table-cell office:value-type="string">
            <text:p>Texas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9">
            <text:p>9</text:p>
          </table:table-cell>
          <table:table-cell office:value-type="float" office:value="1200.0">
            <text:p>1200.0</text:p>
          </table:table-cell>
          <table:table-cell office:value-type="float" office:value="10800.0">
            <text:p>108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927</text:p>
          </table:table-cell>
          <table:table-cell office:value-type="string">
            <text:p>2025-12-01</text:p>
          </table:table-cell>
          <table:table-cell office:value-type="string">
            <text:p>Granite Peak Tools</text:p>
          </table:table-cell>
          <table:table-cell office:value-type="string">
            <text:p>Manitoba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2">
            <text:p>2</text:p>
          </table:table-cell>
          <table:table-cell office:value-type="float" office:value="99.0">
            <text:p>99.0</text:p>
          </table:table-cell>
          <table:table-cell office:value-type="float" office:value="198.0">
            <text:p>198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28</text:p>
          </table:table-cell>
          <table:table-cell office:value-type="string">
            <text:p>2025-08-08</text:p>
          </table:table-cell>
          <table:table-cell office:value-type="string">
            <text:p>Cedar &amp; Co. Furniture</text:p>
          </table:table-cell>
          <table:table-cell office:value-type="string">
            <text:p>Ontario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8">
            <text:p>8</text:p>
          </table:table-cell>
          <table:table-cell office:value-type="float" office:value="2400.0">
            <text:p>2400.0</text:p>
          </table:table-cell>
          <table:table-cell office:value-type="float" office:value="19200.0">
            <text:p>19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29</text:p>
          </table:table-cell>
          <table:table-cell office:value-type="string">
            <text:p>2025-11-09</text:p>
          </table:table-cell>
          <table:table-cell office:value-type="string">
            <text:p>Granite Peak Tools</text:p>
          </table:table-cell>
          <table:table-cell office:value-type="string">
            <text:p>Texas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8">
            <text:p>8</text:p>
          </table:table-cell>
          <table:table-cell office:value-type="float" office:value="450.0">
            <text:p>450.0</text:p>
          </table:table-cell>
          <table:table-cell office:value-type="float" office:value="3600.0">
            <text:p>36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930</text:p>
          </table:table-cell>
          <table:table-cell office:value-type="string">
            <text:p>2025-01-14</text:p>
          </table:table-cell>
          <table:table-cell office:value-type="string">
            <text:p>Birchwood Interiors</text:p>
          </table:table-cell>
          <table:table-cell office:value-type="string">
            <text:p>Manitoba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8">
            <text:p>8</text:p>
          </table:table-cell>
          <table:table-cell office:value-type="float" office:value="99.0">
            <text:p>99.0</text:p>
          </table:table-cell>
          <table:table-cell office:value-type="float" office:value="792.0">
            <text:p>792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31</text:p>
          </table:table-cell>
          <table:table-cell office:value-type="string">
            <text:p>2025-12-25</text:p>
          </table:table-cell>
          <table:table-cell office:value-type="string">
            <text:p>Birchwood Interiors</text:p>
          </table:table-cell>
          <table:table-cell office:value-type="string">
            <text:p>British Columbia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9">
            <text:p>9</text:p>
          </table:table-cell>
          <table:table-cell office:value-type="float" office:value="185.5">
            <text:p>185.5</text:p>
          </table:table-cell>
          <table:table-cell office:value-type="float" office:value="1669.5">
            <text:p>1669.5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32</text:p>
          </table:table-cell>
          <table:table-cell office:value-type="string">
            <text:p>2025-12-04</text:p>
          </table:table-cell>
          <table:table-cell office:value-type="string">
            <text:p>Northwind Logistics</text:p>
          </table:table-cell>
          <table:table-cell office:value-type="string">
            <text:p>Manitob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2">
            <text:p>2</text:p>
          </table:table-cell>
          <table:table-cell office:value-type="float" office:value="2400.0">
            <text:p>2400.0</text:p>
          </table:table-cell>
          <table:table-cell office:value-type="float" office:value="4800.0">
            <text:p>4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33</text:p>
          </table:table-cell>
          <table:table-cell office:value-type="string">
            <text:p>2025-04-02</text:p>
          </table:table-cell>
          <table:table-cell office:value-type="string">
            <text:p>Granite Peak Tools</text:p>
          </table:table-cell>
          <table:table-cell office:value-type="string">
            <text:p>Albert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7">
            <text:p>7</text:p>
          </table:table-cell>
          <table:table-cell office:value-type="float" office:value="1200.0">
            <text:p>1200.0</text:p>
          </table:table-cell>
          <table:table-cell office:value-type="float" office:value="8400.0">
            <text:p>84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934</text:p>
          </table:table-cell>
          <table:table-cell office:value-type="string">
            <text:p>2025-12-30</text:p>
          </table:table-cell>
          <table:table-cell office:value-type="string">
            <text:p>Lakeshore Medical Supply</text:p>
          </table:table-cell>
          <table:table-cell office:value-type="string">
            <text:p>British Columbi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10">
            <text:p>10</text:p>
          </table:table-cell>
          <table:table-cell office:value-type="float" office:value="1200.0">
            <text:p>1200.0</text:p>
          </table:table-cell>
          <table:table-cell office:value-type="float" office:value="12000.0">
            <text:p>120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935</text:p>
          </table:table-cell>
          <table:table-cell office:value-type="string">
            <text:p>2025-09-18</text:p>
          </table:table-cell>
          <table:table-cell office:value-type="string">
            <text:p>Harbourfront Textiles</text:p>
          </table:table-cell>
          <table:table-cell office:value-type="string">
            <text:p>Manitob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3">
            <text:p>3</text:p>
          </table:table-cell>
          <table:table-cell office:value-type="float" office:value="1800.0">
            <text:p>1800.0</text:p>
          </table:table-cell>
          <table:table-cell office:value-type="float" office:value="5400.0">
            <text:p>5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36</text:p>
          </table:table-cell>
          <table:table-cell office:value-type="string">
            <text:p>2025-05-17</text:p>
          </table:table-cell>
          <table:table-cell office:value-type="string">
            <text:p>Prairie Wind Farms</text:p>
          </table:table-cell>
          <table:table-cell office:value-type="string">
            <text:p>British Columbi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8">
            <text:p>8</text:p>
          </table:table-cell>
          <table:table-cell office:value-type="float" office:value="450.0">
            <text:p>450.0</text:p>
          </table:table-cell>
          <table:table-cell office:value-type="float" office:value="3600.0">
            <text:p>3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37</text:p>
          </table:table-cell>
          <table:table-cell office:value-type="string">
            <text:p>2025-11-27</text:p>
          </table:table-cell>
          <table:table-cell office:value-type="string">
            <text:p>Northwind Logistics</text:p>
          </table:table-cell>
          <table:table-cell office:value-type="string">
            <text:p>Albert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1">
            <text:p>1</text:p>
          </table:table-cell>
          <table:table-cell office:value-type="float" office:value="275.0">
            <text:p>275.0</text:p>
          </table:table-cell>
          <table:table-cell office:value-type="float" office:value="275.0">
            <text:p>275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38</text:p>
          </table:table-cell>
          <table:table-cell office:value-type="string">
            <text:p>2025-03-15</text:p>
          </table:table-cell>
          <table:table-cell office:value-type="string">
            <text:p>Maple Ridge Distribution</text:p>
          </table:table-cell>
          <table:table-cell office:value-type="string">
            <text:p>Manitoba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8">
            <text:p>8</text:p>
          </table:table-cell>
          <table:table-cell office:value-type="float" office:value="99.0">
            <text:p>99.0</text:p>
          </table:table-cell>
          <table:table-cell office:value-type="float" office:value="792.0">
            <text:p>792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39</text:p>
          </table:table-cell>
          <table:table-cell office:value-type="string">
            <text:p>2025-02-13</text:p>
          </table:table-cell>
          <table:table-cell office:value-type="string">
            <text:p>Birchwood Interiors</text:p>
          </table:table-cell>
          <table:table-cell office:value-type="string">
            <text:p>Ontario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1800.0">
            <text:p>1800.0</text:p>
          </table:table-cell>
          <table:table-cell office:value-type="float" office:value="9000.0">
            <text:p>90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40</text:p>
          </table:table-cell>
          <table:table-cell office:value-type="string">
            <text:p>2025-06-02</text:p>
          </table:table-cell>
          <table:table-cell office:value-type="string">
            <text:p>Harbourfront Textiles</text:p>
          </table:table-cell>
          <table:table-cell office:value-type="string">
            <text:p>Ontario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12">
            <text:p>12</text:p>
          </table:table-cell>
          <table:table-cell office:value-type="float" office:value="450.0">
            <text:p>450.0</text:p>
          </table:table-cell>
          <table:table-cell office:value-type="float" office:value="5400.0">
            <text:p>54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941</text:p>
          </table:table-cell>
          <table:table-cell office:value-type="string">
            <text:p>2025-02-08</text:p>
          </table:table-cell>
          <table:table-cell office:value-type="string">
            <text:p>Granite Peak Tools</text:p>
          </table:table-cell>
          <table:table-cell office:value-type="string">
            <text:p>Quebec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11">
            <text:p>11</text:p>
          </table:table-cell>
          <table:table-cell office:value-type="float" office:value="450.0">
            <text:p>450.0</text:p>
          </table:table-cell>
          <table:table-cell office:value-type="float" office:value="4950.0">
            <text:p>49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42</text:p>
          </table:table-cell>
          <table:table-cell office:value-type="string">
            <text:p>2025-03-04</text:p>
          </table:table-cell>
          <table:table-cell office:value-type="string">
            <text:p>Kingston Print Works</text:p>
          </table:table-cell>
          <table:table-cell office:value-type="string">
            <text:p>Alberta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7">
            <text:p>7</text:p>
          </table:table-cell>
          <table:table-cell office:value-type="float" office:value="99.0">
            <text:p>99.0</text:p>
          </table:table-cell>
          <table:table-cell office:value-type="float" office:value="693.0">
            <text:p>693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43</text:p>
          </table:table-cell>
          <table:table-cell office:value-type="string">
            <text:p>2025-12-26</text:p>
          </table:table-cell>
          <table:table-cell office:value-type="string">
            <text:p>Cedar &amp; Co. Furniture</text:p>
          </table:table-cell>
          <table:table-cell office:value-type="string">
            <text:p>Texas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7">
            <text:p>7</text:p>
          </table:table-cell>
          <table:table-cell office:value-type="float" office:value="1800.0">
            <text:p>1800.0</text:p>
          </table:table-cell>
          <table:table-cell office:value-type="float" office:value="12600.0">
            <text:p>126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944</text:p>
          </table:table-cell>
          <table:table-cell office:value-type="string">
            <text:p>2025-06-13</text:p>
          </table:table-cell>
          <table:table-cell office:value-type="string">
            <text:p>Northwind Logistics</text:p>
          </table:table-cell>
          <table:table-cell office:value-type="string">
            <text:p>British Columbi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3">
            <text:p>3</text:p>
          </table:table-cell>
          <table:table-cell office:value-type="float" office:value="1200.0">
            <text:p>1200.0</text:p>
          </table:table-cell>
          <table:table-cell office:value-type="float" office:value="3600.0">
            <text:p>36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945</text:p>
          </table:table-cell>
          <table:table-cell office:value-type="string">
            <text:p>2025-05-18</text:p>
          </table:table-cell>
          <table:table-cell office:value-type="string">
            <text:p>Harbourfront Textiles</text:p>
          </table:table-cell>
          <table:table-cell office:value-type="string">
            <text:p>Quebec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8">
            <text:p>8</text:p>
          </table:table-cell>
          <table:table-cell office:value-type="float" office:value="320.0">
            <text:p>320.0</text:p>
          </table:table-cell>
          <table:table-cell office:value-type="float" office:value="2560.0">
            <text:p>256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946</text:p>
          </table:table-cell>
          <table:table-cell office:value-type="string">
            <text:p>2025-03-05</text:p>
          </table:table-cell>
          <table:table-cell office:value-type="string">
            <text:p>Summit Auto Parts</text:p>
          </table:table-cell>
          <table:table-cell office:value-type="string">
            <text:p>Quebec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1800.0">
            <text:p>1800.0</text:p>
          </table:table-cell>
          <table:table-cell office:value-type="float" office:value="9000.0">
            <text:p>90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947</text:p>
          </table:table-cell>
          <table:table-cell office:value-type="string">
            <text:p>2025-08-28</text:p>
          </table:table-cell>
          <table:table-cell office:value-type="string">
            <text:p>Northwind Logistics</text:p>
          </table:table-cell>
          <table:table-cell office:value-type="string">
            <text:p>Manitob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9">
            <text:p>9</text:p>
          </table:table-cell>
          <table:table-cell office:value-type="float" office:value="2400.0">
            <text:p>2400.0</text:p>
          </table:table-cell>
          <table:table-cell office:value-type="float" office:value="21600.0">
            <text:p>216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948</text:p>
          </table:table-cell>
          <table:table-cell office:value-type="string">
            <text:p>2025-11-23</text:p>
          </table:table-cell>
          <table:table-cell office:value-type="string">
            <text:p>Granite Peak Tools</text:p>
          </table:table-cell>
          <table:table-cell office:value-type="string">
            <text:p>Manitob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3">
            <text:p>3</text:p>
          </table:table-cell>
          <table:table-cell office:value-type="float" office:value="2400.0">
            <text:p>2400.0</text:p>
          </table:table-cell>
          <table:table-cell office:value-type="float" office:value="7200.0">
            <text:p>7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49</text:p>
          </table:table-cell>
          <table:table-cell office:value-type="string">
            <text:p>2025-09-11</text:p>
          </table:table-cell>
          <table:table-cell office:value-type="string">
            <text:p>Granite Peak Tools</text:p>
          </table:table-cell>
          <table:table-cell office:value-type="string">
            <text:p>Ontario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8">
            <text:p>8</text:p>
          </table:table-cell>
          <table:table-cell office:value-type="float" office:value="185.5">
            <text:p>185.5</text:p>
          </table:table-cell>
          <table:table-cell office:value-type="float" office:value="1484.0">
            <text:p>1484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50</text:p>
          </table:table-cell>
          <table:table-cell office:value-type="string">
            <text:p>2025-12-06</text:p>
          </table:table-cell>
          <table:table-cell office:value-type="string">
            <text:p>Silverline Freight</text:p>
          </table:table-cell>
          <table:table-cell office:value-type="string">
            <text:p>Albert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10">
            <text:p>10</text:p>
          </table:table-cell>
          <table:table-cell office:value-type="float" office:value="2400.0">
            <text:p>2400.0</text:p>
          </table:table-cell>
          <table:table-cell office:value-type="float" office:value="24000.0">
            <text:p>240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51</text:p>
          </table:table-cell>
          <table:table-cell office:value-type="string">
            <text:p>2025-05-21</text:p>
          </table:table-cell>
          <table:table-cell office:value-type="string">
            <text:p>Granite Peak Tools</text:p>
          </table:table-cell>
          <table:table-cell office:value-type="string">
            <text:p>New York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4">
            <text:p>4</text:p>
          </table:table-cell>
          <table:table-cell office:value-type="float" office:value="2400.0">
            <text:p>2400.0</text:p>
          </table:table-cell>
          <table:table-cell office:value-type="float" office:value="9600.0">
            <text:p>96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952</text:p>
          </table:table-cell>
          <table:table-cell office:value-type="string">
            <text:p>2025-01-29</text:p>
          </table:table-cell>
          <table:table-cell office:value-type="string">
            <text:p>Kingston Print Works</text:p>
          </table:table-cell>
          <table:table-cell office:value-type="string">
            <text:p>British Columbi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6">
            <text:p>6</text:p>
          </table:table-cell>
          <table:table-cell office:value-type="float" office:value="1800.0">
            <text:p>1800.0</text:p>
          </table:table-cell>
          <table:table-cell office:value-type="float" office:value="10800.0">
            <text:p>10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53</text:p>
          </table:table-cell>
          <table:table-cell office:value-type="string">
            <text:p>2025-01-13</text:p>
          </table:table-cell>
          <table:table-cell office:value-type="string">
            <text:p>Blue Heron Foods</text:p>
          </table:table-cell>
          <table:table-cell office:value-type="string">
            <text:p>Manitoba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8">
            <text:p>8</text:p>
          </table:table-cell>
          <table:table-cell office:value-type="float" office:value="185.5">
            <text:p>185.5</text:p>
          </table:table-cell>
          <table:table-cell office:value-type="float" office:value="1484.0">
            <text:p>1484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54</text:p>
          </table:table-cell>
          <table:table-cell office:value-type="string">
            <text:p>2025-08-19</text:p>
          </table:table-cell>
          <table:table-cell office:value-type="string">
            <text:p>Lakeshore Medical Supply</text:p>
          </table:table-cell>
          <table:table-cell office:value-type="string">
            <text:p>Ontario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6">
            <text:p>6</text:p>
          </table:table-cell>
          <table:table-cell office:value-type="float" office:value="1200.0">
            <text:p>1200.0</text:p>
          </table:table-cell>
          <table:table-cell office:value-type="float" office:value="7200.0">
            <text:p>7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55</text:p>
          </table:table-cell>
          <table:table-cell office:value-type="string">
            <text:p>2025-11-07</text:p>
          </table:table-cell>
          <table:table-cell office:value-type="string">
            <text:p>Summit Auto Parts</text:p>
          </table:table-cell>
          <table:table-cell office:value-type="string">
            <text:p>Quebec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11">
            <text:p>11</text:p>
          </table:table-cell>
          <table:table-cell office:value-type="float" office:value="1200.0">
            <text:p>1200.0</text:p>
          </table:table-cell>
          <table:table-cell office:value-type="float" office:value="13200.0">
            <text:p>132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956</text:p>
          </table:table-cell>
          <table:table-cell office:value-type="string">
            <text:p>2025-02-14</text:p>
          </table:table-cell>
          <table:table-cell office:value-type="string">
            <text:p>Blue Heron Foods</text:p>
          </table:table-cell>
          <table:table-cell office:value-type="string">
            <text:p>British Columbi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9">
            <text:p>9</text:p>
          </table:table-cell>
          <table:table-cell office:value-type="float" office:value="2400.0">
            <text:p>2400.0</text:p>
          </table:table-cell>
          <table:table-cell office:value-type="float" office:value="21600.0">
            <text:p>21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57</text:p>
          </table:table-cell>
          <table:table-cell office:value-type="string">
            <text:p>2025-09-05</text:p>
          </table:table-cell>
          <table:table-cell office:value-type="string">
            <text:p>Blue Heron Foods</text:p>
          </table:table-cell>
          <table:table-cell office:value-type="string">
            <text:p>Illinois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10">
            <text:p>10</text:p>
          </table:table-cell>
          <table:table-cell office:value-type="float" office:value="450.0">
            <text:p>450.0</text:p>
          </table:table-cell>
          <table:table-cell office:value-type="float" office:value="4500.0">
            <text:p>45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958</text:p>
          </table:table-cell>
          <table:table-cell office:value-type="string">
            <text:p>2025-11-07</text:p>
          </table:table-cell>
          <table:table-cell office:value-type="string">
            <text:p>Lakeshore Medical Supply</text:p>
          </table:table-cell>
          <table:table-cell office:value-type="string">
            <text:p>New York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4">
            <text:p>4</text:p>
          </table:table-cell>
          <table:table-cell office:value-type="float" office:value="185.5">
            <text:p>185.5</text:p>
          </table:table-cell>
          <table:table-cell office:value-type="float" office:value="742.0">
            <text:p>742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59</text:p>
          </table:table-cell>
          <table:table-cell office:value-type="string">
            <text:p>2025-09-16</text:p>
          </table:table-cell>
          <table:table-cell office:value-type="string">
            <text:p>Birchwood Interiors</text:p>
          </table:table-cell>
          <table:table-cell office:value-type="string">
            <text:p>Texas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0">
            <text:p>10</text:p>
          </table:table-cell>
          <table:table-cell office:value-type="float" office:value="320.0">
            <text:p>320.0</text:p>
          </table:table-cell>
          <table:table-cell office:value-type="float" office:value="3200.0">
            <text:p>32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960</text:p>
          </table:table-cell>
          <table:table-cell office:value-type="string">
            <text:p>2025-07-03</text:p>
          </table:table-cell>
          <table:table-cell office:value-type="string">
            <text:p>Northwind Logistics</text:p>
          </table:table-cell>
          <table:table-cell office:value-type="string">
            <text:p>New York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6">
            <text:p>6</text:p>
          </table:table-cell>
          <table:table-cell office:value-type="float" office:value="185.5">
            <text:p>185.5</text:p>
          </table:table-cell>
          <table:table-cell office:value-type="float" office:value="1113.0">
            <text:p>1113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61</text:p>
          </table:table-cell>
          <table:table-cell office:value-type="string">
            <text:p>2025-04-01</text:p>
          </table:table-cell>
          <table:table-cell office:value-type="string">
            <text:p>Maple Ridge Distribution</text:p>
          </table:table-cell>
          <table:table-cell office:value-type="string">
            <text:p>Texas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3">
            <text:p>3</text:p>
          </table:table-cell>
          <table:table-cell office:value-type="float" office:value="450.0">
            <text:p>450.0</text:p>
          </table:table-cell>
          <table:table-cell office:value-type="float" office:value="1350.0">
            <text:p>135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962</text:p>
          </table:table-cell>
          <table:table-cell office:value-type="string">
            <text:p>2025-07-11</text:p>
          </table:table-cell>
          <table:table-cell office:value-type="string">
            <text:p>Granite Peak Tools</text:p>
          </table:table-cell>
          <table:table-cell office:value-type="string">
            <text:p>Ontario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6">
            <text:p>6</text:p>
          </table:table-cell>
          <table:table-cell office:value-type="float" office:value="2400.0">
            <text:p>2400.0</text:p>
          </table:table-cell>
          <table:table-cell office:value-type="float" office:value="14400.0">
            <text:p>14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63</text:p>
          </table:table-cell>
          <table:table-cell office:value-type="string">
            <text:p>2025-06-15</text:p>
          </table:table-cell>
          <table:table-cell office:value-type="string">
            <text:p>Blue Heron Foods</text:p>
          </table:table-cell>
          <table:table-cell office:value-type="string">
            <text:p>Ontario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7">
            <text:p>7</text:p>
          </table:table-cell>
          <table:table-cell office:value-type="float" office:value="1800.0">
            <text:p>1800.0</text:p>
          </table:table-cell>
          <table:table-cell office:value-type="float" office:value="12600.0">
            <text:p>126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964</text:p>
          </table:table-cell>
          <table:table-cell office:value-type="string">
            <text:p>2025-10-13</text:p>
          </table:table-cell>
          <table:table-cell office:value-type="string">
            <text:p>Cedar &amp; Co. Furniture</text:p>
          </table:table-cell>
          <table:table-cell office:value-type="string">
            <text:p>Manitoba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7">
            <text:p>7</text:p>
          </table:table-cell>
          <table:table-cell office:value-type="float" office:value="185.5">
            <text:p>185.5</text:p>
          </table:table-cell>
          <table:table-cell office:value-type="float" office:value="1298.5">
            <text:p>1298.5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65</text:p>
          </table:table-cell>
          <table:table-cell office:value-type="string">
            <text:p>2025-01-30</text:p>
          </table:table-cell>
          <table:table-cell office:value-type="string">
            <text:p>Kingston Print Works</text:p>
          </table:table-cell>
          <table:table-cell office:value-type="string">
            <text:p>New York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8">
            <text:p>8</text:p>
          </table:table-cell>
          <table:table-cell office:value-type="float" office:value="185.5">
            <text:p>185.5</text:p>
          </table:table-cell>
          <table:table-cell office:value-type="float" office:value="1484.0">
            <text:p>1484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66</text:p>
          </table:table-cell>
          <table:table-cell office:value-type="string">
            <text:p>2025-12-14</text:p>
          </table:table-cell>
          <table:table-cell office:value-type="string">
            <text:p>Summit Auto Parts</text:p>
          </table:table-cell>
          <table:table-cell office:value-type="string">
            <text:p>Quebec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2">
            <text:p>2</text:p>
          </table:table-cell>
          <table:table-cell office:value-type="float" office:value="275.0">
            <text:p>275.0</text:p>
          </table:table-cell>
          <table:table-cell office:value-type="float" office:value="550.0">
            <text:p>5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67</text:p>
          </table:table-cell>
          <table:table-cell office:value-type="string">
            <text:p>2025-03-28</text:p>
          </table:table-cell>
          <table:table-cell office:value-type="string">
            <text:p>Kingston Print Works</text:p>
          </table:table-cell>
          <table:table-cell office:value-type="string">
            <text:p>Illinois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8">
            <text:p>8</text:p>
          </table:table-cell>
          <table:table-cell office:value-type="float" office:value="1800.0">
            <text:p>1800.0</text:p>
          </table:table-cell>
          <table:table-cell office:value-type="float" office:value="14400.0">
            <text:p>14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68</text:p>
          </table:table-cell>
          <table:table-cell office:value-type="string">
            <text:p>2025-09-17</text:p>
          </table:table-cell>
          <table:table-cell office:value-type="string">
            <text:p>Maple Ridge Distribution</text:p>
          </table:table-cell>
          <table:table-cell office:value-type="string">
            <text:p>Alberta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2">
            <text:p>2</text:p>
          </table:table-cell>
          <table:table-cell office:value-type="float" office:value="185.5">
            <text:p>185.5</text:p>
          </table:table-cell>
          <table:table-cell office:value-type="float" office:value="371.0">
            <text:p>371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969</text:p>
          </table:table-cell>
          <table:table-cell office:value-type="string">
            <text:p>2025-03-15</text:p>
          </table:table-cell>
          <table:table-cell office:value-type="string">
            <text:p>Summit Auto Parts</text:p>
          </table:table-cell>
          <table:table-cell office:value-type="string">
            <text:p>Quebec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10">
            <text:p>10</text:p>
          </table:table-cell>
          <table:table-cell office:value-type="float" office:value="450.0">
            <text:p>450.0</text:p>
          </table:table-cell>
          <table:table-cell office:value-type="float" office:value="4500.0">
            <text:p>45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970</text:p>
          </table:table-cell>
          <table:table-cell office:value-type="string">
            <text:p>2025-05-28</text:p>
          </table:table-cell>
          <table:table-cell office:value-type="string">
            <text:p>Birchwood Interiors</text:p>
          </table:table-cell>
          <table:table-cell office:value-type="string">
            <text:p>Ontario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7">
            <text:p>7</text:p>
          </table:table-cell>
          <table:table-cell office:value-type="float" office:value="99.0">
            <text:p>99.0</text:p>
          </table:table-cell>
          <table:table-cell office:value-type="float" office:value="693.0">
            <text:p>693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971</text:p>
          </table:table-cell>
          <table:table-cell office:value-type="string">
            <text:p>2025-02-06</text:p>
          </table:table-cell>
          <table:table-cell office:value-type="string">
            <text:p>Maple Ridge Distribution</text:p>
          </table:table-cell>
          <table:table-cell office:value-type="string">
            <text:p>Manitob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2">
            <text:p>2</text:p>
          </table:table-cell>
          <table:table-cell office:value-type="float" office:value="1800.0">
            <text:p>1800.0</text:p>
          </table:table-cell>
          <table:table-cell office:value-type="float" office:value="3600.0">
            <text:p>36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972</text:p>
          </table:table-cell>
          <table:table-cell office:value-type="string">
            <text:p>2025-11-01</text:p>
          </table:table-cell>
          <table:table-cell office:value-type="string">
            <text:p>Summit Auto Parts</text:p>
          </table:table-cell>
          <table:table-cell office:value-type="string">
            <text:p>Albert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4">
            <text:p>4</text:p>
          </table:table-cell>
          <table:table-cell office:value-type="float" office:value="320.0">
            <text:p>320.0</text:p>
          </table:table-cell>
          <table:table-cell office:value-type="float" office:value="1280.0">
            <text:p>128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973</text:p>
          </table:table-cell>
          <table:table-cell office:value-type="string">
            <text:p>2025-03-13</text:p>
          </table:table-cell>
          <table:table-cell office:value-type="string">
            <text:p>Silverline Freight</text:p>
          </table:table-cell>
          <table:table-cell office:value-type="string">
            <text:p>Illinois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6">
            <text:p>6</text:p>
          </table:table-cell>
          <table:table-cell office:value-type="float" office:value="450.0">
            <text:p>450.0</text:p>
          </table:table-cell>
          <table:table-cell office:value-type="float" office:value="2700.0">
            <text:p>27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74</text:p>
          </table:table-cell>
          <table:table-cell office:value-type="string">
            <text:p>2025-02-08</text:p>
          </table:table-cell>
          <table:table-cell office:value-type="string">
            <text:p>Maple Ridge Distribution</text:p>
          </table:table-cell>
          <table:table-cell office:value-type="string">
            <text:p>Texas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12">
            <text:p>12</text:p>
          </table:table-cell>
          <table:table-cell office:value-type="float" office:value="2400.0">
            <text:p>2400.0</text:p>
          </table:table-cell>
          <table:table-cell office:value-type="float" office:value="28800.0">
            <text:p>28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75</text:p>
          </table:table-cell>
          <table:table-cell office:value-type="string">
            <text:p>2025-11-14</text:p>
          </table:table-cell>
          <table:table-cell office:value-type="string">
            <text:p>Prairie Wind Farms</text:p>
          </table:table-cell>
          <table:table-cell office:value-type="string">
            <text:p>Albert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10">
            <text:p>10</text:p>
          </table:table-cell>
          <table:table-cell office:value-type="float" office:value="1200.0">
            <text:p>1200.0</text:p>
          </table:table-cell>
          <table:table-cell office:value-type="float" office:value="12000.0">
            <text:p>120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976</text:p>
          </table:table-cell>
          <table:table-cell office:value-type="string">
            <text:p>2025-01-08</text:p>
          </table:table-cell>
          <table:table-cell office:value-type="string">
            <text:p>Birchwood Interiors</text:p>
          </table:table-cell>
          <table:table-cell office:value-type="string">
            <text:p>Illinois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3">
            <text:p>3</text:p>
          </table:table-cell>
          <table:table-cell office:value-type="float" office:value="2400.0">
            <text:p>2400.0</text:p>
          </table:table-cell>
          <table:table-cell office:value-type="float" office:value="7200.0">
            <text:p>7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77</text:p>
          </table:table-cell>
          <table:table-cell office:value-type="string">
            <text:p>2025-07-23</text:p>
          </table:table-cell>
          <table:table-cell office:value-type="string">
            <text:p>Silverline Freight</text:p>
          </table:table-cell>
          <table:table-cell office:value-type="string">
            <text:p>Albert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3">
            <text:p>3</text:p>
          </table:table-cell>
          <table:table-cell office:value-type="float" office:value="275.0">
            <text:p>275.0</text:p>
          </table:table-cell>
          <table:table-cell office:value-type="float" office:value="825.0">
            <text:p>825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978</text:p>
          </table:table-cell>
          <table:table-cell office:value-type="string">
            <text:p>2025-12-26</text:p>
          </table:table-cell>
          <table:table-cell office:value-type="string">
            <text:p>Northwind Logistics</text:p>
          </table:table-cell>
          <table:table-cell office:value-type="string">
            <text:p>Manitoba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7">
            <text:p>7</text:p>
          </table:table-cell>
          <table:table-cell office:value-type="float" office:value="185.5">
            <text:p>185.5</text:p>
          </table:table-cell>
          <table:table-cell office:value-type="float" office:value="1298.5">
            <text:p>1298.5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979</text:p>
          </table:table-cell>
          <table:table-cell office:value-type="string">
            <text:p>2025-03-30</text:p>
          </table:table-cell>
          <table:table-cell office:value-type="string">
            <text:p>Lakeshore Medical Supply</text:p>
          </table:table-cell>
          <table:table-cell office:value-type="string">
            <text:p>New York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3">
            <text:p>3</text:p>
          </table:table-cell>
          <table:table-cell office:value-type="float" office:value="2400.0">
            <text:p>2400.0</text:p>
          </table:table-cell>
          <table:table-cell office:value-type="float" office:value="7200.0">
            <text:p>7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80</text:p>
          </table:table-cell>
          <table:table-cell office:value-type="string">
            <text:p>2025-08-09</text:p>
          </table:table-cell>
          <table:table-cell office:value-type="string">
            <text:p>Cedar &amp; Co. Furniture</text:p>
          </table:table-cell>
          <table:table-cell office:value-type="string">
            <text:p>Texas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11">
            <text:p>11</text:p>
          </table:table-cell>
          <table:table-cell office:value-type="float" office:value="1800.0">
            <text:p>1800.0</text:p>
          </table:table-cell>
          <table:table-cell office:value-type="float" office:value="19800.0">
            <text:p>19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81</text:p>
          </table:table-cell>
          <table:table-cell office:value-type="string">
            <text:p>2025-11-10</text:p>
          </table:table-cell>
          <table:table-cell office:value-type="string">
            <text:p>Harbourfront Textiles</text:p>
          </table:table-cell>
          <table:table-cell office:value-type="string">
            <text:p>Manitob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3">
            <text:p>3</text:p>
          </table:table-cell>
          <table:table-cell office:value-type="float" office:value="2400.0">
            <text:p>2400.0</text:p>
          </table:table-cell>
          <table:table-cell office:value-type="float" office:value="7200.0">
            <text:p>7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82</text:p>
          </table:table-cell>
          <table:table-cell office:value-type="string">
            <text:p>2025-11-19</text:p>
          </table:table-cell>
          <table:table-cell office:value-type="string">
            <text:p>Harbourfront Textiles</text:p>
          </table:table-cell>
          <table:table-cell office:value-type="string">
            <text:p>Alberta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11">
            <text:p>11</text:p>
          </table:table-cell>
          <table:table-cell office:value-type="float" office:value="185.5">
            <text:p>185.5</text:p>
          </table:table-cell>
          <table:table-cell office:value-type="float" office:value="2040.5">
            <text:p>2040.5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83</text:p>
          </table:table-cell>
          <table:table-cell office:value-type="string">
            <text:p>2025-11-03</text:p>
          </table:table-cell>
          <table:table-cell office:value-type="string">
            <text:p>Northwind Logistics</text:p>
          </table:table-cell>
          <table:table-cell office:value-type="string">
            <text:p>British Columbi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4">
            <text:p>4</text:p>
          </table:table-cell>
          <table:table-cell office:value-type="float" office:value="320.0">
            <text:p>320.0</text:p>
          </table:table-cell>
          <table:table-cell office:value-type="float" office:value="1280.0">
            <text:p>128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84</text:p>
          </table:table-cell>
          <table:table-cell office:value-type="string">
            <text:p>2025-12-15</text:p>
          </table:table-cell>
          <table:table-cell office:value-type="string">
            <text:p>Summit Auto Parts</text:p>
          </table:table-cell>
          <table:table-cell office:value-type="string">
            <text:p>New York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5">
            <text:p>5</text:p>
          </table:table-cell>
          <table:table-cell office:value-type="float" office:value="320.0">
            <text:p>320.0</text:p>
          </table:table-cell>
          <table:table-cell office:value-type="float" office:value="1600.0">
            <text:p>16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985</text:p>
          </table:table-cell>
          <table:table-cell office:value-type="string">
            <text:p>2025-05-03</text:p>
          </table:table-cell>
          <table:table-cell office:value-type="string">
            <text:p>Prairie Wind Farms</text:p>
          </table:table-cell>
          <table:table-cell office:value-type="string">
            <text:p>Quebec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7">
            <text:p>7</text:p>
          </table:table-cell>
          <table:table-cell office:value-type="float" office:value="320.0">
            <text:p>320.0</text:p>
          </table:table-cell>
          <table:table-cell office:value-type="float" office:value="2240.0">
            <text:p>224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86</text:p>
          </table:table-cell>
          <table:table-cell office:value-type="string">
            <text:p>2025-10-25</text:p>
          </table:table-cell>
          <table:table-cell office:value-type="string">
            <text:p>Prairie Wind Farms</text:p>
          </table:table-cell>
          <table:table-cell office:value-type="string">
            <text:p>Quebec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5">
            <text:p>5</text:p>
          </table:table-cell>
          <table:table-cell office:value-type="float" office:value="1200.0">
            <text:p>1200.0</text:p>
          </table:table-cell>
          <table:table-cell office:value-type="float" office:value="6000.0">
            <text:p>60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87</text:p>
          </table:table-cell>
          <table:table-cell office:value-type="string">
            <text:p>2025-08-20</text:p>
          </table:table-cell>
          <table:table-cell office:value-type="string">
            <text:p>Silverline Freight</text:p>
          </table:table-cell>
          <table:table-cell office:value-type="string">
            <text:p>Ontario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3">
            <text:p>3</text:p>
          </table:table-cell>
          <table:table-cell office:value-type="float" office:value="185.5">
            <text:p>185.5</text:p>
          </table:table-cell>
          <table:table-cell office:value-type="float" office:value="556.5">
            <text:p>556.5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988</text:p>
          </table:table-cell>
          <table:table-cell office:value-type="string">
            <text:p>2025-07-04</text:p>
          </table:table-cell>
          <table:table-cell office:value-type="string">
            <text:p>Harbourfront Textiles</text:p>
          </table:table-cell>
          <table:table-cell office:value-type="string">
            <text:p>New York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7">
            <text:p>7</text:p>
          </table:table-cell>
          <table:table-cell office:value-type="float" office:value="99.0">
            <text:p>99.0</text:p>
          </table:table-cell>
          <table:table-cell office:value-type="float" office:value="693.0">
            <text:p>693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89</text:p>
          </table:table-cell>
          <table:table-cell office:value-type="string">
            <text:p>2025-01-09</text:p>
          </table:table-cell>
          <table:table-cell office:value-type="string">
            <text:p>Northwind Logistics</text:p>
          </table:table-cell>
          <table:table-cell office:value-type="string">
            <text:p>Manitob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8">
            <text:p>8</text:p>
          </table:table-cell>
          <table:table-cell office:value-type="float" office:value="320.0">
            <text:p>320.0</text:p>
          </table:table-cell>
          <table:table-cell office:value-type="float" office:value="2560.0">
            <text:p>256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990</text:p>
          </table:table-cell>
          <table:table-cell office:value-type="string">
            <text:p>2025-04-29</text:p>
          </table:table-cell>
          <table:table-cell office:value-type="string">
            <text:p>Birchwood Interiors</text:p>
          </table:table-cell>
          <table:table-cell office:value-type="string">
            <text:p>Manitob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6">
            <text:p>6</text:p>
          </table:table-cell>
          <table:table-cell office:value-type="float" office:value="2400.0">
            <text:p>2400.0</text:p>
          </table:table-cell>
          <table:table-cell office:value-type="float" office:value="14400.0">
            <text:p>14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91</text:p>
          </table:table-cell>
          <table:table-cell office:value-type="string">
            <text:p>2025-06-30</text:p>
          </table:table-cell>
          <table:table-cell office:value-type="string">
            <text:p>Granite Peak Tools</text:p>
          </table:table-cell>
          <table:table-cell office:value-type="string">
            <text:p>Quebec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8">
            <text:p>8</text:p>
          </table:table-cell>
          <table:table-cell office:value-type="float" office:value="2400.0">
            <text:p>2400.0</text:p>
          </table:table-cell>
          <table:table-cell office:value-type="float" office:value="19200.0">
            <text:p>19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92</text:p>
          </table:table-cell>
          <table:table-cell office:value-type="string">
            <text:p>2025-03-07</text:p>
          </table:table-cell>
          <table:table-cell office:value-type="string">
            <text:p>Granite Peak Tools</text:p>
          </table:table-cell>
          <table:table-cell office:value-type="string">
            <text:p>British Columbi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12">
            <text:p>12</text:p>
          </table:table-cell>
          <table:table-cell office:value-type="float" office:value="450.0">
            <text:p>450.0</text:p>
          </table:table-cell>
          <table:table-cell office:value-type="float" office:value="5400.0">
            <text:p>54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993</text:p>
          </table:table-cell>
          <table:table-cell office:value-type="string">
            <text:p>2025-05-30</text:p>
          </table:table-cell>
          <table:table-cell office:value-type="string">
            <text:p>Birchwood Interiors</text:p>
          </table:table-cell>
          <table:table-cell office:value-type="string">
            <text:p>Ontario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2">
            <text:p>2</text:p>
          </table:table-cell>
          <table:table-cell office:value-type="float" office:value="99.0">
            <text:p>99.0</text:p>
          </table:table-cell>
          <table:table-cell office:value-type="float" office:value="198.0">
            <text:p>198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94</text:p>
          </table:table-cell>
          <table:table-cell office:value-type="string">
            <text:p>2025-01-22</text:p>
          </table:table-cell>
          <table:table-cell office:value-type="string">
            <text:p>Summit Auto Parts</text:p>
          </table:table-cell>
          <table:table-cell office:value-type="string">
            <text:p>Quebec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8">
            <text:p>8</text:p>
          </table:table-cell>
          <table:table-cell office:value-type="float" office:value="2400.0">
            <text:p>2400.0</text:p>
          </table:table-cell>
          <table:table-cell office:value-type="float" office:value="19200.0">
            <text:p>19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95</text:p>
          </table:table-cell>
          <table:table-cell office:value-type="string">
            <text:p>2025-01-06</text:p>
          </table:table-cell>
          <table:table-cell office:value-type="string">
            <text:p>Birchwood Interiors</text:p>
          </table:table-cell>
          <table:table-cell office:value-type="string">
            <text:p>Manitob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12">
            <text:p>12</text:p>
          </table:table-cell>
          <table:table-cell office:value-type="float" office:value="2400.0">
            <text:p>2400.0</text:p>
          </table:table-cell>
          <table:table-cell office:value-type="float" office:value="28800.0">
            <text:p>288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996</text:p>
          </table:table-cell>
          <table:table-cell office:value-type="string">
            <text:p>2025-07-07</text:p>
          </table:table-cell>
          <table:table-cell office:value-type="string">
            <text:p>Silverline Freight</text:p>
          </table:table-cell>
          <table:table-cell office:value-type="string">
            <text:p>New York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9">
            <text:p>9</text:p>
          </table:table-cell>
          <table:table-cell office:value-type="float" office:value="2400.0">
            <text:p>2400.0</text:p>
          </table:table-cell>
          <table:table-cell office:value-type="float" office:value="21600.0">
            <text:p>21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97</text:p>
          </table:table-cell>
          <table:table-cell office:value-type="string">
            <text:p>2025-09-14</text:p>
          </table:table-cell>
          <table:table-cell office:value-type="string">
            <text:p>Summit Auto Parts</text:p>
          </table:table-cell>
          <table:table-cell office:value-type="string">
            <text:p>New York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">
            <text:p>1</text:p>
          </table:table-cell>
          <table:table-cell office:value-type="float" office:value="320.0">
            <text:p>320.0</text:p>
          </table:table-cell>
          <table:table-cell office:value-type="float" office:value="320.0">
            <text:p>32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98</text:p>
          </table:table-cell>
          <table:table-cell office:value-type="string">
            <text:p>2025-09-11</text:p>
          </table:table-cell>
          <table:table-cell office:value-type="string">
            <text:p>Northwind Logistics</text:p>
          </table:table-cell>
          <table:table-cell office:value-type="string">
            <text:p>Illinois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11">
            <text:p>11</text:p>
          </table:table-cell>
          <table:table-cell office:value-type="float" office:value="275.0">
            <text:p>275.0</text:p>
          </table:table-cell>
          <table:table-cell office:value-type="float" office:value="3025.0">
            <text:p>3025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999</text:p>
          </table:table-cell>
          <table:table-cell office:value-type="string">
            <text:p>2025-07-22</text:p>
          </table:table-cell>
          <table:table-cell office:value-type="string">
            <text:p>Prairie Wind Farms</text:p>
          </table:table-cell>
          <table:table-cell office:value-type="string">
            <text:p>Manitob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10">
            <text:p>10</text:p>
          </table:table-cell>
          <table:table-cell office:value-type="float" office:value="450.0">
            <text:p>450.0</text:p>
          </table:table-cell>
          <table:table-cell office:value-type="float" office:value="4500.0">
            <text:p>45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1000</text:p>
          </table:table-cell>
          <table:table-cell office:value-type="string">
            <text:p>2025-07-19</text:p>
          </table:table-cell>
          <table:table-cell office:value-type="string">
            <text:p>Granite Peak Tools</text:p>
          </table:table-cell>
          <table:table-cell office:value-type="string">
            <text:p>Quebec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12">
            <text:p>12</text:p>
          </table:table-cell>
          <table:table-cell office:value-type="float" office:value="1800.0">
            <text:p>1800.0</text:p>
          </table:table-cell>
          <table:table-cell office:value-type="float" office:value="21600.0">
            <text:p>21600.0</text:p>
          </table:table-cell>
          <table:table-cell office:value-type="string">
            <text:p>Refunded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style="urn:oasis:names:tc:opendocument:xmlns:style:1.0" office:version="1.2">
  <office:styles/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style="urn:oasis:names:tc:opendocument:xmlns:style:1.0" office:version="1.2">
  <office:meta>
    <meta:generator>ODFPY/1.4.1</meta:generator>
  </office:meta>
</office:document-meta>
</file>