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>
  <manifest:file-entry manifest:full-path="/" manifest:media-type="application/vnd.oasis.opendocument.presentatio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 office:version="1.2">
  <office:automatic-styles>
    <style:style style:name="dp1" style:family="drawing-page" style:display-name="dp1"/>
    <style:style style:name="ts" style:family="paragraph" style:display-name="ts">
      <style:text-properties fo:font-size="32pt" fo:font-weight="bold"/>
    </style:style>
  </office:automatic-styles>
  <office:body>
    <office:presentation>
      <draw:page draw:style-name="dp1" draw:master-page-name="Default" draw:name="page1">
        <draw:frame svg:width="24cm" svg:height="3cm" svg:x="2cm" svg:y="1.5cm">
          <draw:text-box>
            <text:p text:style-name="ts">Sample Presentation</text:p>
          </draw:text-box>
        </draw:frame>
        <draw:frame svg:width="24cm" svg:height="8cm" svg:x="2cm" svg:y="5cm">
          <draw:text-box>
            <text:p>A test deck from Pine &amp; Birch</text:p>
            <text:p>pine-and-birch.com/sample-files</text:p>
          </draw:text-box>
        </draw:frame>
      </draw:page>
      <draw:page draw:style-name="dp1" draw:master-page-name="Default" draw:name="page2">
        <draw:frame svg:width="24cm" svg:height="3cm" svg:x="2cm" svg:y="1.5cm">
          <draw:text-box>
            <text:p text:style-name="ts">Slide 2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3">
        <draw:frame svg:width="24cm" svg:height="3cm" svg:x="2cm" svg:y="1.5cm">
          <draw:text-box>
            <text:p text:style-name="ts">Slide 3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</office:presentation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 office:version="1.2">
  <office:styles/>
  <office:automatic-styles>
    <style:page-layout style:name="PL1">
      <style:page-layout-properties fo:margin="0cm" fo:page-width="28cm" fo:page-height="15.75cm" style:print-orientation="landscape"/>
    </style:page-layout>
  </office:automatic-styles>
  <office:master-styles>
    <style:master-page style:name="Default" style:page-layout-name="PL1" style:display-name="Default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 office:version="1.2">
  <office:meta>
    <meta:generator>ODFPY/1.4.1</meta:generator>
  </office:meta>
</office:document-meta>
</file>